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adornments="Regular" style:font-charset="x-symbol"/>
    <style:font-face style:name="StarSymbol" svg:font-family="StarSymbol" style:font-adornments="Regular" style:font-charset="x-symbol"/>
    <style:font-face style:name="Cambria" svg:font-family="Cambria" style:font-family-generic="roman" style:font-pitch="variable"/>
    <style:font-face style:name="Centaur" svg:font-family="Centaur" style:font-family-generic="roman" style:font-pitch="variable"/>
    <style:font-face style:name="Century" svg:font-family="Century" style:font-family-generic="roman" style:font-pitch="variable"/>
    <style:font-face style:name="Elephant" svg:font-family="Elephant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adornments="Standard" style:font-family-generic="roman" style:font-pitch="variable"/>
    <style:font-face style:name="+" svg:font-family="+" style:font-family-generic="swiss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757cm"/>
    </style:style>
    <style:style style:name="co2" style:family="table-column">
      <style:table-column-properties fo:break-before="auto" style:column-width="0.081cm"/>
    </style:style>
    <style:style style:name="co3" style:family="table-column">
      <style:table-column-properties fo:break-before="auto" style:column-width="25.596cm"/>
    </style:style>
    <style:style style:name="co4" style:family="table-column">
      <style:table-column-properties fo:break-before="auto" style:column-width="0.108cm"/>
    </style:style>
    <style:style style:name="co5" style:family="table-column">
      <style:table-column-properties fo:break-before="auto" style:column-width="0.594cm"/>
    </style:style>
    <style:style style:name="co6" style:family="table-column">
      <style:table-column-properties fo:break-before="auto" style:column-width="2.376cm"/>
    </style:style>
    <style:style style:name="co7" style:family="table-column">
      <style:table-column-properties fo:break-before="auto" style:column-width="2.291cm"/>
    </style:style>
    <style:style style:name="co8" style:family="table-column">
      <style:table-column-properties fo:break-before="auto" style:column-width="5.454cm"/>
    </style:style>
    <style:style style:name="co9" style:family="table-column">
      <style:table-column-properties fo:break-before="auto" style:column-width="5.48cm"/>
    </style:style>
    <style:style style:name="co10" style:family="table-column">
      <style:table-column-properties fo:break-before="auto" style:column-width="12.204cm"/>
    </style:style>
    <style:style style:name="co11" style:family="table-column">
      <style:table-column-properties fo:break-before="auto" style:column-width="2.997cm"/>
    </style:style>
    <style:style style:name="co12" style:family="table-column">
      <style:table-column-properties fo:break-before="auto" style:column-width="7.345cm"/>
    </style:style>
    <style:style style:name="co13" style:family="table-column">
      <style:table-column-properties fo:break-before="auto" style:column-width="1.134cm"/>
    </style:style>
    <style:style style:name="co14" style:family="table-column">
      <style:table-column-properties fo:break-before="auto" style:column-width="1.836cm"/>
    </style:style>
    <style:style style:name="co15" style:family="table-column">
      <style:table-column-properties fo:break-before="auto" style:column-width="1.674cm"/>
    </style:style>
    <style:style style:name="co16" style:family="table-column">
      <style:table-column-properties fo:break-before="auto" style:column-width="7.641cm"/>
    </style:style>
    <style:style style:name="co17" style:family="table-column">
      <style:table-column-properties fo:break-before="auto" style:column-width="13.501cm"/>
    </style:style>
    <style:style style:name="co18" style:family="table-column">
      <style:table-column-properties fo:break-before="auto" style:column-width="0.998cm"/>
    </style:style>
    <style:style style:name="ro1" style:family="table-row">
      <style:table-row-properties style:row-height="0.494cm" fo:break-before="auto" style:use-optimal-row-height="true"/>
    </style:style>
    <style:style style:name="ro2" style:family="table-row">
      <style:table-row-properties style:row-height="0.106cm" fo:break-before="auto" style:use-optimal-row-height="false"/>
    </style:style>
    <style:style style:name="ro3" style:family="table-row">
      <style:table-row-properties style:row-height="2.937cm" fo:break-before="auto" style:use-optimal-row-height="false"/>
    </style:style>
    <style:style style:name="ro4" style:family="table-row">
      <style:table-row-properties style:row-height="1.044cm" fo:break-before="auto" style:use-optimal-row-height="true"/>
    </style:style>
    <style:style style:name="ro5" style:family="table-row">
      <style:table-row-properties style:row-height="0.153cm" fo:break-before="auto" style:use-optimal-row-height="false"/>
    </style:style>
    <style:style style:name="ro6" style:family="table-row">
      <style:table-row-properties style:row-height="1.42cm" fo:break-before="auto" style:use-optimal-row-height="true"/>
    </style:style>
    <style:style style:name="ro7" style:family="table-row">
      <style:table-row-properties style:row-height="3.51cm" fo:break-before="auto" style:use-optimal-row-height="false"/>
    </style:style>
    <style:style style:name="ro8" style:family="table-row">
      <style:table-row-properties style:row-height="2.992cm" fo:break-before="auto" style:use-optimal-row-height="true"/>
    </style:style>
    <style:style style:name="ro9" style:family="table-row">
      <style:table-row-properties style:row-height="1.214cm" fo:break-before="auto" style:use-optimal-row-height="true"/>
    </style:style>
    <style:style style:name="ro10" style:family="table-row">
      <style:table-row-properties style:row-height="3.704cm" fo:break-before="auto" style:use-optimal-row-height="false"/>
    </style:style>
    <style:style style:name="ro11" style:family="table-row">
      <style:table-row-properties style:row-height="0.621cm" fo:break-before="auto" style:use-optimal-row-height="true"/>
    </style:style>
    <style:style style:name="ro12" style:family="table-row">
      <style:table-row-properties style:row-height="0.714cm" fo:break-before="auto" style:use-optimal-row-height="false"/>
    </style:style>
    <style:style style:name="ro13" style:family="table-row">
      <style:table-row-properties style:row-height="0.656cm" fo:break-before="auto" style:use-optimal-row-height="false"/>
    </style:style>
    <style:style style:name="ro14" style:family="table-row">
      <style:table-row-properties style:row-height="1.212cm" fo:break-before="auto" style:use-optimal-row-height="false"/>
    </style:style>
    <style:style style:name="ro15" style:family="table-row">
      <style:table-row-properties style:row-height="0.684cm" fo:break-before="auto" style:use-optimal-row-height="false"/>
    </style:style>
    <style:style style:name="ro16" style:family="table-row">
      <style:table-row-properties style:row-height="1.737cm" fo:break-before="auto" style:use-optimal-row-height="false"/>
    </style:style>
    <style:style style:name="ro17" style:family="table-row">
      <style:table-row-properties style:row-height="1.679cm" fo:break-before="auto" style:use-optimal-row-height="false"/>
    </style:style>
    <style:style style:name="ro18" style:family="table-row">
      <style:table-row-properties style:row-height="1.182cm" fo:break-before="auto" style:use-optimal-row-height="false"/>
    </style:style>
    <style:style style:name="ro19" style:family="table-row">
      <style:table-row-properties style:row-height="0.637cm" fo:break-before="auto" style:use-optimal-row-height="false"/>
    </style:style>
    <style:style style:name="ta1" style:family="table" style:master-page-name="PageStyle_5f_Deckblatt">
      <style:table-properties table:display="true" style:writing-mode="lr-tb"/>
    </style:style>
    <style:style style:name="ta2" style:family="table" style:master-page-name="PageStyle_5f_Indizes">
      <style:table-properties table:display="true" style:writing-mode="lr-tb"/>
    </style:style>
    <style:style style:name="ta3" style:family="table" style:master-page-name="PageStyle_5f_Register">
      <style:table-properties table:display="true" style:writing-mode="lr-tb"/>
    </style:style>
    <style:style style:name="ta4" style:family="table" style:master-page-name="PageStyle_5f_Titel">
      <style:table-properties table:display="true" style:writing-mode="lr-tb"/>
    </style:style>
    <number:text-style style:name="N5100" number:language="de" number:country="DE">
      <number:text-content/>
    </number:text-style>
    <style:style style:name="ce1" style:family="table-cell" style:parent-style-name="Default">
      <style:table-cell-properties fo:background-color="#000000" style:rotation-align="none"/>
      <style:text-properties style:text-position="" style:font-name="Nimbus Roman No9 L" fo:font-weight="bold" style:font-weight-asian="bold" style:font-weight-complex="bold"/>
    </style:style>
    <style:style style:name="ce10" style:family="table-cell" style:parent-style-name="Default">
      <style:table-cell-properties fo:background-color="#00000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position="" style:font-name="Nimbus Roman No9 L" fo:font-size="29pt" fo:font-style="normal" fo:text-shadow="none" style:text-underline-style="none" fo:font-weight="bold" style:font-size-asian="29pt" style:font-style-asian="normal" style:font-weight-asian="bold" style:font-name-complex="Centaur" style:font-size-complex="29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position="" style:font-name="Nimbus Roman No9 L" fo:font-size="70pt" fo:font-style="normal" fo:text-shadow="none" style:text-underline-style="none" fo:font-weight="bold" style:font-size-asian="70pt" style:font-style-asian="normal" style:font-weight-asian="bold" style:font-name-complex="Centaur" style:font-size-complex="70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position="" style:font-name="Nimbus Roman No9 L" fo:font-size="28pt" fo:font-style="normal" fo:text-shadow="none" style:text-underline-style="none" fo:font-weight="bold" style:font-size-asian="28pt" style:font-style-asian="normal" style:font-weight-asian="bold" style:font-name-complex="Centaur" style:font-size-complex="28pt" style:font-style-complex="normal" style:font-weight-complex="bold"/>
    </style:style>
    <style:style style:name="ce13" style:family="table-cell" style:parent-style-name="Default">
      <style:text-properties style:text-position="" style:font-name="Nimbus Roman No9 L" fo:font-size="24pt" fo:font-weight="bold" style:font-size-asian="24pt" style:font-weight-asian="bold" style:font-size-complex="24pt" style:font-weight-complex="bold"/>
    </style:style>
    <style:style style:name="ce14" style:family="table-cell" style:parent-style-name="Default">
      <style:table-cell-properties fo:background-color="#000000" style:diagonal-bl-tr="none" style:diagonal-tl-br="none" fo:border="none" style:rotation-align="none"/>
      <style:text-properties style:text-position="" style:font-name="Nimbus Roman No9 L" fo:font-weight="bold" style:font-weight-asian="bold" style:font-weight-complex="bold"/>
    </style:style>
    <style:style style:name="ce2" style:family="table-cell" style:parent-style-name="Default">
      <style:table-cell-properties fo:background-color="#000000" style:rotation-align="none"/>
      <style:text-properties style:text-position="" style:font-name="Nimbus Roman No9 L" fo:font-size="24pt" fo:font-weight="bold" style:font-size-asian="24pt" style:font-weight-asian="bold" style:font-size-complex="24pt" style:font-weight-complex="bold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text-position="" style:font-name="Nimbus Roman No9 L" fo:font-weight="bold" style:font-weight-asian="bold" style:font-weight-complex="bold"/>
    </style:style>
    <style:style style:name="ce4" style:family="table-cell" style:parent-style-name="Default">
      <style:text-properties style:text-position="" style:font-name="Nimbus Roman No9 L" fo:font-weight="bold" style:font-weight-asian="bold" style:font-weight-complex="bold"/>
    </style:style>
    <style:style style:name="ce5" style:family="table-cell" style:parent-style-name="Default">
      <style:table-cell-properties fo:background-color="#ffffff" style:rotation-align="none"/>
      <style:text-properties style:text-position="" style:font-name="Nimbus Roman No9 L" fo:font-weight="bold" style:font-weight-asian="bold" style:font-weight-complex="bold"/>
    </style:style>
    <style:style style:name="ce6" style:family="table-cell" style:parent-style-name="Default">
      <style:table-cell-properties fo:background-color="#ffffff" style:rotation-align="none"/>
      <style:text-properties style:text-position="" style:font-name="Nimbus Roman No9 L" fo:font-size="24pt" fo:font-weight="bold" style:font-size-asian="24pt" style:font-weight-asian="bold" style:font-size-complex="24pt" style:font-weight-complex="bold"/>
    </style:style>
    <style:style style:name="ce7" style:family="table-cell" style:parent-style-name="Default">
      <style:table-cell-properties fo:background-color="#ffffff" style:diagonal-bl-tr="none" style:diagonal-tl-br="none" fo:border="none" style:rotation-align="none"/>
      <style:text-properties style:text-position="" style:font-name="Nimbus Roman No9 L" fo:font-weight="bold" style:font-weight-asian="bold" style:font-weight-complex="bold"/>
    </style:style>
    <style:style style:name="ce8" style:family="table-cell" style:parent-style-name="Default">
      <style:table-cell-properties fo:border-bottom="none" fo:background-color="#00000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position="" style:font-name="Nimbus Roman No9 L" fo:font-size="72pt" fo:font-style="normal" fo:text-shadow="none" style:text-underline-style="none" fo:font-weight="bold" style:font-size-asian="72pt" style:font-style-asian="normal" style:font-weight-asian="bold" style:font-name-complex="Elephant" style:font-size-complex="72pt" style:font-style-complex="normal" style:font-weight-complex="bold"/>
    </style:style>
    <style:style style:name="ce9" style:family="table-cell" style:parent-style-name="Default">
      <style:table-cell-properties fo:border-bottom="0.99pt solid #000000" fo:background-color="#00000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bottom" style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position="" style:font-name="Nimbus Roman No9 L" fo:font-size="24pt" fo:font-style="normal" fo:text-shadow="none" style:text-underline-style="none" fo:font-weight="bold" style:font-size-asian="24pt" style:font-style-asian="normal" style:font-weight-asian="bold" style:font-name-complex="Century" style:font-size-complex="24pt" style:font-style-complex="normal" style:font-weight-complex="bold"/>
    </style:style>
    <style:style style:name="ce15" style:family="table-cell" style:parent-style-name="Default">
      <style:table-cell-properties fo:background-color="#a6a6a6" style:text-align-source="fix" style:repeat-content="false" fo:wrap-option="no-wrap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position="" style:font-name="Nimbus Roman No9 L" fo:font-size="14pt" fo:font-style="italic" fo:text-shadow="none" style:text-underline-style="none" fo:font-weight="bold" style:font-size-asian="14pt" style:font-style-asian="italic" style:font-weight-asian="bold" style:font-name-complex="Cambria" style:font-size-complex="14pt" style:font-style-complex="italic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position="" style:font-name="Nimbus Roman No9 L" fo:font-size="14pt" fo:font-style="italic" fo:text-shadow="none" style:text-underline-style="none" fo:font-weight="bold" style:font-size-asian="14pt" style:font-style-asian="italic" style:font-weight-asian="bold" style:font-name-complex="Cambria" style:font-size-complex="14pt" style:font-style-complex="italic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position="" style:font-name="Nimbus Roman No9 L" fo:font-size="14pt" fo:font-style="normal" fo:text-shadow="none" style:text-underline-style="none" fo:font-weight="normal" style:font-size-asian="14pt" style:font-style-asian="normal" style:font-weight-asian="normal" style:font-name-complex="Cambria" style:font-size-complex="14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position="" style:font-name="Cambria" fo:font-size="14pt" fo:font-style="normal" fo:text-shadow="none" style:text-underline-style="none" fo:font-weight="normal" style:font-size-asian="14pt" style:font-style-asian="normal" style:font-weight-asian="normal" style:font-name-complex="Cambria" style:font-size-complex="14pt" style:font-style-complex="normal" style:font-weight-complex="normal"/>
    </style:style>
    <style:style style:name="ce19" style:family="table-cell" style:parent-style-name="Default">
      <style:table-cell-properties fo:background-color="#a6a6a6" style:rotation-align="none"/>
      <style:text-properties fo:color="#000000" style:text-outline="false" style:text-line-through-style="none" style:text-position="" style:font-name="Nimbus Roman No9 L" fo:font-size="14pt" fo:font-style="italic" fo:text-shadow="none" style:text-underline-style="none" fo:font-weight="bold" style:font-size-asian="14pt" style:font-style-asian="italic" style:font-weight-asian="bold" style:font-name-complex="Cambria" style:font-size-complex="14pt" style:font-style-complex="italic" style:font-weight-complex="bold"/>
    </style:style>
    <style:style style:name="ce20" style:family="table-cell" style:parent-style-name="Default">
      <style:table-cell-properties style:rotation-align="none"/>
      <style:text-properties fo:color="#000000" style:text-outline="false" style:text-line-through-style="none" style:text-position="" style:font-name="Nimbus Roman No9 L" fo:font-size="14pt" fo:font-style="italic" fo:text-shadow="none" style:text-underline-style="none" fo:font-weight="bold" style:font-size-asian="14pt" style:font-style-asian="italic" style:font-weight-asian="bold" style:font-name-complex="Cambria" style:font-size-complex="14pt" style:font-style-complex="italic" style:font-weight-complex="bold"/>
    </style:style>
    <style:style style:name="ce21" style:family="table-cell" style:parent-style-name="Default">
      <style:table-cell-properties style:rotation-align="none"/>
      <style:text-properties fo:color="#000000" style:text-outline="false" style:text-line-through-style="none" style:text-position="" style:font-name="Nimbus Roman No9 L" fo:font-size="14pt" fo:font-style="normal" fo:text-shadow="none" style:text-underline-style="none" fo:font-weight="normal" style:font-size-asian="14pt" style:font-style-asian="normal" style:font-weight-asian="normal" style:font-name-complex="Cambria" style:font-size-complex="14pt" style:font-style-complex="normal" style:font-weight-complex="normal"/>
    </style:style>
    <style:style style:name="ce22" style:family="table-cell" style:parent-style-name="Default">
      <style:table-cell-properties style:rotation-align="none"/>
      <style:text-properties fo:color="#000000" style:text-outline="false" style:text-line-through-style="none" style:text-position="" style:font-name="Cambria" fo:font-size="14pt" fo:font-style="normal" fo:text-shadow="none" style:text-underline-style="none" fo:font-weight="normal" style:font-size-asian="14pt" style:font-style-asian="normal" style:font-weight-asian="normal" style:font-name-complex="Cambria" style:font-size-complex="14pt" style:font-style-complex="normal" style:font-weight-complex="normal"/>
    </style:style>
    <style:style style:name="ce28" style:family="table-cell" style:parent-style-name="Default">
      <style:table-cell-properties fo:background-color="#a6a6a6" style:cell-protect="none" style:print-content="true"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2pt" fo:font-style="italic" fo:text-shadow="none" style:text-underline-style="none" fo:font-weight="bold" style:font-size-asian="12pt" style:font-style-asian="italic" style:font-weight-asian="bold" style:font-name-complex="Cambria" style:font-size-complex="12pt" style:font-style-complex="italic" style:font-weight-complex="bold"/>
    </style:style>
    <style:style style:name="ce29" style:family="table-cell" style:parent-style-name="Default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4pt" fo:font-style="normal" fo:text-shadow="none" style:text-underline-style="none" fo:font-weight="bold" style:font-size-asian="14pt" style:font-style-asian="normal" style:font-weight-asian="bold" style:font-name-complex="Cambria" style:font-size-complex="14pt" style:font-style-complex="normal" style:font-weight-complex="bold"/>
    </style:style>
    <style:style style:name="ce30" style:family="table-cell" style:parent-style-name="Default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31" style:family="table-cell" style:parent-style-name="Default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32" style:family="table-cell" style:parent-style-name="Default" style:data-style-name="N5100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33" style:family="table-cell" style:parent-style-name="Default">
      <style:table-cell-properties fo:background-color="#a6a6a6" style:cell-protect="none" style:print-content="true" style:text-align-source="fix" style:repeat-content="false" fo:wrap-option="wrap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italic" fo:text-shadow="none" style:text-underline-style="none" fo:font-weight="bold" style:font-size-asian="12pt" style:font-style-asian="italic" style:font-weight-asian="bold" style:font-name-complex="Cambria" style:font-size-complex="12pt" style:font-style-complex="italic" style:font-weight-complex="bold"/>
    </style:style>
    <style:style style:name="ce34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35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36" style:family="table-cell" style:parent-style-name="Default" style:data-style-name="N5116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37" style:family="table-cell" style:parent-style-name="Default">
      <style:table-cell-properties fo:background-color="#a6a6a6" style:cell-protect="none" style:print-content="true" style:text-align-source="fix" style:repeat-content="false" fo:wrap-option="wrap" style:direction="ltr" style:rotation-angle="0" style:rotation-align="none" style:shrink-to-fit="false" style:vertical-align="top" style:vertical-justify="auto"/>
      <style:paragraph-properties fo:text-align="start" css3t:text-justify="auto" fo:margin-left="0cm" style:writing-mode="page"/>
      <style:text-properties fo:color="#000000" style:text-outline="false" style:text-line-through-style="none" style:font-name="Nimbus Roman No9 L" fo:font-size="12pt" fo:font-style="italic" fo:text-shadow="none" style:text-underline-style="none" fo:font-weight="bold" style:font-size-asian="12pt" style:font-style-asian="italic" style:font-weight-asian="bold" style:font-name-complex="Cambria" style:font-size-complex="12pt" style:font-style-complex="italic" style:font-weight-complex="bold"/>
    </style:style>
    <style:style style:name="ce38" style:family="table-cell" style:parent-style-name="Default" style:data-style-name="N5116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39" style:family="table-cell" style:parent-style-name="Default" style:data-style-name="N5100">
      <style:table-cell-properties fo:background-color="#a6a6a6" style:cell-protect="none" style:print-content="true" style:text-align-source="fix" style:repeat-content="false" fo:wrap-option="wrap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italic" fo:text-shadow="none" style:text-underline-style="none" fo:font-weight="bold" style:font-size-asian="12pt" style:font-style-asian="italic" style:font-weight-asian="bold" style:font-name-complex="Cambria" style:font-size-complex="12pt" style:font-style-complex="italic" style:font-weight-complex="bold"/>
    </style:style>
    <style:style style:name="ce40" style:family="table-cell" style:parent-style-name="Default" style:data-style-name="N510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41" style:family="table-cell" style:parent-style-name="Default" style:data-style-name="N110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42" style:family="table-cell" style:parent-style-name="Default" style:data-style-name="N110">
      <style:table-cell-properties fo:background-color="#a6a6a6" style:cell-protect="none" style:print-content="true" style:text-align-source="fix" style:repeat-content="false" fo:wrap-option="wrap" style:direction="ltr" style:rotation-angle="0" style:rotation-align="none" style:shrink-to-fit="false" style:vertical-align="bottom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italic" fo:text-shadow="none" style:text-underline-style="none" fo:font-weight="bold" style:font-size-asian="12pt" style:font-style-asian="italic" style:font-weight-asian="bold" style:font-name-complex="Cambria" style:font-size-complex="12pt" style:font-style-complex="italic" style:font-weight-complex="bold"/>
    </style:style>
    <style:style style:name="ce43" style:family="table-cell" style:parent-style-name="Default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2pt" fo:font-style="italic" fo:text-shadow="none" style:text-underline-style="none" fo:font-weight="bold" style:font-size-asian="12pt" style:font-style-asian="italic" style:font-weight-asian="bold" style:font-name-complex="Cambria" style:font-size-complex="12pt" style:font-style-complex="italic" style:font-weight-complex="bold"/>
    </style:style>
    <style:style style:name="ce44" style:family="table-cell" style:parent-style-name="Default">
      <style:table-cell-properties style:cell-protect="none" style:print-content="true" fo:wrap-option="wrap" style:rotation-align="none"/>
      <style:text-properties fo:color="#000000" style:text-outline="false" style:text-line-through-style="none" style:font-name="Nimbus Roman No9 L" fo:font-size="12pt" fo:font-style="italic" fo:text-shadow="none" style:text-underline-style="none" fo:font-weight="bold" style:font-size-asian="12pt" style:font-style-asian="italic" style:font-weight-asian="bold" style:font-name-complex="Cambria" style:font-size-complex="12pt" style:font-style-complex="italic" style:font-weight-complex="bold"/>
    </style:style>
    <style:style style:name="ce45" style:family="table-cell" style:parent-style-name="Default">
      <style:table-cell-properties style:cell-protect="none" style:print-content="true" fo:wrap-option="wrap" style:rotation-align="non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4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style:font-name="Nimbus Roman No9 L" fo:font-size="12pt" style:font-size-asian="12pt" style:font-size-complex="12pt"/>
    </style:style>
    <style:style style:name="ce47" style:family="table-cell" style:parent-style-name="Default">
      <style:table-cell-properties fo:background-color="#a6a6a6"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2pt" fo:font-style="italic" fo:text-shadow="none" style:text-underline-style="none" fo:font-weight="bold" style:font-size-asian="12pt" style:font-style-asian="italic" style:font-weight-asian="bold" style:font-name-complex="Cambria" style:font-size-complex="12pt" style:font-style-complex="italic" style:font-weight-complex="bold"/>
    </style:style>
    <style:style style:name="ce4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4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5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1" style:family="table-cell" style:parent-style-name="Default" style:data-style-name="N5100">
      <style:table-cell-properties style:text-align-source="value-type" style:repeat-content="false" fo:wrap-option="wrap" style:direction="ltr" style:rotation-angle="0" style:rotation-align="none" style:shrink-to-fit="false" style:vertical-align="top" style:vertical-justify="auto"/>
      <style:paragraph-properties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bold" style:font-size-asian="12pt" style:font-style-asian="normal" style:font-weight-asian="bold" style:font-name-complex="Cambria" style:font-size-complex="12pt" style:font-style-complex="normal" style:font-weight-complex="bold"/>
    </style:style>
    <style:style style:name="ce53" style:family="table-cell" style:parent-style-name="Default">
      <style:table-cell-properties fo:background-color="#a6a6a6" style:text-align-source="fix" style:repeat-content="false" fo:wrap-option="no-wrap" style:direction="ltr" style:rotation-angle="9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Cambria" style:font-size-complex="12pt" style:font-style-complex="normal" style:font-weight-complex="bold"/>
    </style:style>
    <style:style style:name="ce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font-name="Nimbus Roman No9 L" fo:font-size="12pt" style:font-size-asian="12pt" style:font-size-complex="12pt"/>
    </style:style>
    <style:style style:name="ce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font-name="Nimbus Roman No9 L" fo:font-size="12pt" fo:font-style="normal" fo:text-shadow="none" style:text-underline-style="none" fo:font-weight="bold" style:font-size-asian="12pt" style:font-style-asian="normal" style:font-weight-asian="bold" style:font-name-complex="Cambria" style:font-size-complex="12pt" style:font-style-complex="normal" style:font-weight-complex="bold"/>
    </style:style>
    <style:style style:name="ce56" style:family="table-cell" style:parent-style-name="Default">
      <style:text-properties style:font-name="Nimbus Roman No9 L" fo:font-size="12pt" style:font-size-asian="12pt" style:font-size-complex="12pt"/>
    </style:style>
    <style:style style:name="T1" style:family="text">
      <style:text-properties style:font-name="OpenSymbol" fo:font-size="24pt" style:font-name-asian="OpenSymbol" style:font-size-asian="24pt" style:font-name-complex="OpenSymbol" style:font-size-complex="24pt"/>
    </style:style>
    <style:style style:name="T2" style:family="text">
      <style:text-properties style:font-name="StarSymbol" fo:font-size="24pt" style:font-name-asian="StarSymbol" style:font-size-asian="24pt" style:font-name-complex="StarSymbol" style:font-size-complex="24pt"/>
    </style:style>
    <style:style style:name="T3" style:family="text">
      <style:text-properties fo:color="#000000" style:text-outline="false" style:text-line-through-style="none" style:text-position="0% 100%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Cambria" fo:font-size="12pt" fo:font-style="normal" fo:text-shadow="none" style:text-underline-style="none" fo:font-weight="normal" style:font-size-asian="12pt" style:font-style-asian="normal" style:font-weight-asian="normal" style:font-name-complex="Cambria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kblatt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1" table:number-columns-repeated="5"/>
          <table:table-cell table:style-name="ce4" table:number-columns-repeated="1019"/>
        </table:table-row>
        <table:table-row table:style-name="ro2">
          <table:table-cell table:style-name="ce1"/>
          <table:table-cell table:style-name="ce5"/>
          <table:table-cell table:style-name="ce7" table:number-columns-repeated="2"/>
          <table:table-cell table:style-name="ce1"/>
          <table:table-cell table:style-name="ce4" table:number-columns-repeated="1019"/>
        </table:table-row>
        <table:table-row table:style-name="ro3">
          <table:table-cell table:style-name="ce1"/>
          <table:table-cell table:style-name="ce5"/>
          <table:table-cell table:style-name="ce8" office:value-type="string">
            <text:p>DAMALS</text:p>
          </table:table-cell>
          <table:table-cell table:style-name="ce4"/>
          <table:table-cell table:style-name="ce1"/>
          <table:table-cell table:style-name="ce4" table:number-columns-repeated="1019"/>
        </table:table-row>
        <table:table-row table:style-name="ro4">
          <table:table-cell table:style-name="ce2"/>
          <table:table-cell table:style-name="ce6"/>
          <table:table-cell table:style-name="ce9" office:value-type="string">
            <text:p>DAS GESCHICHTSMAGAZIN</text:p>
          </table:table-cell>
          <table:table-cell table:style-name="ce13"/>
          <table:table-cell table:style-name="ce2"/>
          <table:table-cell table:style-name="ce13" table:number-columns-repeated="1019"/>
        </table:table-row>
        <table:table-row table:style-name="ro5">
          <table:table-cell table:style-name="ce1"/>
          <table:table-cell table:style-name="ce5"/>
          <table:table-cell table:style-name="ce4" table:number-columns-repeated="2"/>
          <table:table-cell table:style-name="ce1"/>
          <table:table-cell table:style-name="ce4" table:number-columns-repeated="1019"/>
        </table:table-row>
        <table:table-row table:style-name="ro6">
          <table:table-cell table:style-name="ce1" table:number-columns-repeated="2"/>
          <table:table-cell table:style-name="ce10" office:value-type="string">
            <text:p>DAMALS-VERLAG <text:span text:style-name="T1">•</text:span> POSTFACH 5323 <text:span text:style-name="T2">•</text:span> 6300 GIESSEN</text:p>
          </table:table-cell>
          <table:table-cell table:style-name="ce1"/>
          <table:table-cell table:style-name="ce14"/>
          <table:table-cell table:style-name="ce4" table:number-columns-repeated="1019"/>
        </table:table-row>
        <table:table-row table:style-name="ro1" table:number-rows-repeated="6">
          <table:table-cell table:style-name="ce3" table:number-columns-repeated="5"/>
          <table:table-cell table:style-name="ce4" table:number-columns-repeated="1019"/>
        </table:table-row>
        <table:table-row table:style-name="ro1">
          <table:table-cell table:style-name="ce4" table:number-columns-repeated="1024"/>
        </table:table-row>
        <table:table-row table:style-name="ro1" table:number-rows-repeated="5">
          <table:table-cell table:style-name="ce3" table:number-columns-repeated="5"/>
          <table:table-cell table:style-name="ce4" table:number-columns-repeated="1019"/>
        </table:table-row>
        <table:table-row table:style-name="ro7">
          <table:table-cell table:style-name="ce3" table:number-columns-repeated="5"/>
          <table:table-cell table:style-name="ce4" table:number-columns-repeated="1019"/>
        </table:table-row>
        <table:table-row table:style-name="ro8">
          <table:table-cell table:style-name="ce3" table:number-columns-repeated="2"/>
          <table:table-cell table:style-name="ce11" office:value-type="string">
            <text:p>Gesamtregister</text:p>
          </table:table-cell>
          <table:table-cell table:style-name="ce3" table:number-columns-repeated="2"/>
          <table:table-cell table:style-name="ce4" table:number-columns-repeated="1019"/>
        </table:table-row>
        <table:table-row table:style-name="ro1">
          <table:table-cell table:style-name="ce3" table:number-columns-repeated="5"/>
          <table:table-cell table:style-name="ce4" table:number-columns-repeated="1019"/>
        </table:table-row>
        <table:table-row table:style-name="ro9">
          <table:table-cell table:style-name="ce3" table:number-columns-repeated="2"/>
          <table:table-cell table:style-name="ce12" office:value-type="string">
            <text:p>Jahrgänge 1969-1992</text:p>
          </table:table-cell>
          <table:table-cell table:style-name="ce3" table:number-columns-repeated="2"/>
          <table:table-cell table:style-name="ce4" table:number-columns-repeated="1019"/>
        </table:table-row>
        <table:table-row table:style-name="ro1" table:number-rows-repeated="4">
          <table:table-cell table:style-name="ce3" table:number-columns-repeated="5"/>
          <table:table-cell table:style-name="ce4" table:number-columns-repeated="1019"/>
        </table:table-row>
        <table:table-row table:style-name="ro10">
          <table:table-cell table:style-name="ce3" table:number-columns-repeated="5"/>
          <table:table-cell table:style-name="ce4" table:number-columns-repeated="1019"/>
        </table:table-row>
        <table:table-row table:style-name="ro1" table:number-rows-repeated="20">
          <table:table-cell table:style-name="ce3" table:number-columns-repeated="5"/>
          <table:table-cell table:style-name="ce4" table:number-columns-repeated="1019"/>
        </table:table-row>
        <table:table-row table:style-name="ro1" table:number-rows-repeated="8">
          <table:table-cell table:style-name="ce1" table:number-columns-repeated="5"/>
          <table:table-cell table:style-name="ce4" table:number-columns-repeated="1019"/>
        </table:table-row>
        <table:table-row table:style-name="ro1" table:number-rows-repeated="104852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Indizes" table:style-name="ta2">
        <office:forms form:automatic-focus="false" form:apply-design-mode="false"/>
        <table:table-column table:style-name="co6" table:default-cell-style-name="ce18"/>
        <table:table-column table:style-name="co8" table:default-cell-style-name="ce22"/>
        <table:table-column table:style-name="co6" table:number-columns-repeated="1022" table:default-cell-style-name="ce22"/>
        <table:table-row table:style-name="ro11">
          <table:table-cell table:style-name="ce15" office:value-type="string">
            <text:p>Index</text:p>
          </table:table-cell>
          <table:table-cell table:style-name="ce19" office:value-type="string">
            <text:p>Kategorie / Periode</text:p>
          </table:table-cell>
          <table:table-cell table:style-name="ce19" table:number-columns-repeated="3"/>
          <table:table-cell table:style-name="ce15"/>
          <table:table-cell table:style-name="ce20" table:number-columns-repeated="1018"/>
        </table:table-row>
        <table:table-row table:style-name="ro11">
          <table:table-cell table:style-name="ce16"/>
          <table:table-cell table:style-name="ce20" table:number-columns-repeated="1023"/>
        </table:table-row>
        <table:table-row table:style-name="ro11">
          <table:table-cell table:style-name="ce17" office:value-type="string">
            <text:p>I</text:p>
          </table:table-cell>
          <table:table-cell table:style-name="ce21" office:value-type="string">
            <text:p>Vor- und Frühgeschichte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II</text:p>
          </table:table-cell>
          <table:table-cell table:style-name="ce21" office:value-type="string">
            <text:p>Archäologie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III</text:p>
          </table:table-cell>
          <table:table-cell table:style-name="ce21" office:value-type="string">
            <text:p>Altertum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IV</text:p>
          </table:table-cell>
          <table:table-cell table:style-name="ce21" office:value-type="string">
            <text:p>Mittelalter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V</text:p>
          </table:table-cell>
          <table:table-cell table:style-name="ce21" office:value-type="string">
            <text:p>Von der frühen Neuzeit bis zum Ende der Französischen Revolution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VI</text:p>
          </table:table-cell>
          <table:table-cell table:style-name="ce21" office:value-type="string">
            <text:p>Von der Napoleon-Zeit bis zum Ende des ersten Weltkrieges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VII</text:p>
          </table:table-cell>
          <table:table-cell table:style-name="ce21" office:value-type="string">
            <text:p>Von Weimar bis zur Gegenwart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VIII</text:p>
          </table:table-cell>
          <table:table-cell table:style-name="ce21" office:value-type="string">
            <text:p>Osteuropa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IX</text:p>
          </table:table-cell>
          <table:table-cell table:style-name="ce21" office:value-type="string">
            <text:p>Amerika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</text:p>
          </table:table-cell>
          <table:table-cell table:style-name="ce21" office:value-type="string">
            <text:p>Asien und Pazifikraum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I</text:p>
          </table:table-cell>
          <table:table-cell table:style-name="ce21" office:value-type="string">
            <text:p>Afrika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II</text:p>
          </table:table-cell>
          <table:table-cell table:style-name="ce21" office:value-type="string">
            <text:p>Geschichtliche Längsschnitte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III</text:p>
          </table:table-cell>
          <table:table-cell table:style-name="ce21" office:value-type="string">
            <text:p>Wirtschafts- und Sozialgeschichte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IV</text:p>
          </table:table-cell>
          <table:table-cell table:style-name="ce21" office:value-type="string">
            <text:p>Kulturgeschichte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V</text:p>
          </table:table-cell>
          <table:table-cell table:style-name="ce21" office:value-type="string">
            <text:p>Aus Technik und Wissenschaft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VI</text:p>
          </table:table-cell>
          <table:table-cell table:style-name="ce21" office:value-type="string">
            <text:p>Entdeckungen und Eroberungen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VII</text:p>
          </table:table-cell>
          <table:table-cell table:style-name="ce21" office:value-type="string">
            <text:p>Seegeschichte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VIII</text:p>
          </table:table-cell>
          <table:table-cell table:style-name="ce21" office:value-type="string">
            <text:p>Kriminalgeschichte / Katastrophen</text:p>
          </table:table-cell>
          <table:table-cell table:style-name="ce21" table:number-columns-repeated="1022"/>
        </table:table-row>
        <table:table-row table:style-name="ro11">
          <table:table-cell table:style-name="ce17" office:value-type="string">
            <text:p>XIX</text:p>
          </table:table-cell>
          <table:table-cell table:style-name="ce21" office:value-type="string">
            <text:p>Serien</text:p>
          </table:table-cell>
          <table:table-cell table:style-name="ce21" table:number-columns-repeated="1022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Register" table:style-name="ta3" table:print-ranges="Register.A1:Register.G1687">
        <office:forms form:automatic-focus="false" form:apply-design-mode="false"/>
        <table:table-column table:style-name="co9" table:default-cell-style-name="ce30"/>
        <table:table-column table:style-name="co10" table:default-cell-style-name="ce30"/>
        <table:table-column table:style-name="co11" table:default-cell-style-name="ce34"/>
        <table:table-column table:style-name="co12" table:default-cell-style-name="ce30"/>
        <table:table-column table:style-name="co13" table:default-cell-style-name="ce40"/>
        <table:table-column table:style-name="co14" table:default-cell-style-name="ce40"/>
        <table:table-column table:style-name="co15" table:default-cell-style-name="ce34"/>
        <table:table-column table:style-name="co16" table:default-cell-style-name="ce30"/>
        <table:table-column table:style-name="co16" table:number-columns-repeated="1016" table:default-cell-style-name="ce45"/>
        <table:table-header-rows>
          <table:table-row table:style-name="ro12">
            <table:table-cell table:style-name="ce28" office:value-type="string">
              <text:p>Autor</text:p>
            </table:table-cell>
            <table:table-cell table:style-name="ce28" office:value-type="string">
              <text:p>Titel</text:p>
            </table:table-cell>
            <table:table-cell table:style-name="ce33" office:value-type="string">
              <text:p>Index</text:p>
            </table:table-cell>
            <table:table-cell table:style-name="ce37" office:value-type="string">
              <text:p>Kontext</text:p>
            </table:table-cell>
            <table:table-cell table:style-name="ce39" office:value-type="string">
              <text:p>Jahr</text:p>
            </table:table-cell>
            <table:table-cell table:style-name="ce42" office:value-type="string">
              <text:p>Monat</text:p>
            </table:table-cell>
            <table:table-cell table:style-name="ce33" office:value-type="string">
              <text:p>Seite</text:p>
            </table:table-cell>
            <table:table-cell table:style-name="ce43"/>
            <table:table-cell table:style-name="ce44"/>
            <table:table-cell table:style-name="ce43"/>
            <table:table-cell table:style-name="ce44" table:number-columns-repeated="1014"/>
          </table:table-row>
        </table:table-header-rows>
        <table:table-row table:style-name="ro12">
          <table:table-cell table:style-name="ce29" office:value-type="string">
            <text:p>A</text:p>
          </table:table-cell>
          <table:table-cell table:number-columns-repeated="1023"/>
        </table:table-row>
        <table:table-row table:style-name="ro13">
          <table:table-cell office:value-type="string">
            <text:p>Adam, Lothar</text:p>
          </table:table-cell>
          <table:table-cell office:value-type="string">
            <text:p>Nero und der Brand Roms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">
            <text:p>01</text:p>
          </table:table-cell>
          <table:table-cell office:value-type="float" office:value="45">
            <text:p>45</text:p>
          </table:table-cell>
          <table:table-cell table:number-columns-repeated="1017"/>
        </table:table-row>
        <table:table-row table:style-name="ro14">
          <table:table-cell office:value-type="string">
            <text:p>Adam, Lothar</text:p>
          </table:table-cell>
          <table:table-cell office:value-type="string">
            <text:p>Prinz Eugen, der Retter des Reiches, I. Teil</text:p>
          </table:table-cell>
          <table:table-cell office:value-type="string">
            <text:p>V</text:p>
          </table:table-cell>
          <table:table-cell office:value-type="string">
            <text:p>Österreich / Habsburg / Europa und die Islamische Welt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9">
            <text:p>09</text:p>
          </table:table-cell>
          <table:table-cell office:value-type="float" office:value="794">
            <text:p>794</text:p>
          </table:table-cell>
          <table:table-cell table:number-columns-repeated="1017"/>
        </table:table-row>
        <table:table-row table:style-name="ro14">
          <table:table-cell office:value-type="string">
            <text:p>Adam, Lothar</text:p>
          </table:table-cell>
          <table:table-cell office:value-type="string">
            <text:p>Prinz Eugen, der Retter des Reiches, II. Teil</text:p>
          </table:table-cell>
          <table:table-cell office:value-type="string">
            <text:p>V</text:p>
          </table:table-cell>
          <table:table-cell office:value-type="string">
            <text:p>Österreich / Habsburg / Europa und die Islamische Welt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Albart, Rudolf</text:p>
          </table:table-cell>
          <table:table-cell office:value-type="string">
            <text:p>Hexenjagd in Bamberg</text:p>
          </table:table-cell>
          <table:table-cell office:value-type="string">
            <text:p>V</text:p>
          </table:table-cell>
          <table:table-cell office:value-type="string">
            <text:p>Hexenverfolgung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3">
            <text:p>03</text:p>
          </table:table-cell>
          <table:table-cell office:value-type="float" office:value="34">
            <text:p>34</text:p>
          </table:table-cell>
          <table:table-cell table:number-columns-repeated="1017"/>
        </table:table-row>
        <table:table-row table:style-name="ro14">
          <table:table-cell office:value-type="string">
            <text:p>Althoff, Gerd</text:p>
          </table:table-cell>
          <table:table-cell office:value-type="string">
            <text:p>Wie sie waren und was die Tradition aus ihnen machte: Eine Freiburger Ausstellung zu den Zähringern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7">
            <text:p>07</text:p>
          </table:table-cell>
          <table:table-cell office:value-type="float" office:value="637">
            <text:p>637</text:p>
          </table:table-cell>
          <table:table-cell table:number-columns-repeated="1017"/>
        </table:table-row>
        <table:table-row table:style-name="ro14">
          <table:table-cell office:value-type="string">
            <text:p>Althoff, Gerd</text:p>
          </table:table-cell>
          <table:table-cell office:value-type="string">
            <text:p>Ein Sachsenherzog in Klosterhaft? Hypothesen über das Schicksal des Widukind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1">
            <text:p>11</text:p>
          </table:table-cell>
          <table:table-cell office:value-type="float" office:value="938">
            <text:p>938</text:p>
          </table:table-cell>
          <table:table-cell table:number-columns-repeated="1017"/>
        </table:table-row>
        <table:table-row table:style-name="ro14">
          <table:table-cell office:value-type="string">
            <text:p>Althoff, Gerd</text:p>
          </table:table-cell>
          <table:table-cell office:value-type="string">
            <text:p>Zwischen Himmel und Hölle. Zur Mentalitätsgeschichte des frühen Mittelalters</text:p>
          </table:table-cell>
          <table:table-cell office:value-type="string">
            <text:p>IV</text:p>
          </table:table-cell>
          <table:table-cell office:value-type="string">
            <text:p>Mittelalte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4">
          <table:table-cell office:value-type="string">
            <text:p>Althoff, Gerd</text:p>
          </table:table-cell>
          <table:table-cell office:value-type="string">
            <text:p>Die merkwürdige Urkunde aus Kloster Arnsburg. Ein Schlüsselzeugnis für die Königswahl Friedrichs I. Barbarossa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5">
          <table:table-cell office:value-type="string">
            <text:p>Altmeyer, Klaus</text:p>
          </table:table-cell>
          <table:table-cell office:value-type="string">
            <text:p>Saarstatut und Volksbefragung 1954/55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0">
            <text:p>10</text:p>
          </table:table-cell>
          <table:table-cell office:value-type="float" office:value="831">
            <text:p>831</text:p>
          </table:table-cell>
          <table:table-cell table:number-columns-repeated="1017"/>
        </table:table-row>
        <table:table-row table:style-name="ro14">
          <table:table-cell office:value-type="string">
            <text:p>Arendt, Dieter</text:p>
          </table:table-cell>
          <table:table-cell office:value-type="string">
            <text:p>Barbarossa im Kyffhäuser oder: Der literarische Traum vom "geheimen" Deutschland, Teil 1</text:p>
          </table:table-cell>
          <table:table-cell office:value-type="string">
            <text:p>XII, XIV</text:p>
          </table:table-cell>
          <table:table-cell office:value-type="string">
            <text:p>Kulturgeschicht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4">
          <table:table-cell office:value-type="string">
            <text:p>Arendt, Dieter</text:p>
          </table:table-cell>
          <table:table-cell office:value-type="string">
            <text:p>Barbarossa im Kyffhäuser oder: Der literarische Traum vom "geheimen" Deutschland, Teil 2</text:p>
          </table:table-cell>
          <table:table-cell office:value-type="string">
            <text:p>XII, XIV</text:p>
          </table:table-cell>
          <table:table-cell office:value-type="string">
            <text:p>Kulturgeschicht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3">
          <table:table-cell office:value-type="string">
            <text:p>Arendt, Dieter</text:p>
          </table:table-cell>
          <table:table-cell office:value-type="string">
            <text:p>1284: Der Rattenfänger von Hameln</text:p>
          </table:table-cell>
          <table:table-cell office:value-type="string">
            <text:p>IV, XIV</text:p>
          </table:table-cell>
          <table:table-cell office:value-type="string">
            <text:p>Spätmittelalter / Literatu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4">
          <table:table-cell office:value-type="string">
            <text:p>Arendt, Dieter</text:p>
          </table:table-cell>
          <table:table-cell office:value-type="string">
            <text:p>Der Gefangene auf dem Hohensaperg. Wie der Dichter Schubart ein Opfer fürstlicher Despotie wurde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0">
            <text:p>10</text:p>
          </table:table-cell>
          <table:table-cell office:value-type="float" office:value="889">
            <text:p>889</text:p>
          </table:table-cell>
          <table:table-cell table:number-columns-repeated="1017"/>
        </table:table-row>
        <table:table-row table:style-name="ro14">
          <table:table-cell table:style-name="ce31" office:value-type="string">
            <text:p>Arendt, Dieter / Oesterle, Günter</text:p>
          </table:table-cell>
          <table:table-cell office:value-type="string">
            <text:p>"Eine hohe Mittelmäßigkeit in allem." Georg Büchner als Medizinstudent und Revolutionär in Gießen</text:p>
          </table:table-cell>
          <table:table-cell office:value-type="string">
            <text:p>VI, XIV</text:p>
          </table:table-cell>
          <table:table-cell office:value-type="string">
            <text:p>Deutschland / Befreiungskriege und Vormärz / Literatu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5">
          <table:table-cell office:value-type="string">
            <text:p>Autenrieth, Hans Friedrich</text:p>
          </table:table-cell>
          <table:table-cell office:value-type="string">
            <text:p>Die Vernichtung des Templerordens</text:p>
          </table:table-cell>
          <table:table-cell office:value-type="string">
            <text:p>IV</text:p>
          </table:table-cell>
          <table:table-cell office:value-type="string">
            <text:p>Kreuzzüge / Ritterord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8">
            <text:p>08</text:p>
          </table:table-cell>
          <table:table-cell office:value-type="float" office:value="735">
            <text:p>735</text:p>
          </table:table-cell>
          <table:table-cell table:number-columns-repeated="1017"/>
        </table:table-row>
        <table:table-row table:style-name="ro15">
          <table:table-cell office:value-type="string">
            <text:p>Autenrieth, Hans Friedrich</text:p>
          </table:table-cell>
          <table:table-cell office:value-type="string">
            <text:p>Der Tod der Fürstin Schwarzenberg</text:p>
          </table:table-cell>
          <table:table-cell office:value-type="string">
            <text:p>VI</text:p>
          </table:table-cell>
          <table:table-cell office:value-type="string">
            <text:p>Frankreich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2">
            <text:p>02</text:p>
          </table:table-cell>
          <table:table-cell office:value-type="float" office:value="154">
            <text:p>154</text:p>
          </table:table-cell>
          <table:table-cell table:number-columns-repeated="1017"/>
        </table:table-row>
        <table:table-row table:style-name="ro15">
          <table:table-cell office:value-type="string">
            <text:p>Autenrieth, Hans Friedrich</text:p>
          </table:table-cell>
          <table:table-cell office:value-type="string">
            <text:p>Die Friedensbemühungen des Schweden Birger Dahlerus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4">
            <text:p>04</text:p>
          </table:table-cell>
          <table:table-cell office:value-type="float" office:value="361">
            <text:p>361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B</text:p>
          </table:table-cell>
          <table:table-cell table:number-columns-repeated="1023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Der Untergang der Hansestadt Groß-Nowgorod</text:p>
          </table:table-cell>
          <table:table-cell office:value-type="string">
            <text:p>IV, VIII, XIII</text:p>
          </table:table-cell>
          <table:table-cell office:value-type="string">
            <text:p>Russland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3">
            <text:p>03</text:p>
          </table:table-cell>
          <table:table-cell office:value-type="float" office:value="17">
            <text:p>17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Rudolf von Habsburg und der falsche Kaiser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2">
            <text:p>02</text:p>
          </table:table-cell>
          <table:table-cell office:value-type="float" office:value="52">
            <text:p>52</text:p>
          </table:table-cell>
          <table:table-cell table:number-columns-repeated="1017"/>
        </table:table-row>
        <table:table-row table:style-name="ro15">
          <table:table-cell office:value-type="string">
            <text:p>Bachmann, Bernhard</text:p>
          </table:table-cell>
          <table:table-cell office:value-type="string">
            <text:p>Robespierres Ende</text:p>
          </table:table-cell>
          <table:table-cell office:value-type="string">
            <text:p>V</text:p>
          </table:table-cell>
          <table:table-cell office:value-type="string">
            <text:p>Frankreich / Die Französische Revolutio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Der böhmische Aufstand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5">
            <text:p>05</text:p>
          </table:table-cell>
          <table:table-cell office:value-type="float" office:value="416">
            <text:p>416</text:p>
          </table:table-cell>
          <table:table-cell table:number-columns-repeated="1017"/>
        </table:table-row>
        <table:table-row table:style-name="ro14">
          <table:table-cell office:value-type="string">
            <text:p>Bachmann, Bernhard</text:p>
          </table:table-cell>
          <table:table-cell office:value-type="string">
            <text:p>Die Emser Depesche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1890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0">
            <text:p>10</text:p>
          </table:table-cell>
          <table:table-cell office:value-type="float" office:value="905">
            <text:p>905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Über die Kunst mit Vögeln zu jagen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4">
            <text:p>04</text:p>
          </table:table-cell>
          <table:table-cell office:value-type="float" office:value="366">
            <text:p>366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Der Löwe von Makedonien</text:p>
          </table:table-cell>
          <table:table-cell office:value-type="string">
            <text:p>III</text:p>
          </table:table-cell>
          <table:table-cell office:value-type="string">
            <text:p>Makedonien und das Alexander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5">
            <text:p>05</text:p>
          </table:table-cell>
          <table:table-cell office:value-type="float" office:value="464">
            <text:p>464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1631: Tilly erobert Magdeburg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9">
            <text:p>09</text:p>
          </table:table-cell>
          <table:table-cell office:value-type="float" office:value="803">
            <text:p>803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Die hellenische Freiheit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2">
            <text:p>02</text:p>
          </table:table-cell>
          <table:table-cell office:value-type="float" office:value="184">
            <text:p>184</text:p>
          </table:table-cell>
          <table:table-cell table:number-columns-repeated="1017"/>
        </table:table-row>
        <table:table-row table:style-name="ro15">
          <table:table-cell office:value-type="string">
            <text:p>Bachmann, Bernhard</text:p>
          </table:table-cell>
          <table:table-cell office:value-type="string">
            <text:p>Alboins Ermordung</text:p>
          </table:table-cell>
          <table:table-cell office:value-type="string">
            <text:p>III</text:p>
          </table:table-cell>
          <table:table-cell office:value-type="string">
            <text:p>Völkerwanderun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1">
            <text:p>11</text:p>
          </table:table-cell>
          <table:table-cell office:value-type="float" office:value="963">
            <text:p>963</text:p>
          </table:table-cell>
          <table:table-cell table:number-columns-repeated="1017"/>
        </table:table-row>
        <table:table-row table:style-name="ro15">
          <table:table-cell office:value-type="string">
            <text:p>Bachmann, Bernhard</text:p>
          </table:table-cell>
          <table:table-cell office:value-type="string">
            <text:p>Die Kunstsammlungen im Bergwerk bei Aussee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1">
            <text:p>11</text:p>
          </table:table-cell>
          <table:table-cell office:value-type="float" office:value="1046">
            <text:p>1046</text:p>
          </table:table-cell>
          <table:table-cell table:number-columns-repeated="1017"/>
        </table:table-row>
        <table:table-row table:style-name="ro15">
          <table:table-cell office:value-type="string">
            <text:p>Bachmann, Bernhard</text:p>
          </table:table-cell>
          <table:table-cell office:value-type="string">
            <text:p>Mariamne - die Frau des Herodes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">
            <text:p>01</text:p>
          </table:table-cell>
          <table:table-cell office:value-type="float" office:value="86">
            <text:p>86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Der Tod des Johannes Nepomuk</text:p>
          </table:table-cell>
          <table:table-cell office:value-type="string">
            <text:p>VIII</text:p>
          </table:table-cell>
          <table:table-cell office:value-type="string">
            <text:p>Böhmen / Tschechoslowakei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8">
            <text:p>08</text:p>
          </table:table-cell>
          <table:table-cell office:value-type="float" office:value="759">
            <text:p>759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"Die Leiden des jungen Werthers"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4">
            <text:p>04</text:p>
          </table:table-cell>
          <table:table-cell office:value-type="float" office:value="359">
            <text:p>359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Der Schinderhannes</text:p>
          </table:table-cell>
          <table:table-cell office:value-type="string">
            <text:p>XVII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5">
            <text:p>05</text:p>
          </table:table-cell>
          <table:table-cell office:value-type="float" office:value="451">
            <text:p>451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Der Aufstieg Karls IV.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7">
            <text:p>07</text:p>
          </table:table-cell>
          <table:table-cell office:value-type="float" office:value="611">
            <text:p>611</text:p>
          </table:table-cell>
          <table:table-cell table:number-columns-repeated="1017"/>
        </table:table-row>
        <table:table-row table:style-name="ro13">
          <table:table-cell office:value-type="string">
            <text:p>Bachmann, Bernhard</text:p>
          </table:table-cell>
          <table:table-cell office:value-type="string">
            <text:p>Das Liebig-Museum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1">
            <text:p>11</text:p>
          </table:table-cell>
          <table:table-cell office:value-type="float" office:value="1041">
            <text:p>1041</text:p>
          </table:table-cell>
          <table:table-cell table:number-columns-repeated="1017"/>
        </table:table-row>
        <table:table-row table:style-name="ro15">
          <table:table-cell office:value-type="string">
            <text:p>Bachmann, Bernhard</text:p>
          </table:table-cell>
          <table:table-cell office:value-type="string">
            <text:p>Attila und Aetius</text:p>
          </table:table-cell>
          <table:table-cell office:value-type="string">
            <text:p>III</text:p>
          </table:table-cell>
          <table:table-cell office:value-type="string">
            <text:p>Völkerwanderung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2">
            <text:p>02</text:p>
          </table:table-cell>
          <table:table-cell office:value-type="float" office:value="165">
            <text:p>165</text:p>
          </table:table-cell>
          <table:table-cell table:number-columns-repeated="1017"/>
        </table:table-row>
        <table:table-row table:style-name="ro15">
          <table:table-cell office:value-type="string">
            <text:p>Backer-Kavan, Ingo</text:p>
          </table:table-cell>
          <table:table-cell office:value-type="string">
            <text:p>Die "Geisterstadt" Bodie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5">
          <table:table-cell office:value-type="string">
            <text:p>Badstübner, Edgar</text:p>
          </table:table-cell>
          <table:table-cell office:value-type="string">
            <text:p>Erik I. - der glücklose König</text:p>
          </table:table-cell>
          <table:table-cell office:value-type="string">
            <text:p>IV</text:p>
          </table:table-cell>
          <table:table-cell office:value-type="string">
            <text:p>Skandinavien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8">
            <text:p>08</text:p>
          </table:table-cell>
          <table:table-cell office:value-type="float" office:value="735">
            <text:p>735</text:p>
          </table:table-cell>
          <table:table-cell table:number-columns-repeated="1017"/>
        </table:table-row>
        <table:table-row table:style-name="ro15">
          <table:table-cell office:value-type="string">
            <text:p>Badstübner, Edgar</text:p>
          </table:table-cell>
          <table:table-cell office:value-type="string">
            <text:p>Der sächsische Prinzenraub</text:p>
          </table:table-cell>
          <table:table-cell office:value-type="string">
            <text:p>XVIII</text:p>
          </table:table-cell>
          <table:table-cell/>
          <table:table-cell table:style-name="ce41" office:value-type="float" office:value="76">
            <text:p>76</text:p>
          </table:table-cell>
          <table:table-cell table:style-name="ce41" office:value-type="float" office:value="12">
            <text:p>12</text:p>
          </table:table-cell>
          <table:table-cell office:value-type="float" office:value="1139">
            <text:p>1139</text:p>
          </table:table-cell>
          <table:table-cell table:number-columns-repeated="1017"/>
        </table:table-row>
        <table:table-row table:style-name="ro15">
          <table:table-cell office:value-type="string">
            <text:p>Badstübner, Edgar</text:p>
          </table:table-cell>
          <table:table-cell office:value-type="string">
            <text:p>Oswald von Wolkenstein</text:p>
          </table:table-cell>
          <table:table-cell office:value-type="string">
            <text:p>IV, XIV</text:p>
          </table:table-cell>
          <table:table-cell office:value-type="string">
            <text:p>Spätmittelalter / Litera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5">
          <table:table-cell office:value-type="string">
            <text:p>Badstübner, Edgar</text:p>
          </table:table-cell>
          <table:table-cell office:value-type="string">
            <text:p>Der siebenfache Professor (Gottfried Christoph Beireis)</text:p>
          </table:table-cell>
          <table:table-cell office:value-type="string">
            <text:p>XIV</text:p>
          </table:table-cell>
          <table:table-cell office:value-type="string">
            <text:p>Bildungswes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9">
            <text:p>09</text:p>
          </table:table-cell>
          <table:table-cell office:value-type="float" office:value="817">
            <text:p>817</text:p>
          </table:table-cell>
          <table:table-cell table:number-columns-repeated="1017"/>
        </table:table-row>
        <table:table-row table:style-name="ro14">
          <table:table-cell office:value-type="string">
            <text:p>Bärnighausen, Eckehard</text:p>
          </table:table-cell>
          <table:table-cell office:value-type="string">
            <text:p>Die Halbkugeln des Bürgermeisters. Otto von Guericke - ein Ratsherr als Pionier der Physik</text:p>
          </table:table-cell>
          <table:table-cell office:value-type="string">
            <text:p>V, XV</text:p>
          </table:table-cell>
          <table:table-cell office:value-type="string">
            <text:p>Der dreißigjährige Krieg / Naturwissenschaft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4">
            <text:p>04</text:p>
          </table:table-cell>
          <table:table-cell office:value-type="float" office:value="295">
            <text:p>295</text:p>
          </table:table-cell>
          <table:table-cell table:number-columns-repeated="1017"/>
        </table:table-row>
        <table:table-row table:style-name="ro14">
          <table:table-cell office:value-type="string">
            <text:p>Bärnighausen, Eckehard</text:p>
          </table:table-cell>
          <table:table-cell office:value-type="string">
            <text:p>Ein langer Kampf um Anerkennung. Der Fall des Naturforschers Julius Robert Meyer</text:p>
          </table:table-cell>
          <table:table-cell office:value-type="string">
            <text:p>XV</text:p>
          </table:table-cell>
          <table:table-cell office:value-type="string">
            <text:p>Naturwissenschaft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5">
            <text:p>05</text:p>
          </table:table-cell>
          <table:table-cell office:value-type="float" office:value="389">
            <text:p>389</text:p>
          </table:table-cell>
          <table:table-cell table:number-columns-repeated="1017"/>
        </table:table-row>
        <table:table-row table:style-name="ro14">
          <table:table-cell office:value-type="string">
            <text:p>Bärnighausen, Eckehard</text:p>
          </table:table-cell>
          <table:table-cell office:value-type="string">
            <text:p>Ein Weltbürger in München. Graf Rumford - Naturforscher und Vater des Englischen Gartens</text:p>
          </table:table-cell>
          <table:table-cell office:value-type="string">
            <text:p>VI, XI</text:p>
          </table:table-cell>
          <table:table-cell office:value-type="string">
            <text:p>Deutschland / Bayern / Naturwissenschaft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4">
          <table:table-cell office:value-type="string">
            <text:p>Bärnighausen, Eckehard</text:p>
          </table:table-cell>
          <table:table-cell office:value-type="string">
            <text:p>Der Rebell mit dem Blitzableiter. Benjamin Franklin - eine amerikanische Karriere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4">
            <text:p>04</text:p>
          </table:table-cell>
          <table:table-cell office:value-type="float" office:value="285">
            <text:p>285</text:p>
          </table:table-cell>
          <table:table-cell table:number-columns-repeated="1017"/>
        </table:table-row>
        <table:table-row table:style-name="ro14">
          <table:table-cell office:value-type="string">
            <text:p>Bärnighausen, Eckehard</text:p>
          </table:table-cell>
          <table:table-cell office:value-type="string">
            <text:p>Ein finsterer Fürst der Naturwissenschaft. Philipp Lenard - ein Nobelpreisträger auf nationalistischen Abwegen</text:p>
          </table:table-cell>
          <table:table-cell office:value-type="string">
            <text:p>XV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12">
            <text:p>12</text:p>
          </table:table-cell>
          <table:table-cell office:value-type="float" office:value="1031">
            <text:p>1031</text:p>
          </table:table-cell>
          <table:table-cell table:number-columns-repeated="1017"/>
        </table:table-row>
        <table:table-row table:style-name="ro14">
          <table:table-cell office:value-type="string">
            <text:p>Bärnighausen, Eckehard</text:p>
          </table:table-cell>
          <table:table-cell office:value-type="string">
            <text:p>Der Physiker mit den "Sudelbüchern". Georg Christoph Lichtenberg - Göttingens skurriler Professor</text:p>
          </table:table-cell>
          <table:table-cell office:value-type="string">
            <text:p>XV</text:p>
          </table:table-cell>
          <table:table-cell office:value-type="string">
            <text:p>Naturwissenschaft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6">
            <text:p>06</text:p>
          </table:table-cell>
          <table:table-cell office:value-type="float" office:value="519">
            <text:p>519</text:p>
          </table:table-cell>
          <table:table-cell table:number-columns-repeated="1017"/>
        </table:table-row>
        <table:table-row table:style-name="ro14">
          <table:table-cell office:value-type="string">
            <text:p>Barthel, Manfred</text:p>
          </table:table-cell>
          <table:table-cell office:value-type="string">
            <text:p>Frühling 1945 in Berlin. Vor 40 Jahren kapitulierte die Reichshauptstadt - Ein Zeitzeuge erinnert sich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4">
            <text:p>04</text:p>
          </table:table-cell>
          <table:table-cell office:value-type="float" office:value="340">
            <text:p>340</text:p>
          </table:table-cell>
          <table:table-cell table:number-columns-repeated="1017"/>
        </table:table-row>
        <table:table-row table:style-name="ro15">
          <table:table-cell office:value-type="string">
            <text:p>Barthel, Manfred</text:p>
          </table:table-cell>
          <table:table-cell office:value-type="string">
            <text:p>Tod im Exil. Trotzkis vergebliche Flucht vor Stalins Häschern</text:p>
          </table:table-cell>
          <table:table-cell office:value-type="string">
            <text:p>VIII</text:p>
          </table:table-cell>
          <table:table-cell office:value-type="string">
            <text:p>Sowjetunio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8">
            <text:p>08</text:p>
          </table:table-cell>
          <table:table-cell office:value-type="float" office:value="668">
            <text:p>668</text:p>
          </table:table-cell>
          <table:table-cell table:number-columns-repeated="1017"/>
        </table:table-row>
        <table:table-row table:style-name="ro14">
          <table:table-cell office:value-type="string">
            <text:p>Barthel, Manfred</text:p>
          </table:table-cell>
          <table:table-cell office:value-type="string">
            <text:p>Zwischen letzter Ruhe und ewigem Frieden. Zwei Schriftsteller und die Beichte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1">
            <text:p>11</text:p>
          </table:table-cell>
          <table:table-cell office:value-type="float" office:value="1001">
            <text:p>1001</text:p>
          </table:table-cell>
          <table:table-cell table:number-columns-repeated="1017"/>
        </table:table-row>
        <table:table-row table:style-name="ro14">
          <table:table-cell office:value-type="string">
            <text:p>Barthel, Manfred</text:p>
          </table:table-cell>
          <table:table-cell office:value-type="string">
            <text:p>Vom Kutschbock ans Lenkrad. Die ersten Startversuche ins automobile Zeitalter vor 100 Jahren</text:p>
          </table:table-cell>
          <table:table-cell office:value-type="string">
            <text:p>XV</text:p>
          </table:table-cell>
          <table:table-cell office:value-type="string">
            <text:p>Automobil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2">
            <text:p>12</text:p>
          </table:table-cell>
          <table:table-cell office:value-type="float" office:value="1078">
            <text:p>1078</text:p>
          </table:table-cell>
          <table:table-cell table:number-columns-repeated="1017"/>
        </table:table-row>
        <table:table-row table:style-name="ro14">
          <table:table-cell office:value-type="string">
            <text:p>Barthel, Manfred</text:p>
          </table:table-cell>
          <table:table-cell office:value-type="string">
            <text:p>Ein Filmstar auf den Bühnenbrettern. Heinz Rühmann als Theaterschauspieler</text:p>
          </table:table-cell>
          <table:table-cell office:value-type="string">
            <text:p>XIV</text:p>
          </table:table-cell>
          <table:table-cell office:value-type="string">
            <text:p>Fotografie und Film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3">
            <text:p>03</text:p>
          </table:table-cell>
          <table:table-cell office:value-type="float" office:value="262">
            <text:p>262</text:p>
          </table:table-cell>
          <table:table-cell table:number-columns-repeated="1017"/>
        </table:table-row>
        <table:table-row table:style-name="ro14">
          <table:table-cell office:value-type="string">
            <text:p>Barthel, Manfred</text:p>
          </table:table-cell>
          <table:table-cell office:value-type="string">
            <text:p>Freiheit im Namen der Mafia? 1950: Das blutige Ende des Salvatore Giuliano</text:p>
          </table:table-cell>
          <table:table-cell office:value-type="string">
            <text:p>VII, XVIII</text:p>
          </table:table-cell>
          <table:table-cell office:value-type="string">
            <text:p>Itali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4">
            <text:p>04</text:p>
          </table:table-cell>
          <table:table-cell office:value-type="float" office:value="332">
            <text:p>332</text:p>
          </table:table-cell>
          <table:table-cell table:number-columns-repeated="1017"/>
        </table:table-row>
        <table:table-row table:style-name="ro15">
          <table:table-cell office:value-type="string">
            <text:p>Barthel, Manfred</text:p>
          </table:table-cell>
          <table:table-cell office:value-type="string">
            <text:p>Der Tabak und seine Gegner. Aus der Kulturgeschichte des Rauchens</text:p>
          </table:table-cell>
          <table:table-cell office:value-type="string">
            <text:p>XII, XIV</text:p>
          </table:table-cell>
          <table:table-cell/>
          <table:table-cell table:style-name="ce41" office:value-type="float" office:value="88">
            <text:p>88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4">
          <table:table-cell office:value-type="string">
            <text:p>Barthel, Manfred</text:p>
          </table:table-cell>
          <table:table-cell office:value-type="string">
            <text:p>Der unbekannte Heinrich Schliemann. Ein Leben zwischen Homer und Börse</text:p>
          </table:table-cell>
          <table:table-cell office:value-type="string">
            <text:p>II, XIV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4">
            <text:p>04</text:p>
          </table:table-cell>
          <table:table-cell office:value-type="float" office:value="304">
            <text:p>304</text:p>
          </table:table-cell>
          <table:table-cell table:number-columns-repeated="1017"/>
        </table:table-row>
        <table:table-row table:style-name="ro15">
          <table:table-cell office:value-type="string">
            <text:p>Barthel, Manfred</text:p>
          </table:table-cell>
          <table:table-cell office:value-type="string">
            <text:p>Christenkreuz und Heidengold. Die zwei Gesichter des Kolumbus</text:p>
          </table:table-cell>
          <table:table-cell office:value-type="string">
            <text:p>V, XVI</text:p>
          </table:table-cell>
          <table:table-cell office:value-type="string">
            <text:p>Spanien / Portugal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8">
            <text:p>08</text:p>
          </table:table-cell>
          <table:table-cell office:value-type="float" office:value="717">
            <text:p>717</text:p>
          </table:table-cell>
          <table:table-cell table:number-columns-repeated="1017"/>
        </table:table-row>
        <table:table-row table:style-name="ro14">
          <table:table-cell office:value-type="string">
            <text:p>Barthel, Manfred</text:p>
          </table:table-cell>
          <table:table-cell office:value-type="string">
            <text:p>Grenzpfade zwischen Phantasie und Wahrheit. Marco Polos Reisebericht hat manche Väter</text:p>
          </table:table-cell>
          <table:table-cell office:value-type="string">
            <text:p>XIV, XVI</text:p>
          </table:table-cell>
          <table:table-cell office:value-type="string">
            <text:p>Literatur / Reiseberichte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5">
          <table:table-cell office:value-type="string">
            <text:p>Barthel, Manfred</text:p>
          </table:table-cell>
          <table:table-cell office:value-type="string">
            <text:p>Die Königin von Saba. Geschichte oder Legende?</text:p>
          </table:table-cell>
          <table:table-cell office:value-type="string">
            <text:p>III</text:p>
          </table:table-cell>
          <table:table-cell office:value-type="string">
            <text:p>Saba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0">
            <text:p>10</text:p>
          </table:table-cell>
          <table:table-cell office:value-type="float" office:value="850">
            <text:p>850</text:p>
          </table:table-cell>
          <table:table-cell table:number-columns-repeated="1017"/>
        </table:table-row>
        <table:table-row table:style-name="ro14">
          <table:table-cell office:value-type="string">
            <text:p>Barthel, Manfred</text:p>
          </table:table-cell>
          <table:table-cell office:value-type="string">
            <text:p>Ein junger Mann voll Tatendrang. Wie Christian Jürgensen Thomsen das Drei-Perioden-System der Frühgeschichte entwickelte</text:p>
          </table:table-cell>
          <table:table-cell office:value-type="string">
            <text:p>I, XIV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7">
            <text:p>07</text:p>
          </table:table-cell>
          <table:table-cell office:value-type="float" office:value="612">
            <text:p>612</text:p>
          </table:table-cell>
          <table:table-cell table:number-columns-repeated="1017"/>
        </table:table-row>
        <table:table-row table:style-name="ro15">
          <table:table-cell office:value-type="string">
            <text:p>Barthel, Manfred</text:p>
          </table:table-cell>
          <table:table-cell office:value-type="string">
            <text:p>Bücher für unterwegs. Eine Geschichte der Reiseführer</text:p>
          </table:table-cell>
          <table:table-cell office:value-type="string">
            <text:p>XII, XIV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5">
          <table:table-cell office:value-type="string">
            <text:p>Baruth, Dietrich</text:p>
          </table:table-cell>
          <table:table-cell office:value-type="string">
            <text:p>Eine "graue Eminenz" muss gehen (Friedrich von Holstein, 1906)</text:p>
          </table:table-cell>
          <table:table-cell office:value-type="string">
            <text:p>VI</text:p>
          </table:table-cell>
          <table:table-cell office:value-type="string">
            <text:p>Deutschland / Wilhelminisches Reich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4">
            <text:p>04</text:p>
          </table:table-cell>
          <table:table-cell office:value-type="float" office:value="288">
            <text:p>288</text:p>
          </table:table-cell>
          <table:table-cell table:number-columns-repeated="1017"/>
        </table:table-row>
        <table:table-row table:style-name="ro14">
          <table:table-cell office:value-type="string">
            <text:p>Bary, Roswitha von</text:p>
          </table:table-cell>
          <table:table-cell office:value-type="string">
            <text:p>Theodelinde, Königin der Langobarden. Eine Herrscherin an der Schwelle zum Mittelalter</text:p>
          </table:table-cell>
          <table:table-cell office:value-type="string">
            <text:p>III</text:p>
          </table:table-cell>
          <table:table-cell office:value-type="string">
            <text:p>Völkerwanderung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9">
            <text:p>09</text:p>
          </table:table-cell>
          <table:table-cell office:value-type="float" office:value="775">
            <text:p>775</text:p>
          </table:table-cell>
          <table:table-cell table:number-columns-repeated="1017"/>
        </table:table-row>
        <table:table-row table:style-name="ro14">
          <table:table-cell office:value-type="string">
            <text:p>Bauer, Rudolph</text:p>
          </table:table-cell>
          <table:table-cell office:value-type="string">
            <text:p>"… ein schön herrlich Tempel" oder: Konkrete Utopie im 16. Jahrhundert (städtische Sozialordnung, Amberg)</text:p>
          </table:table-cell>
          <table:table-cell office:value-type="string">
            <text:p>V, XIII</text:p>
          </table:table-cell>
          <table:table-cell office:value-type="string">
            <text:p>Deutsche Staaten / Bayern / Wittelsbacher / Frühe Neuzeit und Acien Régim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9">
            <text:p>09</text:p>
          </table:table-cell>
          <table:table-cell office:value-type="float" office:value="791">
            <text:p>791</text:p>
          </table:table-cell>
          <table:table-cell table:number-columns-repeated="1017"/>
        </table:table-row>
        <table:table-row table:style-name="ro14">
          <table:table-cell office:value-type="string">
            <text:p>Baumann, Franz</text:p>
          </table:table-cell>
          <table:table-cell office:value-type="string">
            <text:p>Wie weit half der Marshall-Plan?</text:p>
          </table:table-cell>
          <table:table-cell office:value-type="string">
            <text:p>IX, XIII</text:p>
          </table:table-cell>
          <table:table-cell office:value-type="string">
            <text:p>Vereinigte Staaten von Amerika / 20. Jahrhundert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5">
            <text:p>05</text:p>
          </table:table-cell>
          <table:table-cell office:value-type="float" office:value="419">
            <text:p>419</text:p>
          </table:table-cell>
          <table:table-cell table:number-columns-repeated="1017"/>
        </table:table-row>
        <table:table-row table:style-name="ro13">
          <table:table-cell office:value-type="string">
            <text:p>Baumann, Max</text:p>
          </table:table-cell>
          <table:table-cell office:value-type="string">
            <text:p>Wettfahrt nach Chattanooga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2">
            <text:p>02</text:p>
          </table:table-cell>
          <table:table-cell office:value-type="float" office:value="164">
            <text:p>164</text:p>
          </table:table-cell>
          <table:table-cell table:number-columns-repeated="1017"/>
        </table:table-row>
        <table:table-row table:style-name="ro15">
          <table:table-cell office:value-type="string">
            <text:p>Baumbauer, Nikolaus</text:p>
          </table:table-cell>
          <table:table-cell office:value-type="string">
            <text:p>Coronados Sieben Goldene Städte</text:p>
          </table:table-cell>
          <table:table-cell office:value-type="string">
            <text:p>V, IX, XVI</text:p>
          </table:table-cell>
          <table:table-cell office:value-type="string">
            <text:p>Spanien / Portugal / Mittel- und Südamerika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8">
            <text:p>08</text:p>
          </table:table-cell>
          <table:table-cell office:value-type="float" office:value="681">
            <text:p>681</text:p>
          </table:table-cell>
          <table:table-cell table:number-columns-repeated="1017"/>
        </table:table-row>
        <table:table-row table:style-name="ro15">
          <table:table-cell office:value-type="string">
            <text:p>Beck, Thorsten</text:p>
          </table:table-cell>
          <table:table-cell office:value-type="string">
            <text:p>Die United Fruit Company</text:p>
          </table:table-cell>
          <table:table-cell office:value-type="string">
            <text:p>IX, XIII</text:p>
          </table:table-cell>
          <table:table-cell office:value-type="string">
            <text:p>Mittel- und Südamerika / Überse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5">
            <text:p>05</text:p>
          </table:table-cell>
          <table:table-cell office:value-type="float" office:value="441">
            <text:p>441</text:p>
          </table:table-cell>
          <table:table-cell table:number-columns-repeated="1017"/>
        </table:table-row>
        <table:table-row table:style-name="ro15">
          <table:table-cell office:value-type="string">
            <text:p>Becker-Kavan, Ingo</text:p>
          </table:table-cell>
          <table:table-cell office:value-type="string">
            <text:p>Der Donner-Treck</text:p>
          </table:table-cell>
          <table:table-cell office:value-type="string">
            <text:p>IX, XVI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3">
            <text:p>03</text:p>
          </table:table-cell>
          <table:table-cell office:value-type="float" office:value="265">
            <text:p>265</text:p>
          </table:table-cell>
          <table:table-cell table:number-columns-repeated="1017"/>
        </table:table-row>
        <table:table-row table:style-name="ro15">
          <table:table-cell office:value-type="string">
            <text:p>Becker-Kavan, Ingo</text:p>
          </table:table-cell>
          <table:table-cell office:value-type="string">
            <text:p>Watergate, I. Teil</text:p>
          </table:table-cell>
          <table:table-cell office:value-type="string">
            <text:p>VII, XVI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Becker-Kavan, Ingo</text:p>
          </table:table-cell>
          <table:table-cell office:value-type="string">
            <text:p>Watergate, II. Teil</text:p>
          </table:table-cell>
          <table:table-cell office:value-type="string">
            <text:p>VII, XVI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2">
            <text:p>02</text:p>
          </table:table-cell>
          <table:table-cell office:value-type="float" office:value="115">
            <text:p>115</text:p>
          </table:table-cell>
          <table:table-cell table:number-columns-repeated="1017"/>
        </table:table-row>
        <table:table-row table:style-name="ro15">
          <table:table-cell office:value-type="string">
            <text:p>Becker-Kavan, Ingo</text:p>
          </table:table-cell>
          <table:table-cell office:value-type="string">
            <text:p>Insel der Verdammten. Alcatraz - das berüchtigte Zuchthaus der USA</text:p>
          </table:table-cell>
          <table:table-cell office:value-type="string">
            <text:p>VII, XVI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3">
            <text:p>03</text:p>
          </table:table-cell>
          <table:table-cell office:value-type="float" office:value="261">
            <text:p>261</text:p>
          </table:table-cell>
          <table:table-cell table:number-columns-repeated="1017"/>
        </table:table-row>
        <table:table-row table:style-name="ro15">
          <table:table-cell office:value-type="string">
            <text:p>Becker-Kavan, Ingo</text:p>
          </table:table-cell>
          <table:table-cell office:value-type="string">
            <text:p>Wissenschaft als Hafttherapie. Robert F. Stroud - der Vogelmann</text:p>
          </table:table-cell>
          <table:table-cell office:value-type="string">
            <text:p>VI, XVI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1">
            <text:p>11</text:p>
          </table:table-cell>
          <table:table-cell office:value-type="float" office:value="1000">
            <text:p>1000</text:p>
          </table:table-cell>
          <table:table-cell table:number-columns-repeated="1017"/>
        </table:table-row>
        <table:table-row table:style-name="ro15">
          <table:table-cell office:value-type="string">
            <text:p>Bedürftig, Friedemann</text:p>
          </table:table-cell>
          <table:table-cell office:value-type="string">
            <text:p>Aufstand in der "Ordungszelle". Der Hitler-Putsch 1923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5">
            <text:p>05</text:p>
          </table:table-cell>
          <table:table-cell office:value-type="float" office:value="440">
            <text:p>440</text:p>
          </table:table-cell>
          <table:table-cell table:number-columns-repeated="1017"/>
        </table:table-row>
        <table:table-row table:style-name="ro13">
          <table:table-cell office:value-type="string">
            <text:p>Bedürftig, Friedemann</text:p>
          </table:table-cell>
          <table:table-cell office:value-type="string">
            <text:p>Ein "Arbeiter der Faust". Der Mythos Max Schmeling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">
            <text:p>01</text:p>
          </table:table-cell>
          <table:table-cell office:value-type="float" office:value="57">
            <text:p>57</text:p>
          </table:table-cell>
          <table:table-cell table:number-columns-repeated="1017"/>
        </table:table-row>
        <table:table-row table:style-name="ro14">
          <table:table-cell office:value-type="string">
            <text:p>Bedürftig, Friedemann</text:p>
          </table:table-cell>
          <table:table-cell office:value-type="string">
            <text:p>"Wenn Ihr mich braucht, ruft mich!" Kaiser Wilhelm II. im holländischen Exil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0">
            <text:p>10</text:p>
          </table:table-cell>
          <table:table-cell office:value-type="float" office:value="850">
            <text:p>850</text:p>
          </table:table-cell>
          <table:table-cell table:number-columns-repeated="1017"/>
        </table:table-row>
        <table:table-row table:style-name="ro13">
          <table:table-cell office:value-type="string">
            <text:p>Bedürftig, Friedemann</text:p>
          </table:table-cell>
          <table:table-cell office:value-type="string">
            <text:p>Strategie der Peripherie. Kriegsschauplatz Ostafrika 1940/41</text:p>
          </table:table-cell>
          <table:table-cell office:value-type="string">
            <text:p>VII, XI</text:p>
          </table:table-cell>
          <table:table-cell office:value-type="string">
            <text:p>Der Zweite Weltkrieg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9">
            <text:p>09</text:p>
          </table:table-cell>
          <table:table-cell office:value-type="float" office:value="807">
            <text:p>807</text:p>
          </table:table-cell>
          <table:table-cell table:number-columns-repeated="1017"/>
        </table:table-row>
        <table:table-row table:style-name="ro15">
          <table:table-cell office:value-type="string">
            <text:p>Beissel, Rudolf</text:p>
          </table:table-cell>
          <table:table-cell office:value-type="string">
            <text:p>Die Begum Sumru</text:p>
          </table:table-cell>
          <table:table-cell office:value-type="string">
            <text:p>X</text:p>
          </table:table-cell>
          <table:table-cell office:value-type="string">
            <text:p>Indien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8">
            <text:p>08</text:p>
          </table:table-cell>
          <table:table-cell office:value-type="float" office:value="745">
            <text:p>745</text:p>
          </table:table-cell>
          <table:table-cell table:number-columns-repeated="1017"/>
        </table:table-row>
        <table:table-row table:style-name="ro15">
          <table:table-cell office:value-type="string">
            <text:p>Bengtsson, Frans G.</text:p>
          </table:table-cell>
          <table:table-cell office:value-type="string">
            <text:p>Zar Peter der Große</text:p>
          </table:table-cell>
          <table:table-cell office:value-type="string">
            <text:p>V, VIII</text:p>
          </table:table-cell>
          <table:table-cell office:value-type="string">
            <text:p>Russland / Petersburger Zarenreich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0">
            <text:p>10</text:p>
          </table:table-cell>
          <table:table-cell office:value-type="float" office:value="939">
            <text:p>939</text:p>
          </table:table-cell>
          <table:table-cell table:number-columns-repeated="1017"/>
        </table:table-row>
        <table:table-row table:style-name="ro15">
          <table:table-cell office:value-type="string">
            <text:p>Beranek, Franz</text:p>
          </table:table-cell>
          <table:table-cell office:value-type="string">
            <text:p>Revolution in Liechtenstein</text:p>
          </table:table-cell>
          <table:table-cell office:value-type="string">
            <text:p>VII</text:p>
          </table:table-cell>
          <table:table-cell office:value-type="string">
            <text:p>Liechtenstei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905">
            <text:p>905</text:p>
          </table:table-cell>
          <table:table-cell table:number-columns-repeated="1017"/>
        </table:table-row>
        <table:table-row table:style-name="ro13">
          <table:table-cell office:value-type="string">
            <text:p>Berger, Hans</text:p>
          </table:table-cell>
          <table:table-cell office:value-type="string">
            <text:p>Der Raub der Mona Lisa</text:p>
          </table:table-cell>
          <table:table-cell office:value-type="string">
            <text:p>XVIII</text:p>
          </table:table-cell>
          <table:table-cell office:value-type="string">
            <text:p>Kriminalgeschichte / Katastroph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9">
            <text:p>09</text:p>
          </table:table-cell>
          <table:table-cell office:value-type="float" office:value="792">
            <text:p>792</text:p>
          </table:table-cell>
          <table:table-cell table:number-columns-repeated="1017"/>
        </table:table-row>
        <table:table-row table:style-name="ro15">
          <table:table-cell office:value-type="string">
            <text:p>Berger, Siegfried</text:p>
          </table:table-cell>
          <table:table-cell office:value-type="string">
            <text:p>Zur Geschichte der Falklandinseln</text:p>
          </table:table-cell>
          <table:table-cell office:value-type="string">
            <text:p>VI, VII, IX</text:p>
          </table:table-cell>
          <table:table-cell office:value-type="string">
            <text:p>Großbritannien / Mittel- und Südamerika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7">
            <text:p>07</text:p>
          </table:table-cell>
          <table:table-cell office:value-type="float" office:value="574">
            <text:p>574</text:p>
          </table:table-cell>
          <table:table-cell table:number-columns-repeated="1017"/>
        </table:table-row>
        <table:table-row table:style-name="ro14">
          <table:table-cell office:value-type="string">
            <text:p>Berger, Siegfried</text:p>
          </table:table-cell>
          <table:table-cell office:value-type="string">
            <text:p>"Wir haben uns getroffen, um der Menschheit einen Dienst zu leisten" (Seeabrüstungsvertrag 1942)</text:p>
          </table:table-cell>
          <table:table-cell office:value-type="string">
            <text:p>VII, IX, X</text:p>
          </table:table-cell>
          <table:table-cell office:value-type="string">
            <text:p>Abrüstung / Vereinigte Staaten / Vom Kriegseintritt 1917 bis zur Gegenwart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9">
            <text:p>09</text:p>
          </table:table-cell>
          <table:table-cell office:value-type="float" office:value="811">
            <text:p>811</text:p>
          </table:table-cell>
          <table:table-cell table:number-columns-repeated="1017"/>
        </table:table-row>
        <table:table-row table:style-name="ro14">
          <table:table-cell office:value-type="string">
            <text:p>Berger, Siegfried</text:p>
          </table:table-cell>
          <table:table-cell office:value-type="string">
            <text:p>"Szenen unaussprechlicher Verzweiflung". Der Sanitätsdienst in den Schlachten der Weltgeschichte, Teil I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5">
            <text:p>85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4">
          <table:table-cell office:value-type="string">
            <text:p>Berger, Siegfried</text:p>
          </table:table-cell>
          <table:table-cell office:value-type="string">
            <text:p>"Szenen unaussprechlicher Verzweiflung". Der Sanitätsdienst in den Schlachten der Weltgeschichte, Teil II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5">
            <text:p>85</text:p>
          </table:table-cell>
          <table:table-cell table:style-name="ce41" office:value-type="float" office:value="8">
            <text:p>08</text:p>
          </table:table-cell>
          <table:table-cell office:value-type="float" office:value="700">
            <text:p>700</text:p>
          </table:table-cell>
          <table:table-cell table:number-columns-repeated="1017"/>
        </table:table-row>
        <table:table-row table:style-name="ro13">
          <table:table-cell office:value-type="string">
            <text:p>Berger, Siegfried</text:p>
          </table:table-cell>
          <table:table-cell office:value-type="string">
            <text:p>"Dem lebendigen Geist". 600 Jahre Universität Heidelberg</text:p>
          </table:table-cell>
          <table:table-cell office:value-type="string">
            <text:p>IV, XII, XIV</text:p>
          </table:table-cell>
          <table:table-cell office:value-type="string">
            <text:p>Spätmittelalter / Bildungswes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6">
            <text:p>06</text:p>
          </table:table-cell>
          <table:table-cell office:value-type="float" office:value="514">
            <text:p>514</text:p>
          </table:table-cell>
          <table:table-cell table:number-columns-repeated="1017"/>
        </table:table-row>
        <table:table-row table:style-name="ro15">
          <table:table-cell office:value-type="string">
            <text:p>Berger, Siegfried</text:p>
          </table:table-cell>
          <table:table-cell office:value-type="string">
            <text:p>Symbol eines Zeitalters. Königin Victoria in der Glanzzeit des Empire</text:p>
          </table:table-cell>
          <table:table-cell office:value-type="string">
            <text:p>VI</text:p>
          </table:table-cell>
          <table:table-cell office:value-type="string">
            <text:p>Großbritanni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4">
          <table:table-cell office:value-type="string">
            <text:p>Berger, Siegfried</text:p>
          </table:table-cell>
          <table:table-cell office:value-type="string">
            <text:p>Das "Teufelswerkzeug" eines Mönchs. Berthold der Schwarze und die Erfindung der Feuerwaffen</text:p>
          </table:table-cell>
          <table:table-cell office:value-type="string">
            <text:p>IV, XVIII</text:p>
          </table:table-cell>
          <table:table-cell office:value-type="string">
            <text:p>Spätmittelalter / Erfindung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2">
            <text:p>12</text:p>
          </table:table-cell>
          <table:table-cell office:value-type="float" office:value="1036">
            <text:p>1036</text:p>
          </table:table-cell>
          <table:table-cell table:number-columns-repeated="1017"/>
        </table:table-row>
        <table:table-row table:style-name="ro14">
          <table:table-cell office:value-type="string">
            <text:p>Berger, Siegfried</text:p>
          </table:table-cell>
          <table:table-cell office:value-type="string">
            <text:p>"Ich verband ihn, Gott heilte ihn." Ambroise Paré - ein Ahnherr der neuzeitlichen Kriegschirurgie</text:p>
          </table:table-cell>
          <table:table-cell office:value-type="string">
            <text:p>V, XV</text:p>
          </table:table-cell>
          <table:table-cell office:value-type="string">
            <text:p>Frankreich / Ancien régime / Medizi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2">
            <text:p>02</text:p>
          </table:table-cell>
          <table:table-cell office:value-type="float" office:value="158">
            <text:p>158</text:p>
          </table:table-cell>
          <table:table-cell table:number-columns-repeated="1017"/>
        </table:table-row>
        <table:table-row table:style-name="ro14">
          <table:table-cell office:value-type="string">
            <text:p>Berkmann, Alexander</text:p>
          </table:table-cell>
          <table:table-cell office:value-type="string">
            <text:p>Der Aufstand der Matrosen von Kronstadt</text:p>
          </table:table-cell>
          <table:table-cell office:value-type="string">
            <text:p>VIII</text:p>
          </table:table-cell>
          <table:table-cell office:value-type="string">
            <text:p>Russland / Oktoberrevolution und Bürgerkrie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6">
            <text:p>06</text:p>
          </table:table-cell>
          <table:table-cell office:value-type="float" office:value="515">
            <text:p>515</text:p>
          </table:table-cell>
          <table:table-cell table:number-columns-repeated="1017"/>
        </table:table-row>
        <table:table-row table:style-name="ro15">
          <table:table-cell office:value-type="string">
            <text:p>Bernbeck, Gerhard</text:p>
          </table:table-cell>
          <table:table-cell office:value-type="string">
            <text:p>Reichsregent Karl Vogt</text:p>
          </table:table-cell>
          <table:table-cell office:value-type="string">
            <text:p>VI</text:p>
          </table:table-cell>
          <table:table-cell office:value-type="string">
            <text:p>Deutschland / Revolution 1848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4">
            <text:p>04</text:p>
          </table:table-cell>
          <table:table-cell office:value-type="float" office:value="343">
            <text:p>343</text:p>
          </table:table-cell>
          <table:table-cell table:number-columns-repeated="1017"/>
        </table:table-row>
        <table:table-row table:style-name="ro15">
          <table:table-cell office:value-type="string">
            <text:p>Bethke, Martin</text:p>
          </table:table-cell>
          <table:table-cell office:value-type="string">
            <text:p>Das "Schwarze Korps"</text:p>
          </table:table-cell>
          <table:table-cell office:value-type="string">
            <text:p>VI</text:p>
          </table:table-cell>
          <table:table-cell office:value-type="string">
            <text:p>Frank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4">
          <table:table-cell office:value-type="string">
            <text:p>Bischoff, Hans-Dieter</text:p>
          </table:table-cell>
          <table:table-cell office:value-type="string">
            <text:p>Auf dem steinigen Weg von der Theorie zur Praxis. Die Entwicklung des menschlichen Blutkreislaufs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7">
            <text:p>07</text:p>
          </table:table-cell>
          <table:table-cell office:value-type="float" office:value="634">
            <text:p>634</text:p>
          </table:table-cell>
          <table:table-cell table:number-columns-repeated="1017"/>
        </table:table-row>
        <table:table-row table:style-name="ro13">
          <table:table-cell office:value-type="string">
            <text:p>Bismarck, Otto von</text:p>
          </table:table-cell>
          <table:table-cell office:value-type="string">
            <text:p>Petersburger Impressionen</text:p>
          </table:table-cell>
          <table:table-cell office:value-type="string">
            <text:p>VI, VIII</text:p>
          </table:table-cell>
          <table:table-cell office:value-type="string">
            <text:p>Russland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210">
            <text:p>210</text:p>
          </table:table-cell>
          <table:table-cell table:number-columns-repeated="1017"/>
        </table:table-row>
        <table:table-row table:style-name="ro15">
          <table:table-cell office:value-type="string">
            <text:p>Bleckwenn, Hans</text:p>
          </table:table-cell>
          <table:table-cell office:value-type="string">
            <text:p>1713 - Preußen - 1740. Herausforderung und Antwort, Teil 1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7">
            <text:p>07</text:p>
          </table:table-cell>
          <table:table-cell office:value-type="float" office:value="587">
            <text:p>587</text:p>
          </table:table-cell>
          <table:table-cell table:number-columns-repeated="1017"/>
        </table:table-row>
        <table:table-row table:style-name="ro15">
          <table:table-cell office:value-type="string">
            <text:p>Bleckwenn, Hans</text:p>
          </table:table-cell>
          <table:table-cell office:value-type="string">
            <text:p>1713 - Preußen - 1740. Herausforderung und Antwort, Teil 2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8">
            <text:p>08</text:p>
          </table:table-cell>
          <table:table-cell office:value-type="float" office:value="681">
            <text:p>681</text:p>
          </table:table-cell>
          <table:table-cell table:number-columns-repeated="1017"/>
        </table:table-row>
        <table:table-row table:style-name="ro15">
          <table:table-cell office:value-type="string">
            <text:p>Blohm, Kurt Wilhelm</text:p>
          </table:table-cell>
          <table:table-cell office:value-type="string">
            <text:p>Der Freiheitskampf der Kurden</text:p>
          </table:table-cell>
          <table:table-cell office:value-type="string">
            <text:p>X, XII</text:p>
          </table:table-cell>
          <table:table-cell office:value-type="string">
            <text:p>Vorderasien / Osmanisches Reich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0">
            <text:p>10</text:p>
          </table:table-cell>
          <table:table-cell office:value-type="float" office:value="941">
            <text:p>941</text:p>
          </table:table-cell>
          <table:table-cell table:number-columns-repeated="1017"/>
        </table:table-row>
        <table:table-row table:style-name="ro16">
          <table:table-cell office:value-type="string">
            <text:p>Boddi Fedrigotti, Anton Graf</text:p>
          </table:table-cell>
          <table:table-cell office:value-type="string">
            <text:p>Königgrätz 1866: Österreichs Tragödie im deutschen Bruderkrieg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 / Österreich / Die Donaumonarchie bis 1918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3">
          <table:table-cell office:value-type="string">
            <text:p>Bode, Margot-Gabriele</text:p>
          </table:table-cell>
          <table:table-cell office:value-type="string">
            <text:p>Warme Quellen an der wilden Ahr</text:p>
          </table:table-cell>
          <table:table-cell office:value-type="string">
            <text:p>XV</text:p>
          </table:table-cell>
          <table:table-cell office:value-type="string">
            <text:p>Geographi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4">
            <text:p>04</text:p>
          </table:table-cell>
          <table:table-cell office:value-type="float" office:value="367">
            <text:p>367</text:p>
          </table:table-cell>
          <table:table-cell table:number-columns-repeated="1017"/>
        </table:table-row>
        <table:table-row table:style-name="ro15">
          <table:table-cell office:value-type="string">
            <text:p>Böhm, Wolfgang</text:p>
          </table:table-cell>
          <table:table-cell office:value-type="string">
            <text:p>1572: Die Mordnacht von Sankt Bartholomä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7">
            <text:p>07</text:p>
          </table:table-cell>
          <table:table-cell office:value-type="float" office:value="610">
            <text:p>610</text:p>
          </table:table-cell>
          <table:table-cell table:number-columns-repeated="1017"/>
        </table:table-row>
        <table:table-row table:style-name="ro15">
          <table:table-cell office:value-type="string">
            <text:p>Böhm, Wolfgang</text:p>
          </table:table-cell>
          <table:table-cell office:value-type="string">
            <text:p>"Junger Mann von dreyßig Jahren…"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12">
            <text:p>12</text:p>
          </table:table-cell>
          <table:table-cell office:value-type="float" office:value="1140">
            <text:p>1140</text:p>
          </table:table-cell>
          <table:table-cell table:number-columns-repeated="1017"/>
        </table:table-row>
        <table:table-row table:style-name="ro15">
          <table:table-cell office:value-type="string">
            <text:p>Böhm, Wolfgang</text:p>
          </table:table-cell>
          <table:table-cell office:value-type="string">
            <text:p>Der Telegraph des Monsieur Chappe</text:p>
          </table:table-cell>
          <table:table-cell office:value-type="string">
            <text:p>XV</text:p>
          </table:table-cell>
          <table:table-cell office:value-type="string">
            <text:p>Erfindung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">
            <text:p>01</text:p>
          </table:table-cell>
          <table:table-cell office:value-type="float" office:value="80">
            <text:p>80</text:p>
          </table:table-cell>
          <table:table-cell table:number-columns-repeated="1017"/>
        </table:table-row>
        <table:table-row table:style-name="ro15">
          <table:table-cell office:value-type="string">
            <text:p>Böhm, Wolfgang</text:p>
          </table:table-cell>
          <table:table-cell office:value-type="string">
            <text:p>Anthropophagie in Mitteleuropa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74">
            <text:p>74</text:p>
          </table:table-cell>
          <table:table-cell table:style-name="ce41" office:value-type="float" office:value="4">
            <text:p>04</text:p>
          </table:table-cell>
          <table:table-cell office:value-type="float" office:value="363">
            <text:p>363</text:p>
          </table:table-cell>
          <table:table-cell table:number-columns-repeated="1017"/>
        </table:table-row>
        <table:table-row table:style-name="ro15">
          <table:table-cell office:value-type="string">
            <text:p>Böhm, Wolfgang</text:p>
          </table:table-cell>
          <table:table-cell office:value-type="string">
            <text:p>Das Duell zwischen dem Grafen d'Artois und dem Herzog von Bourbon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2">
            <text:p>12</text:p>
          </table:table-cell>
          <table:table-cell office:value-type="float" office:value="1135">
            <text:p>1135</text:p>
          </table:table-cell>
          <table:table-cell table:number-columns-repeated="1017"/>
        </table:table-row>
        <table:table-row table:style-name="ro15">
          <table:table-cell office:value-type="string">
            <text:p>Böhm, Wolfgang</text:p>
          </table:table-cell>
          <table:table-cell office:value-type="string">
            <text:p>Flucht vor der Guillotine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4">
            <text:p>04</text:p>
          </table:table-cell>
          <table:table-cell office:value-type="float" office:value="329">
            <text:p>329</text:p>
          </table:table-cell>
          <table:table-cell table:number-columns-repeated="1017"/>
        </table:table-row>
        <table:table-row table:style-name="ro15">
          <table:table-cell office:value-type="string">
            <text:p>Böhm, Wolfgang</text:p>
          </table:table-cell>
          <table:table-cell office:value-type="string">
            <text:p>Fénélon - ein streitbarer Humanist am Hofe des Sonnenkönigs</text:p>
          </table:table-cell>
          <table:table-cell office:value-type="string">
            <text:p>V, XIV</text:p>
          </table:table-cell>
          <table:table-cell office:value-type="string">
            <text:p>Frankreich / Ancien Régime / Philosophie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4">
            <text:p>04</text:p>
          </table:table-cell>
          <table:table-cell office:value-type="float" office:value="303">
            <text:p>303</text:p>
          </table:table-cell>
          <table:table-cell table:number-columns-repeated="1017"/>
        </table:table-row>
        <table:table-row table:style-name="ro13">
          <table:table-cell office:value-type="string">
            <text:p>Böhm, Wolfgang</text:p>
          </table:table-cell>
          <table:table-cell office:value-type="string">
            <text:p>"… den Fremden sind sie feindlich gesinnt"</text:p>
          </table:table-cell>
          <table:table-cell office:value-type="string">
            <text:p>V, XVIII</text:p>
          </table:table-cell>
          <table:table-cell office:value-type="string">
            <text:p>Spanien / Portugal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1">
            <text:p>11</text:p>
          </table:table-cell>
          <table:table-cell office:value-type="float" office:value="1045">
            <text:p>1045</text:p>
          </table:table-cell>
          <table:table-cell table:number-columns-repeated="1017"/>
        </table:table-row>
        <table:table-row table:style-name="ro13">
          <table:table-cell office:value-type="string">
            <text:p>Bonaparte, Napoleon</text:p>
          </table:table-cell>
          <table:table-cell office:value-type="string">
            <text:p>"Ich besteige den Thron …"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8">
            <text:p>08</text:p>
          </table:table-cell>
          <table:table-cell office:value-type="float" office:value="691">
            <text:p>691</text:p>
          </table:table-cell>
          <table:table-cell table:number-columns-repeated="1017"/>
        </table:table-row>
        <table:table-row table:style-name="ro14">
          <table:table-cell office:value-type="string">
            <text:p>Boockmann, Hartmut</text:p>
          </table:table-cell>
          <table:table-cell office:value-type="string">
            <text:p>Im Spiegelbild des Anachronismus. Lebenswirklichkeit auf religiösen Gemälden des ausgehenden Mittelalters</text:p>
          </table:table-cell>
          <table:table-cell office:value-type="string">
            <text:p>IV, XIII, XIV</text:p>
          </table:table-cell>
          <table:table-cell office:value-type="string">
            <text:p>Spätmittelalter / Bildende Künste / Architektu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4">
            <text:p>04</text:p>
          </table:table-cell>
          <table:table-cell office:value-type="float" office:value="297">
            <text:p>297</text:p>
          </table:table-cell>
          <table:table-cell table:number-columns-repeated="1017"/>
        </table:table-row>
        <table:table-row table:style-name="ro14">
          <table:table-cell office:value-type="string">
            <text:p>Bossi Fedrigotto, Anton Graf</text:p>
          </table:table-cell>
          <table:table-cell office:value-type="string">
            <text:p>Maximilians Prätorianergarde (Maximilian von Mexiko)</text:p>
          </table:table-cell>
          <table:table-cell office:value-type="string">
            <text:p>VI, IX</text:p>
          </table:table-cell>
          <table:table-cell office:value-type="string">
            <text:p>Österreich / Die Donaumonarchie bis 1918 / Mittel- und Südamerika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">
            <text:p>01</text:p>
          </table:table-cell>
          <table:table-cell office:value-type="float" office:value="36">
            <text:p>36</text:p>
          </table:table-cell>
          <table:table-cell table:number-columns-repeated="1017"/>
        </table:table-row>
        <table:table-row table:style-name="ro15">
          <table:table-cell office:value-type="string">
            <text:p>Brandt, Armin</text:p>
          </table:table-cell>
          <table:table-cell office:value-type="string">
            <text:p>Das Massaker am Wounded Knee Creek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5">
            <text:p>05</text:p>
          </table:table-cell>
          <table:table-cell office:value-type="float" office:value="455">
            <text:p>455</text:p>
          </table:table-cell>
          <table:table-cell table:number-columns-repeated="1017"/>
        </table:table-row>
        <table:table-row table:style-name="ro14">
          <table:table-cell office:value-type="string">
            <text:p>Braunfels, Wolfgang</text:p>
          </table:table-cell>
          <table:table-cell office:value-type="string">
            <text:p>Ein Götterfest für die Kaiserkrone. August der Starke und die barocke Kunst zu feiern</text:p>
          </table:table-cell>
          <table:table-cell office:value-type="string">
            <text:p>V, XIV</text:p>
          </table:table-cell>
          <table:table-cell office:value-type="string">
            <text:p>Deutsche Staaten / Sachsen / Fest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4">
          <table:table-cell office:value-type="string">
            <text:p>Breiter, Helmuth</text:p>
          </table:table-cell>
          <table:table-cell office:value-type="string">
            <text:p>Die "verkauften Hessen"</text:p>
          </table:table-cell>
          <table:table-cell office:value-type="string">
            <text:p>V, IX</text:p>
          </table:table-cell>
          <table:table-cell office:value-type="string">
            <text:p>Deutsche Staaten / Vereinigte Staaten von Amerika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8">
            <text:p>08</text:p>
          </table:table-cell>
          <table:table-cell office:value-type="float" office:value="691">
            <text:p>691</text:p>
          </table:table-cell>
          <table:table-cell table:number-columns-repeated="1017"/>
        </table:table-row>
        <table:table-row table:style-name="ro15">
          <table:table-cell office:value-type="string">
            <text:p>Brethauer, Karl</text:p>
          </table:table-cell>
          <table:table-cell office:value-type="string">
            <text:p>Georg Friedrich Grotefend</text:p>
          </table:table-cell>
          <table:table-cell office:value-type="string">
            <text:p>III. XIV</text:p>
          </table:table-cell>
          <table:table-cell office:value-type="string">
            <text:p>Schriftwes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4">
            <text:p>04</text:p>
          </table:table-cell>
          <table:table-cell office:value-type="float" office:value="361">
            <text:p>361</text:p>
          </table:table-cell>
          <table:table-cell table:number-columns-repeated="1017"/>
        </table:table-row>
        <table:table-row table:style-name="ro14">
          <table:table-cell office:value-type="string">
            <text:p>Brix, Ewald</text:p>
          </table:table-cell>
          <table:table-cell office:value-type="string">
            <text:p>Arbeit und Lohn in Hellas</text:p>
          </table:table-cell>
          <table:table-cell office:value-type="string">
            <text:p>III, XIII</text:p>
          </table:table-cell>
          <table:table-cell office:value-type="string">
            <text:p>Griechenland und Kleinasien / Frühgeschichte und Antik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0">
            <text:p>10</text:p>
          </table:table-cell>
          <table:table-cell office:value-type="float" office:value="939">
            <text:p>939</text:p>
          </table:table-cell>
          <table:table-cell table:number-columns-repeated="1017"/>
        </table:table-row>
        <table:table-row table:style-name="ro15">
          <table:table-cell office:value-type="string">
            <text:p>Brix, Ewald</text:p>
          </table:table-cell>
          <table:table-cell office:value-type="string">
            <text:p>Der "Kopman" von Hannover</text:p>
          </table:table-cell>
          <table:table-cell office:value-type="string">
            <text:p>IV, XII, XIII</text:p>
          </table:table-cell>
          <table:table-cell office:value-type="string">
            <text:p>Spätmittelalte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2">
            <text:p>12</text:p>
          </table:table-cell>
          <table:table-cell office:value-type="float" office:value="1111">
            <text:p>1111</text:p>
          </table:table-cell>
          <table:table-cell table:number-columns-repeated="1017"/>
        </table:table-row>
        <table:table-row table:style-name="ro15">
          <table:table-cell office:value-type="string">
            <text:p>Bronsart, Huberta von</text:p>
          </table:table-cell>
          <table:table-cell office:value-type="string">
            <text:p>Das "Mutterrecht" des J. J. Bachofen</text:p>
          </table:table-cell>
          <table:table-cell office:value-type="string">
            <text:p>XIV</text:p>
          </table:table-cell>
          <table:table-cell office:value-type="string">
            <text:p>Historiker und ihre Wissenschaft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2">
            <text:p>02</text:p>
          </table:table-cell>
          <table:table-cell office:value-type="float" office:value="185">
            <text:p>185</text:p>
          </table:table-cell>
          <table:table-cell table:number-columns-repeated="1017"/>
        </table:table-row>
        <table:table-row table:style-name="ro15">
          <table:table-cell office:value-type="string">
            <text:p>Brücher, Erich</text:p>
          </table:table-cell>
          <table:table-cell office:value-type="string">
            <text:p>Bad Nauheim - Weg und Wandlung eines Weltbades</text:p>
          </table:table-cell>
          <table:table-cell office:value-type="string">
            <text:p>XIV</text:p>
          </table:table-cell>
          <table:table-cell office:value-type="string">
            <text:p>Städte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9">
            <text:p>09</text:p>
          </table:table-cell>
          <table:table-cell office:value-type="float" office:value="850">
            <text:p>850</text:p>
          </table:table-cell>
          <table:table-cell table:number-columns-repeated="1017"/>
        </table:table-row>
        <table:table-row table:style-name="ro15">
          <table:table-cell office:value-type="string">
            <text:p>Brüchert, Erhard</text:p>
          </table:table-cell>
          <table:table-cell office:value-type="string">
            <text:p>Der "goldene Reif" um Friesland (Sturmfluten und Deichbau)</text:p>
          </table:table-cell>
          <table:table-cell office:value-type="string">
            <text:p>XVII</text:p>
          </table:table-cell>
          <table:table-cell office:value-type="string">
            <text:p>Seegeschicht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1">
            <text:p>11</text:p>
          </table:table-cell>
          <table:table-cell office:value-type="float" office:value="976">
            <text:p>976</text:p>
          </table:table-cell>
          <table:table-cell table:number-columns-repeated="1017"/>
        </table:table-row>
        <table:table-row table:style-name="ro14">
          <table:table-cell office:value-type="string">
            <text:p>Brüchert, Erhard</text:p>
          </table:table-cell>
          <table:table-cell office:value-type="string">
            <text:p>Hurrapatriotismus im Spiegel der Kritik. Die Sedanfeier im deutschen Kaiserreich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4">
          <table:table-cell office:value-type="string">
            <text:p>Brüchert, Erhard</text:p>
          </table:table-cell>
          <table:table-cell office:value-type="string">
            <text:p>Ketzer oder Freiheitskämpfer? Der Aufstand der Stedinger Bauern - Legende und Wirklichkeit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4">
          <table:table-cell office:value-type="string">
            <text:p>Brüchert, Erhard</text:p>
          </table:table-cell>
          <table:table-cell office:value-type="string">
            <text:p>Vor 70 Jahren: Der erwachende Riese am Beginn des ersten Weltkriegs. Der Eintritt der USA in die Weltpolitik</text:p>
          </table:table-cell>
          <table:table-cell office:value-type="string">
            <text:p>VI, IX</text:p>
          </table:table-cell>
          <table:table-cell office:value-type="string">
            <text:p>Der Erste Weltkrieg / Vereinigte Staaten von Amerika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8">
            <text:p>08</text:p>
          </table:table-cell>
          <table:table-cell office:value-type="float" office:value="664">
            <text:p>664</text:p>
          </table:table-cell>
          <table:table-cell table:number-columns-repeated="1017"/>
        </table:table-row>
        <table:table-row table:style-name="ro14">
          <table:table-cell office:value-type="string">
            <text:p>Brüchert, Erhard</text:p>
          </table:table-cell>
          <table:table-cell office:value-type="string">
            <text:p>1871: Der Aufstand der Pariser Kommune. Der Bürgerkrieg des besiegten Frankreich</text:p>
          </table:table-cell>
          <table:table-cell office:value-type="string">
            <text:p>VI</text:p>
          </table:table-cell>
          <table:table-cell office:value-type="string">
            <text:p>Frankreich / Zweites Kaiserreich und Dritte Republik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6">
            <text:p>06</text:p>
          </table:table-cell>
          <table:table-cell office:value-type="float" office:value="447">
            <text:p>447</text:p>
          </table:table-cell>
          <table:table-cell table:number-columns-repeated="1017"/>
        </table:table-row>
        <table:table-row table:style-name="ro16">
          <table:table-cell office:value-type="string">
            <text:p>Brüchert, Erhard</text:p>
          </table:table-cell>
          <table:table-cell office:value-type="string">
            <text:p>1917: Am Scheideweg des Ersten Weltkriegs. Der uneingeschränkte U-Boot-Krieg fordert die USA heraus, I. Teil</text:p>
          </table:table-cell>
          <table:table-cell office:value-type="string">
            <text:p>VI, IX</text:p>
          </table:table-cell>
          <table:table-cell office:value-type="string">
            <text:p>Der Erste Weltkrieg / Vereinigte Staaten von Amerika / Vom Kriegseintritt 1917 bis zur Gegenwart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8">
            <text:p>08</text:p>
          </table:table-cell>
          <table:table-cell office:value-type="float" office:value="669">
            <text:p>669</text:p>
          </table:table-cell>
          <table:table-cell table:number-columns-repeated="1017"/>
        </table:table-row>
        <table:table-row table:style-name="ro16">
          <table:table-cell office:value-type="string">
            <text:p>Brüchert, Erhard</text:p>
          </table:table-cell>
          <table:table-cell office:value-type="string">
            <text:p>1917: Am Scheideweg des Ersten Weltkriegs. Der uneingeschränkte U-Boot-Krieg fordert die USA heraus, II. Teil</text:p>
          </table:table-cell>
          <table:table-cell office:value-type="string">
            <text:p>VI, IX</text:p>
          </table:table-cell>
          <table:table-cell office:value-type="string">
            <text:p>Der Erste Weltkrieg / Vereinigte Staaten von Amerika / Vom Kriegseintritt 1917 bis zur Gegenwart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9">
            <text:p>09</text:p>
          </table:table-cell>
          <table:table-cell office:value-type="float" office:value="797">
            <text:p>797</text:p>
          </table:table-cell>
          <table:table-cell table:number-columns-repeated="1017"/>
        </table:table-row>
        <table:table-row table:style-name="ro15">
          <table:table-cell office:value-type="string">
            <text:p>Buber-Neumann, Margarete</text:p>
          </table:table-cell>
          <table:table-cell office:value-type="string">
            <text:p>Mao und die Sowjetunion</text:p>
          </table:table-cell>
          <table:table-cell office:value-type="string">
            <text:p>X</text:p>
          </table:table-cell>
          <table:table-cell office:value-type="string">
            <text:p>China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5">
            <text:p>05</text:p>
          </table:table-cell>
          <table:table-cell office:value-type="float" office:value="413">
            <text:p>413</text:p>
          </table:table-cell>
          <table:table-cell table:number-columns-repeated="1017"/>
        </table:table-row>
        <table:table-row table:style-name="ro15">
          <table:table-cell office:value-type="string">
            <text:p>Buber-Neumann, Margarete</text:p>
          </table:table-cell>
          <table:table-cell office:value-type="string">
            <text:p>Umweg über Moskau, I. Teil</text:p>
          </table:table-cell>
          <table:table-cell office:value-type="string">
            <text:p>VIII</text:p>
          </table:table-cell>
          <table:table-cell office:value-type="string">
            <text:p>Sowjetunio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9">
            <text:p>09</text:p>
          </table:table-cell>
          <table:table-cell office:value-type="float" office:value="826">
            <text:p>826</text:p>
          </table:table-cell>
          <table:table-cell table:number-columns-repeated="1017"/>
        </table:table-row>
        <table:table-row table:style-name="ro15">
          <table:table-cell office:value-type="string">
            <text:p>Buber-Neumann, Margarete</text:p>
          </table:table-cell>
          <table:table-cell office:value-type="string">
            <text:p>Umweg über Moskau, II. Teil</text:p>
          </table:table-cell>
          <table:table-cell office:value-type="string">
            <text:p>VIII</text:p>
          </table:table-cell>
          <table:table-cell office:value-type="string">
            <text:p>Sowjetunio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0">
            <text:p>10</text:p>
          </table:table-cell>
          <table:table-cell office:value-type="float" office:value="899">
            <text:p>899</text:p>
          </table:table-cell>
          <table:table-cell table:number-columns-repeated="1017"/>
        </table:table-row>
        <table:table-row table:style-name="ro15">
          <table:table-cell office:value-type="string">
            <text:p>Bücheler, Heinrich</text:p>
          </table:table-cell>
          <table:table-cell office:value-type="string">
            <text:p>Franz von Sickingen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">
            <text:p>01</text:p>
          </table:table-cell>
          <table:table-cell office:value-type="float" office:value="60">
            <text:p>60</text:p>
          </table:table-cell>
          <table:table-cell table:number-columns-repeated="1017"/>
        </table:table-row>
        <table:table-row table:style-name="ro15">
          <table:table-cell office:value-type="string">
            <text:p>Bücheler, Heinrich</text:p>
          </table:table-cell>
          <table:table-cell office:value-type="string">
            <text:p>Der "Telemonier des Heers" (Pappenheim)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2">
            <text:p>12</text:p>
          </table:table-cell>
          <table:table-cell office:value-type="float" office:value="1048">
            <text:p>1048</text:p>
          </table:table-cell>
          <table:table-cell table:number-columns-repeated="1017"/>
        </table:table-row>
        <table:table-row table:style-name="ro14">
          <table:table-cell office:value-type="string">
            <text:p>Bücheler, Heinrich</text:p>
          </table:table-cell>
          <table:table-cell office:value-type="string">
            <text:p>Oberst Walter Butler. Der Regisseur des Wallenstein-Mordes</text:p>
          </table:table-cell>
          <table:table-cell office:value-type="string">
            <text:p>V</text:p>
          </table:table-cell>
          <table:table-cell office:value-type="string">
            <text:p>Der dreißigjährige Krieg / Österreich / Habsburg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9">
            <text:p>09</text:p>
          </table:table-cell>
          <table:table-cell office:value-type="float" office:value="772">
            <text:p>772</text:p>
          </table:table-cell>
          <table:table-cell table:number-columns-repeated="1017"/>
        </table:table-row>
        <table:table-row table:style-name="ro14">
          <table:table-cell office:value-type="string">
            <text:p>Bücheler, Heinrich</text:p>
          </table:table-cell>
          <table:table-cell office:value-type="string">
            <text:p>Zum 20. Juli 1944: Paul von Hase. Der Wehrmachtskommandant von Groß-Berlin 1940-1944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7">
            <text:p>07</text:p>
          </table:table-cell>
          <table:table-cell office:value-type="float" office:value="611">
            <text:p>611</text:p>
          </table:table-cell>
          <table:table-cell table:number-columns-repeated="1017"/>
        </table:table-row>
        <table:table-row table:style-name="ro14">
          <table:table-cell office:value-type="string">
            <text:p>Bücheler, Heinrich</text:p>
          </table:table-cell>
          <table:table-cell office:value-type="string">
            <text:p>Kurt Freiherr von Hammerstein-Equord. Ein Vernunftrepublikaner an der Spitze der Reichswehr</text:p>
          </table:table-cell>
          <table:table-cell office:value-type="string">
            <text:p>VII</text:p>
          </table:table-cell>
          <table:table-cell office:value-type="string">
            <text:p>Die Weimarer Republik / Das Dritte Reich bis 1939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4">
            <text:p>04</text:p>
          </table:table-cell>
          <table:table-cell office:value-type="float" office:value="290">
            <text:p>290</text:p>
          </table:table-cell>
          <table:table-cell table:number-columns-repeated="1017"/>
        </table:table-row>
        <table:table-row table:style-name="ro15">
          <table:table-cell office:value-type="string">
            <text:p>Bücheler, Heinrich</text:p>
          </table:table-cell>
          <table:table-cell office:value-type="string">
            <text:p>Feldmarschall Holk. Holofernes des Dreißigjährigen Krieges?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4">
          <table:table-cell office:value-type="string">
            <text:p>Bücheler, Heinrich</text:p>
          </table:table-cell>
          <table:table-cell office:value-type="string">
            <text:p>"Ein Buonarotti der deutschen Tragödie"? Vor 150 Jahren starb Christian Dietrich Grabbe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9">
            <text:p>09</text:p>
          </table:table-cell>
          <table:table-cell office:value-type="float" office:value="747">
            <text:p>747</text:p>
          </table:table-cell>
          <table:table-cell table:number-columns-repeated="1017"/>
        </table:table-row>
        <table:table-row table:style-name="ro15">
          <table:table-cell office:value-type="string">
            <text:p>Bücheler, Heinrich</text:p>
          </table:table-cell>
          <table:table-cell office:value-type="string">
            <text:p>Friedrich Hoßbach. Wehrmachtsadjutant, Truppenführer und Chronist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3">
            <text:p>03</text:p>
          </table:table-cell>
          <table:table-cell office:value-type="float" office:value="201">
            <text:p>201</text:p>
          </table:table-cell>
          <table:table-cell table:number-columns-repeated="1017"/>
        </table:table-row>
        <table:table-row table:style-name="ro15">
          <table:table-cell office:value-type="string">
            <text:p>Bücheler, Heinrich</text:p>
          </table:table-cell>
          <table:table-cell office:value-type="string">
            <text:p>Zum 20. Juli 1944: Erwin von Witzleben. Geehrt - entlassen - gehenkt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7">
            <text:p>07</text:p>
          </table:table-cell>
          <table:table-cell office:value-type="float" office:value="624">
            <text:p>624</text:p>
          </table:table-cell>
          <table:table-cell table:number-columns-repeated="1017"/>
        </table:table-row>
        <table:table-row table:style-name="ro14">
          <table:table-cell office:value-type="string">
            <text:p>Bücheler, Heinrich</text:p>
          </table:table-cell>
          <table:table-cell office:value-type="string">
            <text:p>Reiter für vier Kaiser. Goan Lodovico Isolano - der gefürchtete Kroatenführer des Dreißigjährigen Krieges</text:p>
          </table:table-cell>
          <table:table-cell office:value-type="string">
            <text:p>IV, V</text:p>
          </table:table-cell>
          <table:table-cell office:value-type="string">
            <text:p>Der dreißigjährige Krieg / Österreich / Habsburg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9">
            <text:p>09</text:p>
          </table:table-cell>
          <table:table-cell office:value-type="float" office:value="775">
            <text:p>775</text:p>
          </table:table-cell>
          <table:table-cell table:number-columns-repeated="1017"/>
        </table:table-row>
        <table:table-row table:style-name="ro14">
          <table:table-cell office:value-type="string">
            <text:p>Bücheler, Heinrich</text:p>
          </table:table-cell>
          <table:table-cell office:value-type="string">
            <text:p>Ulrich von Hutten. Streitbarer Humanist einer Zeitenwende</text:p>
          </table:table-cell>
          <table:table-cell office:value-type="string">
            <text:p>V, XIV</text:p>
          </table:table-cell>
          <table:table-cell office:value-type="string">
            <text:p>Zeit der Reformation und des Humanismus / Literatu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3">
            <text:p>03</text:p>
          </table:table-cell>
          <table:table-cell office:value-type="float" office:value="239">
            <text:p>239</text:p>
          </table:table-cell>
          <table:table-cell table:number-columns-repeated="1017"/>
        </table:table-row>
        <table:table-row table:style-name="ro14">
          <table:table-cell office:value-type="string">
            <text:p>Bücheler, Heinrich</text:p>
          </table:table-cell>
          <table:table-cell office:value-type="string">
            <text:p>Zum 20. Juli 1944: Carl-Heinrich von Stülpnagel. Paris als Stützpunkt der Militäropposition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5">
          <table:table-cell office:value-type="string">
            <text:p>Bücheler, Heinrich</text:p>
          </table:table-cell>
          <table:table-cell office:value-type="string">
            <text:p>Bernhard von Sachsen-Weimar. Der Condottiere des Protestantismus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">
            <text:p>01</text:p>
          </table:table-cell>
          <table:table-cell office:value-type="float" office:value="63">
            <text:p>63</text:p>
          </table:table-cell>
          <table:table-cell table:number-columns-repeated="1017"/>
        </table:table-row>
        <table:table-row table:style-name="ro14">
          <table:table-cell office:value-type="string">
            <text:p>Bücheler, Heinrich</text:p>
          </table:table-cell>
          <table:table-cell office:value-type="string">
            <text:p>Der Aufstand des Gewissens. Helmut Stieffs Weg in den Widerstand gegen Hitler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7">
            <text:p>07</text:p>
          </table:table-cell>
          <table:table-cell office:value-type="float" office:value="621">
            <text:p>621</text:p>
          </table:table-cell>
          <table:table-cell table:number-columns-repeated="1017"/>
        </table:table-row>
        <table:table-row table:style-name="ro15">
          <table:table-cell office:value-type="string">
            <text:p>Bücheler, Heinrich</text:p>
          </table:table-cell>
          <table:table-cell office:value-type="string">
            <text:p>Feldmarschall Aldringen. Komplottschmied aus Kaisertreue</text:p>
          </table:table-cell>
          <table:table-cell office:value-type="string">
            <text:p>V</text:p>
          </table:table-cell>
          <table:table-cell office:value-type="string">
            <text:p>Österreich / Habsburg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Die schöne Bärbel von Ottenheim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9">
            <text:p>09</text:p>
          </table:table-cell>
          <table:table-cell office:value-type="float" office:value="819">
            <text:p>819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Reichskanzler Brüning und die erste deutsche Republik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0">
            <text:p>10</text:p>
          </table:table-cell>
          <table:table-cell office:value-type="float" office:value="883">
            <text:p>883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Mata Hari - Spionin für Deutschland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2">
            <text:p>02</text:p>
          </table:table-cell>
          <table:table-cell office:value-type="float" office:value="121">
            <text:p>121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Alkibiades und der Untergang Athens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9">
            <text:p>09</text:p>
          </table:table-cell>
          <table:table-cell office:value-type="float" office:value="789">
            <text:p>789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Robert Blum</text:p>
          </table:table-cell>
          <table:table-cell office:value-type="string">
            <text:p>VI</text:p>
          </table:table-cell>
          <table:table-cell office:value-type="string">
            <text:p>Deutschland / Revolution 1848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4">
            <text:p>04</text:p>
          </table:table-cell>
          <table:table-cell office:value-type="float" office:value="301">
            <text:p>301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Das Urbild des Don Quijote</text:p>
          </table:table-cell>
          <table:table-cell office:value-type="string">
            <text:p>V, XIV</text:p>
          </table:table-cell>
          <table:table-cell office:value-type="string">
            <text:p>Spanien / Portugal / Litera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9">
            <text:p>09</text:p>
          </table:table-cell>
          <table:table-cell office:value-type="float" office:value="811">
            <text:p>811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Die Bürger von Calais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6">
            <text:p>06</text:p>
          </table:table-cell>
          <table:table-cell office:value-type="float" office:value="501">
            <text:p>501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Der "Kaiser von Kalifornien"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1">
            <text:p>11</text:p>
          </table:table-cell>
          <table:table-cell office:value-type="float" office:value="1017">
            <text:p>1017</text:p>
          </table:table-cell>
          <table:table-cell table:number-columns-repeated="1017"/>
        </table:table-row>
        <table:table-row table:style-name="ro15">
          <table:table-cell office:value-type="string">
            <text:p>Buchheit, Gert</text:p>
          </table:table-cell>
          <table:table-cell office:value-type="string">
            <text:p>Sixtus V. - der "Gewaltige"</text:p>
          </table:table-cell>
          <table:table-cell office:value-type="string">
            <text:p>V</text:p>
          </table:table-cell>
          <table:table-cell office:value-type="string">
            <text:p>Italien / Rom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1">
            <text:p>11</text:p>
          </table:table-cell>
          <table:table-cell office:value-type="float" office:value="1001">
            <text:p>1001</text:p>
          </table:table-cell>
          <table:table-cell table:number-columns-repeated="1017"/>
        </table:table-row>
        <table:table-row table:style-name="ro15">
          <table:table-cell office:value-type="string">
            <text:p>Bülau, Friedrich</text:p>
          </table:table-cell>
          <table:table-cell office:value-type="string">
            <text:p>Geißler gegen den "schwarzen Tod"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3">
            <text:p>03</text:p>
          </table:table-cell>
          <table:table-cell office:value-type="float" office:value="264">
            <text:p>264</text:p>
          </table:table-cell>
          <table:table-cell table:number-columns-repeated="1017"/>
        </table:table-row>
        <table:table-row table:style-name="ro15">
          <table:table-cell office:value-type="string">
            <text:p>Bürgel, Rolf</text:p>
          </table:table-cell>
          <table:table-cell office:value-type="string">
            <text:p>Tsushima</text:p>
          </table:table-cell>
          <table:table-cell office:value-type="string">
            <text:p>X, XVII</text:p>
          </table:table-cell>
          <table:table-cell office:value-type="string">
            <text:p>Japa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4">
            <text:p>04</text:p>
          </table:table-cell>
          <table:table-cell office:value-type="float" office:value="303">
            <text:p>303</text:p>
          </table:table-cell>
          <table:table-cell table:number-columns-repeated="1017"/>
        </table:table-row>
        <table:table-row table:style-name="ro15">
          <table:table-cell office:value-type="string">
            <text:p>Bürgel, Rolf</text:p>
          </table:table-cell>
          <table:table-cell office:value-type="string">
            <text:p>Die Versenkung der Lusitania</text:p>
          </table:table-cell>
          <table:table-cell office:value-type="string">
            <text:p>VI, XVII</text:p>
          </table:table-cell>
          <table:table-cell office:value-type="string">
            <text:p>Der Ers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Bürgel, Rolf</text:p>
          </table:table-cell>
          <table:table-cell office:value-type="string">
            <text:p>Das Drama von Mers-el-Kébir</text:p>
          </table:table-cell>
          <table:table-cell office:value-type="string">
            <text:p>VII, XVII</text:p>
          </table:table-cell>
          <table:table-cell office:value-type="string">
            <text:p>Der Zwei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0">
            <text:p>10</text:p>
          </table:table-cell>
          <table:table-cell office:value-type="float" office:value="897">
            <text:p>897</text:p>
          </table:table-cell>
          <table:table-cell table:number-columns-repeated="1017"/>
        </table:table-row>
        <table:table-row table:style-name="ro15">
          <table:table-cell office:value-type="string">
            <text:p>Bürgel, Rolf</text:p>
          </table:table-cell>
          <table:table-cell office:value-type="string">
            <text:p>Das Flottenabkommen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11">
            <text:p>11</text:p>
          </table:table-cell>
          <table:table-cell office:value-type="float" office:value="993">
            <text:p>993</text:p>
          </table:table-cell>
          <table:table-cell table:number-columns-repeated="1017"/>
        </table:table-row>
        <table:table-row table:style-name="ro15">
          <table:table-cell office:value-type="string">
            <text:p>Bürgel, Rolf</text:p>
          </table:table-cell>
          <table:table-cell office:value-type="string">
            <text:p>Admiral Graf Spee</text:p>
          </table:table-cell>
          <table:table-cell office:value-type="string">
            <text:p>VII, XVII</text:p>
          </table:table-cell>
          <table:table-cell office:value-type="string">
            <text:p>Der Zweite Weltkrieg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7">
            <text:p>07</text:p>
          </table:table-cell>
          <table:table-cell office:value-type="float" office:value="555">
            <text:p>555</text:p>
          </table:table-cell>
          <table:table-cell table:number-columns-repeated="1017"/>
        </table:table-row>
        <table:table-row table:style-name="ro14">
          <table:table-cell office:value-type="string">
            <text:p>Bütow, Friedhelm</text:p>
          </table:table-cell>
          <table:table-cell office:value-type="string">
            <text:p>Bismarcks Kulturkampf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1890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6">
            <text:p>06</text:p>
          </table:table-cell>
          <table:table-cell office:value-type="float" office:value="517">
            <text:p>517</text:p>
          </table:table-cell>
          <table:table-cell table:number-columns-repeated="1017"/>
        </table:table-row>
        <table:table-row table:style-name="ro14">
          <table:table-cell office:value-type="string">
            <text:p>Bütow, Friedhelm</text:p>
          </table:table-cell>
          <table:table-cell office:value-type="string">
            <text:p>Giordano Bruno</text:p>
          </table:table-cell>
          <table:table-cell office:value-type="string">
            <text:p>V, XIV, XV</text:p>
          </table:table-cell>
          <table:table-cell office:value-type="string">
            <text:p>Italien / Renaissance / Philosophie / Astronomie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9">
            <text:p>09</text:p>
          </table:table-cell>
          <table:table-cell office:value-type="float" office:value="803">
            <text:p>803</text:p>
          </table:table-cell>
          <table:table-cell table:number-columns-repeated="1017"/>
        </table:table-row>
        <table:table-row table:style-name="ro15">
          <table:table-cell office:value-type="string">
            <text:p>Bütow, Friedhelm</text:p>
          </table:table-cell>
          <table:table-cell office:value-type="string">
            <text:p>Der Tod des Sokrates</text:p>
          </table:table-cell>
          <table:table-cell office:value-type="string">
            <text:p>III, XIV</text:p>
          </table:table-cell>
          <table:table-cell office:value-type="string">
            <text:p>Griechenland und Kleinasien / Philosophi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3">
            <text:p>03</text:p>
          </table:table-cell>
          <table:table-cell office:value-type="float" office:value="227">
            <text:p>227</text:p>
          </table:table-cell>
          <table:table-cell table:number-columns-repeated="1017"/>
        </table:table-row>
        <table:table-row table:style-name="ro15">
          <table:table-cell office:value-type="string">
            <text:p>Bütow, Friedhelm</text:p>
          </table:table-cell>
          <table:table-cell office:value-type="string">
            <text:p>"Den Entdeckern der Sonnenflecken …" Der frühe Blick durchs Teleskop</text:p>
          </table:table-cell>
          <table:table-cell office:value-type="string">
            <text:p>XV</text:p>
          </table:table-cell>
          <table:table-cell office:value-type="string">
            <text:p>Astronomi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">
            <text:p>01</text:p>
          </table:table-cell>
          <table:table-cell office:value-type="float" office:value="30">
            <text:p>30</text:p>
          </table:table-cell>
          <table:table-cell table:number-columns-repeated="1017"/>
        </table:table-row>
        <table:table-row table:style-name="ro14">
          <table:table-cell office:value-type="string">
            <text:p>Bütow, Friedhelm</text:p>
          </table:table-cell>
          <table:table-cell office:value-type="string">
            <text:p>Unter der Perücke fehlt der Kopf. Joseph Haydns Schädel auf makabrer Odyssee.</text:p>
          </table:table-cell>
          <table:table-cell office:value-type="string">
            <text:p>XIV, XVIII</text:p>
          </table:table-cell>
          <table:table-cell office:value-type="string">
            <text:p>Musik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3">
            <text:p>03</text:p>
          </table:table-cell>
          <table:table-cell office:value-type="float" office:value="211">
            <text:p>211</text:p>
          </table:table-cell>
          <table:table-cell table:number-columns-repeated="1017"/>
        </table:table-row>
        <table:table-row table:style-name="ro14">
          <table:table-cell office:value-type="string">
            <text:p>Bütow, Friedrich</text:p>
          </table:table-cell>
          <table:table-cell office:value-type="string">
            <text:p>"Der größte Skandal der Christenheit." Galileo Galilei und sein Prozeß, I. Teil</text:p>
          </table:table-cell>
          <table:table-cell office:value-type="string">
            <text:p>V, XIV, XV</text:p>
          </table:table-cell>
          <table:table-cell office:value-type="string">
            <text:p>Italien / Florenz / Bildende Künste / Architek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4">
          <table:table-cell office:value-type="string">
            <text:p>Bütow, Friedrich</text:p>
          </table:table-cell>
          <table:table-cell office:value-type="string">
            <text:p>"Der größte Skandal der Christenheit." Galileo Galilei und sein Prozeß, II. Teil</text:p>
          </table:table-cell>
          <table:table-cell office:value-type="string">
            <text:p>V, XIV, XV</text:p>
          </table:table-cell>
          <table:table-cell office:value-type="string">
            <text:p>Italien / Florenz / Bildende Künste / Architek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2">
            <text:p>02</text:p>
          </table:table-cell>
          <table:table-cell office:value-type="float" office:value="162">
            <text:p>162</text:p>
          </table:table-cell>
          <table:table-cell table:number-columns-repeated="1017"/>
        </table:table-row>
        <table:table-row table:style-name="ro14">
          <table:table-cell office:value-type="string">
            <text:p>Büttler, Peter</text:p>
          </table:table-cell>
          <table:table-cell office:value-type="string">
            <text:p>Hochzeitsfeier mit Inferno. Eine Katastrophe überschattet die Heirat Marie Antoinettes</text:p>
          </table:table-cell>
          <table:table-cell office:value-type="string">
            <text:p>V, XVIII</text:p>
          </table:table-cell>
          <table:table-cell office:value-type="string">
            <text:p>Frankreich / Ancien R<text:span text:style-name="T4">égime</text:span>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7">
            <text:p>07</text:p>
          </table:table-cell>
          <table:table-cell office:value-type="float" office:value="624">
            <text:p>624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C</text:p>
          </table:table-cell>
          <table:table-cell table:number-columns-repeated="1023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Großmähren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11">
            <text:p>11</text:p>
          </table:table-cell>
          <table:table-cell office:value-type="float" office:value="1033">
            <text:p>1033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Schiffsfunde im Norden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1">
            <text:p>01</text:p>
          </table:table-cell>
          <table:table-cell office:value-type="float" office:value="69">
            <text:p>69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Wurtensiedlungen an der Nordsee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3">
            <text:p>03</text:p>
          </table:table-cell>
          <table:table-cell office:value-type="float" office:value="261">
            <text:p>261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Handwerk der Frühzeit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5">
            <text:p>05</text:p>
          </table:table-cell>
          <table:table-cell office:value-type="float" office:value="410">
            <text:p>410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Vom Ursprung der Städte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7">
            <text:p>07</text:p>
          </table:table-cell>
          <table:table-cell office:value-type="float" office:value="631">
            <text:p>631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Slawische Burgen zwischen Oder und Elbe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80">
            <text:p>80</text:p>
          </table:table-cell>
          <table:table-cell table:style-name="ce41" office:value-type="float" office:value="2">
            <text:p>02</text:p>
          </table:table-cell>
          <table:table-cell office:value-type="float" office:value="163">
            <text:p>163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Tempel aus frühslawischer Zeit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80">
            <text:p>80</text:p>
          </table:table-cell>
          <table:table-cell table:style-name="ce41" office:value-type="float" office:value="9">
            <text:p>09</text:p>
          </table:table-cell>
          <table:table-cell office:value-type="float" office:value="813">
            <text:p>813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Opfergaben und Kultfiguren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80">
            <text:p>80</text:p>
          </table:table-cell>
          <table:table-cell table:style-name="ce41" office:value-type="float" office:value="11">
            <text:p>11</text:p>
          </table:table-cell>
          <table:table-cell office:value-type="float" office:value="1001">
            <text:p>1001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Vor 2000 Jahren: Handelsgeschäfte zwischen Römern und Germanen</text:p>
          </table:table-cell>
          <table:table-cell office:value-type="string">
            <text:p>II, XIII</text:p>
          </table:table-cell>
          <table:table-cell office:value-type="string">
            <text:p>Frühgeschichte und Antik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6">
            <text:p>06</text:p>
          </table:table-cell>
          <table:table-cell office:value-type="float" office:value="537">
            <text:p>537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Die ersten Slawen in Deutschland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82">
            <text:p>82</text:p>
          </table:table-cell>
          <table:table-cell table:style-name="ce41" office:value-type="float" office:value="2">
            <text:p>02</text:p>
          </table:table-cell>
          <table:table-cell office:value-type="float" office:value="167">
            <text:p>167</text:p>
          </table:table-cell>
          <table:table-cell table:number-columns-repeated="1017"/>
        </table:table-row>
        <table:table-row table:style-name="ro15">
          <table:table-cell office:value-type="string">
            <text:p>Capelle, Torsten</text:p>
          </table:table-cell>
          <table:table-cell office:value-type="string">
            <text:p>Vor 2000 Jahren: Germanische Opferplätze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82">
            <text:p>82</text:p>
          </table:table-cell>
          <table:table-cell table:style-name="ce41" office:value-type="float" office:value="10">
            <text:p>10</text:p>
          </table:table-cell>
          <table:table-cell office:value-type="float" office:value="885">
            <text:p>885</text:p>
          </table:table-cell>
          <table:table-cell table:number-columns-repeated="1017"/>
        </table:table-row>
        <table:table-row table:style-name="ro14">
          <table:table-cell office:value-type="string">
            <text:p>Capelle, Torsten</text:p>
          </table:table-cell>
          <table:table-cell office:value-type="string">
            <text:p>Seeräuber als Händler und Künstler. Die wirtschaftlichen und kulturellen Leistungen der Wikinger</text:p>
          </table:table-cell>
          <table:table-cell office:value-type="string">
            <text:p>XVII</text:p>
          </table:table-cell>
          <table:table-cell office:value-type="string">
            <text:p>Seegeschicht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2">
            <text:p>02</text:p>
          </table:table-cell>
          <table:table-cell office:value-type="float" office:value="119">
            <text:p>119</text:p>
          </table:table-cell>
          <table:table-cell table:number-columns-repeated="1017"/>
        </table:table-row>
        <table:table-row table:style-name="ro14">
          <table:table-cell office:value-type="string">
            <text:p>Carls, Carl Dietrich</text:p>
          </table:table-cell>
          <table:table-cell office:value-type="string">
            <text:p>"Entartete Kunst". Zum Beispiel: Ernst Barlach</text:p>
          </table:table-cell>
          <table:table-cell office:value-type="string">
            <text:p>VII, XIV</text:p>
          </table:table-cell>
          <table:table-cell office:value-type="string">
            <text:p>Das Dritte Reich bis 1939 / Bildende Künste / Architektur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2">
            <text:p>12</text:p>
          </table:table-cell>
          <table:table-cell office:value-type="float" office:value="1032">
            <text:p>1032</text:p>
          </table:table-cell>
          <table:table-cell table:number-columns-repeated="1017"/>
        </table:table-row>
        <table:table-row table:style-name="ro14">
          <table:table-cell office:value-type="string">
            <text:p>Carls, Carl Dietrich</text:p>
          </table:table-cell>
          <table:table-cell office:value-type="string">
            <text:p>Figaro vor Gericht. Beaumarchais und seine Prozesse. Ein "Toller Tag" vor 200 Jahren</text:p>
          </table:table-cell>
          <table:table-cell office:value-type="string">
            <text:p>V, XIV, XVIII</text:p>
          </table:table-cell>
          <table:table-cell office:value-type="string">
            <text:p>Frankreich / Ancien Régime / Literatu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">
            <text:p>01</text:p>
          </table:table-cell>
          <table:table-cell office:value-type="float" office:value="22">
            <text:p>22</text:p>
          </table:table-cell>
          <table:table-cell table:number-columns-repeated="1017"/>
        </table:table-row>
        <table:table-row table:style-name="ro14">
          <table:table-cell office:value-type="string">
            <text:p>Carls, Carl Dietrich</text:p>
          </table:table-cell>
          <table:table-cell office:value-type="string">
            <text:p>Skandal um ein Diamantcollier. Die Halsbandaffäre erschüttert das Ancien Régime</text:p>
          </table:table-cell>
          <table:table-cell office:value-type="string">
            <text:p>V</text:p>
          </table:table-cell>
          <table:table-cell office:value-type="string">
            <text:p>Frankreich / Acien Régim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er Stein von Rosette</text:p>
          </table:table-cell>
          <table:table-cell office:value-type="string">
            <text:p>III, XIV</text:p>
          </table:table-cell>
          <table:table-cell office:value-type="string">
            <text:p>Ägypt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254">
            <text:p>254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Usurpator Gaumata - der Vorgänger des großen Perserkönigs Dareios</text:p>
          </table:table-cell>
          <table:table-cell office:value-type="string">
            <text:p>III</text:p>
          </table:table-cell>
          <table:table-cell office:value-type="string">
            <text:p>Persi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6">
            <text:p>06</text:p>
          </table:table-cell>
          <table:table-cell office:value-type="float" office:value="516">
            <text:p>516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er König von Kanarien</text:p>
          </table:table-cell>
          <table:table-cell office:value-type="string">
            <text:p>XVIII</text:p>
          </table:table-cell>
          <table:table-cell/>
          <table:table-cell table:style-name="ce41" office:value-type="float" office:value="70">
            <text:p>70</text:p>
          </table:table-cell>
          <table:table-cell table:style-name="ce41" office:value-type="float" office:value="10">
            <text:p>10</text:p>
          </table:table-cell>
          <table:table-cell office:value-type="float" office:value="925">
            <text:p>925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er Tyrann Polykrates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1">
            <text:p>11</text:p>
          </table:table-cell>
          <table:table-cell office:value-type="float" office:value="1036">
            <text:p>1036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Freiherr von der Trenck</text:p>
          </table:table-cell>
          <table:table-cell office:value-type="string">
            <text:p>V, XIV</text:p>
          </table:table-cell>
          <table:table-cell office:value-type="string">
            <text:p>Deutsche Staaten / Preußen / Abenteue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">
            <text:p>01</text:p>
          </table:table-cell>
          <table:table-cell office:value-type="float" office:value="53">
            <text:p>53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Bergen und die deutsche Hanse</text:p>
          </table:table-cell>
          <table:table-cell office:value-type="string">
            <text:p>XIII</text:p>
          </table:table-cell>
          <table:table-cell office:value-type="string">
            <text:p>Mittelalte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2">
            <text:p>02</text:p>
          </table:table-cell>
          <table:table-cell office:value-type="float" office:value="137">
            <text:p>137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ie Irrfahrten der Großen Heidelberger Liederhandschrift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3">
            <text:p>03</text:p>
          </table:table-cell>
          <table:table-cell office:value-type="float" office:value="272">
            <text:p>272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Agnes Bernauer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5">
            <text:p>05</text:p>
          </table:table-cell>
          <table:table-cell office:value-type="float" office:value="458">
            <text:p>458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er Benan-Brief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6">
            <text:p>06</text:p>
          </table:table-cell>
          <table:table-cell office:value-type="float" office:value="562">
            <text:p>562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Peter der Große und Alexej</text:p>
          </table:table-cell>
          <table:table-cell office:value-type="string">
            <text:p>V, VIII</text:p>
          </table:table-cell>
          <table:table-cell office:value-type="string">
            <text:p>Russland / Petersburger Zaren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7">
            <text:p>07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ie Protokolle der Weisen von Zion</text:p>
          </table:table-cell>
          <table:table-cell office:value-type="string">
            <text:p>XVIII</text:p>
          </table:table-cell>
          <table:table-cell office:value-type="string">
            <text:p>Kriminalgeschichte / Katastrophe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8">
            <text:p>08</text:p>
          </table:table-cell>
          <table:table-cell office:value-type="float" office:value="753">
            <text:p>753</text:p>
          </table:table-cell>
          <table:table-cell table:number-columns-repeated="1017"/>
        </table:table-row>
        <table:table-row table:style-name="ro14">
          <table:table-cell office:value-type="string">
            <text:p>Carstensen, Richard</text:p>
          </table:table-cell>
          <table:table-cell office:value-type="string">
            <text:p>Eine brandenburgische Kolonie in Afrika</text:p>
          </table:table-cell>
          <table:table-cell office:value-type="string">
            <text:p>V, XI</text:p>
          </table:table-cell>
          <table:table-cell office:value-type="string">
            <text:p>Deutsche Staaten / Brandenburg-Preußen / Afrika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2">
            <text:p>12</text:p>
          </table:table-cell>
          <table:table-cell office:value-type="float" office:value="1120">
            <text:p>1120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on Carlos</text:p>
          </table:table-cell>
          <table:table-cell office:value-type="string">
            <text:p>V, XIV</text:p>
          </table:table-cell>
          <table:table-cell office:value-type="string">
            <text:p>Spanien / Portugal / Literatur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4">
          <table:table-cell office:value-type="string">
            <text:p>Carstensen, Richard</text:p>
          </table:table-cell>
          <table:table-cell office:value-type="string">
            <text:p>Die Tat der "Göttinger Sieben"</text:p>
          </table:table-cell>
          <table:table-cell office:value-type="string">
            <text:p>VI</text:p>
          </table:table-cell>
          <table:table-cell office:value-type="string">
            <text:p>Deutschland / Befreiungskriege und Vormärz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er Tod Johannes' des Täufers</text:p>
          </table:table-cell>
          <table:table-cell office:value-type="string">
            <text:p>III</text:p>
          </table:table-cell>
          <table:table-cell office:value-type="string">
            <text:p>Religion und Kulte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6">
            <text:p>06</text:p>
          </table:table-cell>
          <table:table-cell office:value-type="float" office:value="563">
            <text:p>563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Ein falscher Kronprätendent in England</text:p>
          </table:table-cell>
          <table:table-cell office:value-type="string">
            <text:p>V</text:p>
          </table:table-cell>
          <table:table-cell office:value-type="string">
            <text:p>England / Schottland / Irland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1">
            <text:p>11</text:p>
          </table:table-cell>
          <table:table-cell office:value-type="float" office:value="963">
            <text:p>963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ie Abenteuer des Kapitäns Schümann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12">
            <text:p>12</text:p>
          </table:table-cell>
          <table:table-cell office:value-type="float" office:value="1107">
            <text:p>1107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er "falsche Waldemar"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ie Schlacht von Hemmingstedt</text:p>
          </table:table-cell>
          <table:table-cell office:value-type="string">
            <text:p>IV</text:p>
          </table:table-cell>
          <table:table-cell office:value-type="string">
            <text:p>Sonstig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1">
            <text:p>11</text:p>
          </table:table-cell>
          <table:table-cell office:value-type="float" office:value="1019">
            <text:p>1019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Loulou - das "Kind von Frankreich"</text:p>
          </table:table-cell>
          <table:table-cell office:value-type="string">
            <text:p>VI</text:p>
          </table:table-cell>
          <table:table-cell office:value-type="string">
            <text:p>Zweites Kaiserreich und Dritte Republik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">
            <text:p>01</text:p>
          </table:table-cell>
          <table:table-cell office:value-type="float" office:value="59">
            <text:p>59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reimal "Gorch Fock"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4">
            <text:p>74</text:p>
          </table:table-cell>
          <table:table-cell table:style-name="ce41" office:value-type="float" office:value="6">
            <text:p>06</text:p>
          </table:table-cell>
          <table:table-cell office:value-type="float" office:value="559">
            <text:p>559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Venus des Empire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7">
            <text:p>07</text:p>
          </table:table-cell>
          <table:table-cell office:value-type="float" office:value="655">
            <text:p>655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Adrienne Lecouvreur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9">
            <text:p>09</text:p>
          </table:table-cell>
          <table:table-cell office:value-type="float" office:value="841">
            <text:p>841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Lübecks Sieg über England</text:p>
          </table:table-cell>
          <table:table-cell office:value-type="string">
            <text:p>IV, XIII</text:p>
          </table:table-cell>
          <table:table-cell office:value-type="string">
            <text:p>Hanse / Mittelalte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2">
            <text:p>12</text:p>
          </table:table-cell>
          <table:table-cell office:value-type="float" office:value="1101">
            <text:p>1101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Kaiser Karl IV. in Lübeck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1">
            <text:p>11</text:p>
          </table:table-cell>
          <table:table-cell office:value-type="float" office:value="981">
            <text:p>981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Vercingetorix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2">
            <text:p>02</text:p>
          </table:table-cell>
          <table:table-cell office:value-type="float" office:value="155">
            <text:p>155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er Tod der Beatrice Cenci</text:p>
          </table:table-cell>
          <table:table-cell office:value-type="string">
            <text:p>V, XVIII</text:p>
          </table:table-cell>
          <table:table-cell office:value-type="string">
            <text:p>Italien / Rom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7">
            <text:p>07</text:p>
          </table:table-cell>
          <table:table-cell office:value-type="float" office:value="653">
            <text:p>653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Plinius in Lübeck</text:p>
          </table:table-cell>
          <table:table-cell office:value-type="string">
            <text:p>IV, XIV</text:p>
          </table:table-cell>
          <table:table-cell office:value-type="string">
            <text:p>Spätmittelalter / Litera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8">
            <text:p>08</text:p>
          </table:table-cell>
          <table:table-cell office:value-type="float" office:value="743">
            <text:p>743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500-479 v. Chr.: Asien gegen Europa</text:p>
          </table:table-cell>
          <table:table-cell office:value-type="string">
            <text:p>III</text:p>
          </table:table-cell>
          <table:table-cell office:value-type="string">
            <text:p>Griechenland und Kleinasien / Persie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1">
            <text:p>11</text:p>
          </table:table-cell>
          <table:table-cell office:value-type="float" office:value="1023">
            <text:p>1023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Wer war Homer?</text:p>
          </table:table-cell>
          <table:table-cell office:value-type="string">
            <text:p>III, XIV</text:p>
          </table:table-cell>
          <table:table-cell office:value-type="string">
            <text:p>Griechenland und Kleinasien / Litera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">
            <text:p>01</text:p>
          </table:table-cell>
          <table:table-cell office:value-type="float" office:value="19">
            <text:p>19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er Spion des Kaisers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4">
            <text:p>04</text:p>
          </table:table-cell>
          <table:table-cell office:value-type="float" office:value="329">
            <text:p>329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er Graf von Monte Christo</text:p>
          </table:table-cell>
          <table:table-cell office:value-type="string">
            <text:p>XIV, XVIII</text:p>
          </table:table-cell>
          <table:table-cell office:value-type="string">
            <text:p>Litera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6">
            <text:p>06</text:p>
          </table:table-cell>
          <table:table-cell office:value-type="float" office:value="565">
            <text:p>565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er Peloponnesische Krieg, I. Teil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9">
            <text:p>09</text:p>
          </table:table-cell>
          <table:table-cell office:value-type="float" office:value="831">
            <text:p>831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er Peloponnesische Krieg, II. Teil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0">
            <text:p>10</text:p>
          </table:table-cell>
          <table:table-cell office:value-type="float" office:value="887">
            <text:p>887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Der Peloponnesische Krieg, III. Teil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1">
            <text:p>11</text:p>
          </table:table-cell>
          <table:table-cell office:value-type="float" office:value="987">
            <text:p>987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"An die 4500 … wurden geköpft"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5">
            <text:p>05</text:p>
          </table:table-cell>
          <table:table-cell office:value-type="float" office:value="439">
            <text:p>439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Die verlustreichen Siege des Pyrrhos</text:p>
          </table:table-cell>
          <table:table-cell office:value-type="string">
            <text:p>III</text:p>
          </table:table-cell>
          <table:table-cell office:value-type="string">
            <text:p>Makedonien und das Alexanderreich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1">
            <text:p>11</text:p>
          </table:table-cell>
          <table:table-cell office:value-type="float" office:value="963">
            <text:p>963</text:p>
          </table:table-cell>
          <table:table-cell table:number-columns-repeated="1017"/>
        </table:table-row>
        <table:table-row table:style-name="ro14">
          <table:table-cell office:value-type="string">
            <text:p>Carstensen, Richard</text:p>
          </table:table-cell>
          <table:table-cell office:value-type="string">
            <text:p>Die Gracchen</text:p>
          </table:table-cell>
          <table:table-cell office:value-type="string">
            <text:p>III, XIII</text:p>
          </table:table-cell>
          <table:table-cell office:value-type="string">
            <text:p>Römisches Reich / Frühgeschichte und Antik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2">
            <text:p>02</text:p>
          </table:table-cell>
          <table:table-cell office:value-type="float" office:value="151">
            <text:p>151</text:p>
          </table:table-cell>
          <table:table-cell table:number-columns-repeated="1017"/>
        </table:table-row>
        <table:table-row table:style-name="ro13">
          <table:table-cell office:value-type="string">
            <text:p>Carstensen, Richard</text:p>
          </table:table-cell>
          <table:table-cell office:value-type="string">
            <text:p>1629: Der Friede zu Lübeck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0">
            <text:p>10</text:p>
          </table:table-cell>
          <table:table-cell office:value-type="float" office:value="840">
            <text:p>840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Moritz von Sachsen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3">
            <text:p>03</text:p>
          </table:table-cell>
          <table:table-cell office:value-type="float" office:value="227">
            <text:p>227</text:p>
          </table:table-cell>
          <table:table-cell table:number-columns-repeated="1017"/>
        </table:table-row>
        <table:table-row table:style-name="ro15">
          <table:table-cell office:value-type="string">
            <text:p>Carstensen, Richard</text:p>
          </table:table-cell>
          <table:table-cell office:value-type="string">
            <text:p>Gustav Wasa</text:p>
          </table:table-cell>
          <table:table-cell office:value-type="string">
            <text:p>V</text:p>
          </table:table-cell>
          <table:table-cell office:value-type="string">
            <text:p>Skandinavien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8">
            <text:p>08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4">
          <table:table-cell office:value-type="string">
            <text:p>Carstensen, Richard</text:p>
          </table:table-cell>
          <table:table-cell office:value-type="string">
            <text:p>Mithradates VI. Eupator - König von Pontos</text:p>
          </table:table-cell>
          <table:table-cell office:value-type="string">
            <text:p>III</text:p>
          </table:table-cell>
          <table:table-cell office:value-type="string">
            <text:p>Makedonien und das Alexanderreich / Römisches Reich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2">
            <text:p>02</text:p>
          </table:table-cell>
          <table:table-cell office:value-type="float" office:value="148">
            <text:p>148</text:p>
          </table:table-cell>
          <table:table-cell table:number-columns-repeated="1017"/>
        </table:table-row>
        <table:table-row table:style-name="ro14">
          <table:table-cell office:value-type="string">
            <text:p>Carstensen, Richard</text:p>
          </table:table-cell>
          <table:table-cell office:value-type="string">
            <text:p>Lübecks Knochenhauer proben den Aufstand. 1384: Eine Revolution scheitert vor ihrem Ausbruch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4">
            <text:p>04</text:p>
          </table:table-cell>
          <table:table-cell office:value-type="float" office:value="356">
            <text:p>356</text:p>
          </table:table-cell>
          <table:table-cell table:number-columns-repeated="1017"/>
        </table:table-row>
        <table:table-row table:style-name="ro15">
          <table:table-cell office:value-type="string">
            <text:p>Cartier, Raimond</text:p>
          </table:table-cell>
          <table:table-cell office:value-type="string">
            <text:p>Die Olympische Flamme</text:p>
          </table:table-cell>
          <table:table-cell office:value-type="string">
            <text:p>XIV</text:p>
          </table:table-cell>
          <table:table-cell office:value-type="string">
            <text:p>Sport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8">
            <text:p>08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5">
          <table:table-cell office:value-type="string">
            <text:p>Casimir, Margarete von</text:p>
          </table:table-cell>
          <table:table-cell office:value-type="string">
            <text:p>Die "Wunder des Himmels"</text:p>
          </table:table-cell>
          <table:table-cell office:value-type="string">
            <text:p>XV</text:p>
          </table:table-cell>
          <table:table-cell office:value-type="string">
            <text:p>Astronomi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8">
            <text:p>08</text:p>
          </table:table-cell>
          <table:table-cell office:value-type="float" office:value="747">
            <text:p>747</text:p>
          </table:table-cell>
          <table:table-cell table:number-columns-repeated="1017"/>
        </table:table-row>
        <table:table-row table:style-name="ro15">
          <table:table-cell office:value-type="string">
            <text:p>Casimir, Margarete von</text:p>
          </table:table-cell>
          <table:table-cell office:value-type="string">
            <text:p>Lady Stanhope - die "Königin von Palmyra"</text:p>
          </table:table-cell>
          <table:table-cell office:value-type="string">
            <text:p>X</text:p>
          </table:table-cell>
          <table:table-cell office:value-type="string">
            <text:p>Vorderasien / Osmanisches Reich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2">
            <text:p>12</text:p>
          </table:table-cell>
          <table:table-cell office:value-type="float" office:value="1133">
            <text:p>1133</text:p>
          </table:table-cell>
          <table:table-cell table:number-columns-repeated="1017"/>
        </table:table-row>
        <table:table-row table:style-name="ro14">
          <table:table-cell office:value-type="string">
            <text:p>Chandler, David / Fisenne, Otto von</text:p>
          </table:table-cell>
          <table:table-cell office:value-type="string">
            <text:p>Die Brücke bei Remagen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1">
            <text:p>11</text:p>
          </table:table-cell>
          <table:table-cell office:value-type="float" office:value="971">
            <text:p>971</text:p>
          </table:table-cell>
          <table:table-cell table:number-columns-repeated="1017"/>
        </table:table-row>
        <table:table-row table:style-name="ro15">
          <table:table-cell office:value-type="string">
            <text:p>Coolen, Sten</text:p>
          </table:table-cell>
          <table:table-cell office:value-type="string">
            <text:p>Charles Lindbergh: Ein Mann erinnert sich. Ein fiktives Porträt</text:p>
          </table:table-cell>
          <table:table-cell office:value-type="string">
            <text:p>VII, XV</text:p>
          </table:table-cell>
          <table:table-cell office:value-type="string">
            <text:p>Vereinigte Staaten von Amerika / Luftfahrt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">
            <text:p>01</text:p>
          </table:table-cell>
          <table:table-cell office:value-type="float" office:value="74">
            <text:p>74</text:p>
          </table:table-cell>
          <table:table-cell table:number-columns-repeated="1017"/>
        </table:table-row>
        <table:table-row table:style-name="ro15">
          <table:table-cell office:value-type="string">
            <text:p>Czock, Claus-Ulrich</text:p>
          </table:table-cell>
          <table:table-cell office:value-type="string">
            <text:p>Napoleon und der Papst, I. Teil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8">
            <text:p>08</text:p>
          </table:table-cell>
          <table:table-cell office:value-type="float" office:value="703">
            <text:p>703</text:p>
          </table:table-cell>
          <table:table-cell table:number-columns-repeated="1017"/>
        </table:table-row>
        <table:table-row table:style-name="ro15">
          <table:table-cell office:value-type="string">
            <text:p>Czock, Claus-Ulrich</text:p>
          </table:table-cell>
          <table:table-cell office:value-type="string">
            <text:p>Napoleon und der Papst, II. Teil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9">
            <text:p>09</text:p>
          </table:table-cell>
          <table:table-cell office:value-type="float" office:value="787">
            <text:p>787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D</text:p>
          </table:table-cell>
          <table:table-cell table:number-columns-repeated="1023"/>
        </table:table-row>
        <table:table-row table:style-name="ro15">
          <table:table-cell office:value-type="string">
            <text:p>Da Ponte, Lorenzo</text:p>
          </table:table-cell>
          <table:table-cell office:value-type="string">
            <text:p>Der betrogene Betrüger</text:p>
          </table:table-cell>
          <table:table-cell table:style-name="ce35"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0">
            <text:p>10</text:p>
          </table:table-cell>
          <table:table-cell office:value-type="float" office:value="952">
            <text:p>952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Der junge Franco</text:p>
          </table:table-cell>
          <table:table-cell office:value-type="string">
            <text:p>VII</text:p>
          </table:table-cell>
          <table:table-cell office:value-type="string">
            <text:p>Spanie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8">
            <text:p>08</text:p>
          </table:table-cell>
          <table:table-cell office:value-type="float" office:value="729">
            <text:p>729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1939: Um Finnlands Freiheit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Das Attentat auf Heydrich, I. Teil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Das Attentat auf Heydrich, II. Teil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0">
            <text:p>10</text:p>
          </table:table-cell>
          <table:table-cell office:value-type="float" office:value="921">
            <text:p>921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1943: Mord in Minsk, Teil 1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5">
            <text:p>05</text:p>
          </table:table-cell>
          <table:table-cell office:value-type="float" office:value="437">
            <text:p>437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1943: Mord in Minsk, Teil 2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6">
            <text:p>06</text:p>
          </table:table-cell>
          <table:table-cell office:value-type="float" office:value="463">
            <text:p>463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Angriff auf Eben-Emael (Belgien 1940)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0">
            <text:p>10</text:p>
          </table:table-cell>
          <table:table-cell office:value-type="float" office:value="848">
            <text:p>848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1944: Monte Cassino - Porträt einer Schlacht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Vor 40 Jahren: Bomben auf Dresden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2">
            <text:p>02</text:p>
          </table:table-cell>
          <table:table-cell office:value-type="float" office:value="107">
            <text:p>107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Vor 40 Jahren: Das Ende in Japan 1945</text:p>
          </table:table-cell>
          <table:table-cell office:value-type="string">
            <text:p>VII, X</text:p>
          </table:table-cell>
          <table:table-cell office:value-type="string">
            <text:p>Der Zweite Weltkrieg / Japa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Spanien in Aufruhr. Teil I: Der Weg in den Bürgerkrieg 1936</text:p>
          </table:table-cell>
          <table:table-cell office:value-type="string">
            <text:p>VII</text:p>
          </table:table-cell>
          <table:table-cell office:value-type="string">
            <text:p>Spani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Spanien in Aufruhr. Teil II: 1936: Der Bürgerkrieg bricht aus</text:p>
          </table:table-cell>
          <table:table-cell office:value-type="string">
            <text:p>VII</text:p>
          </table:table-cell>
          <table:table-cell office:value-type="string">
            <text:p>Spani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Der Kampf um Madrid. Höhepunkt und Ende des Spanischen Bürgerkriegs</text:p>
          </table:table-cell>
          <table:table-cell office:value-type="string">
            <text:p>VII</text:p>
          </table:table-cell>
          <table:table-cell office:value-type="string">
            <text:p>Spani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1">
            <text:p>11</text:p>
          </table:table-cell>
          <table:table-cell office:value-type="float" office:value="985">
            <text:p>985</text:p>
          </table:table-cell>
          <table:table-cell table:number-columns-repeated="1017"/>
        </table:table-row>
        <table:table-row table:style-name="ro14">
          <table:table-cell office:value-type="string">
            <text:p>Dahms, Hellmuth G.</text:p>
          </table:table-cell>
          <table:table-cell office:value-type="string">
            <text:p>Der lange Weg zur Einheit. 1787: Die Constitutional Convention schuf die Verfassung der USA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Dahms, Hellmuth G.</text:p>
          </table:table-cell>
          <table:table-cell office:value-type="string">
            <text:p>Jahre der Heimsuchung. Okkupation, Verschwörung und Massenmord in Litauen, I. Teil</text:p>
          </table:table-cell>
          <table:table-cell office:value-type="string">
            <text:p>VII, VIII</text:p>
          </table:table-cell>
          <table:table-cell office:value-type="string">
            <text:p>Der Zweite Weltkrieg / Baltikum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3">
            <text:p>03</text:p>
          </table:table-cell>
          <table:table-cell office:value-type="float" office:value="168">
            <text:p>168</text:p>
          </table:table-cell>
          <table:table-cell table:number-columns-repeated="1017"/>
        </table:table-row>
        <table:table-row table:style-name="ro14">
          <table:table-cell office:value-type="string">
            <text:p>Dahms, Hellmuth G.</text:p>
          </table:table-cell>
          <table:table-cell office:value-type="string">
            <text:p>Jahre der Heimsuchung. Okkupation, Verschwörung und Massenmord in Litauen, II. Teil</text:p>
          </table:table-cell>
          <table:table-cell office:value-type="string">
            <text:p>VII, VIII</text:p>
          </table:table-cell>
          <table:table-cell office:value-type="string">
            <text:p>Der Zweite Weltkrieg / Baltikum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4">
            <text:p>04</text:p>
          </table:table-cell>
          <table:table-cell office:value-type="float" office:value="287">
            <text:p>287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Operation "Zitadelle". Hitlers letzter Großangriff in Rußland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6">
            <text:p>06</text:p>
          </table:table-cell>
          <table:table-cell office:value-type="float" office:value="519">
            <text:p>519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Auf dem Weg nach Indien. Karavellen Christi</text:p>
          </table:table-cell>
          <table:table-cell office:value-type="string">
            <text:p>V, XVI, XVII</text:p>
          </table:table-cell>
          <table:table-cell office:value-type="string">
            <text:p>Spanien / Portugal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2">
            <text:p>12</text:p>
          </table:table-cell>
          <table:table-cell office:value-type="float" office:value="1051">
            <text:p>1051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Der Fall Petiot. Ein Massenmörder auf "Emigrantenjagd" im besetzten Paris</text:p>
          </table:table-cell>
          <table:table-cell office:value-type="string">
            <text:p>VII, XVIII</text:p>
          </table:table-cell>
          <table:table-cell office:value-type="string">
            <text:p>Der Zweite Weltkrieg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2">
            <text:p>12</text:p>
          </table:table-cell>
          <table:table-cell office:value-type="float" office:value="1068">
            <text:p>1068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Dr<text:span text:style-name="T3">ôle de guerre 1939/40. Ein seltsamer Krieg</text:span>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4">
            <text:p>04</text:p>
          </table:table-cell>
          <table:table-cell office:value-type="float" office:value="338">
            <text:p>338</text:p>
          </table:table-cell>
          <table:table-cell table:number-columns-repeated="1017"/>
        </table:table-row>
        <table:table-row table:style-name="ro14">
          <table:table-cell office:value-type="string">
            <text:p>Dahms, Hellmuth G.</text:p>
          </table:table-cell>
          <table:table-cell office:value-type="string">
            <text:p>Vor 50 Jahren: Dogmatik - Diplomatie - Aufmarsch. Das Vorspiel zum Angriff auf die Sowjetunion 1941</text:p>
          </table:table-cell>
          <table:table-cell office:value-type="string">
            <text:p>VII, VIII</text:p>
          </table:table-cell>
          <table:table-cell office:value-type="string">
            <text:p>Der Zweite Weltkrieg / Sowjetunion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Wege und Irrwege der Basken. Stamm? Volk? Nation?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92">
            <text:p>92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Dahms, Hellmuth G.</text:p>
          </table:table-cell>
          <table:table-cell office:value-type="string">
            <text:p>Die Schlacht um Stalingrad. I. Teil: Der neue Aufbruch - Hitlers Offensive 1942</text:p>
          </table:table-cell>
          <table:table-cell office:value-type="string">
            <text:p>VII, VIII</text:p>
          </table:table-cell>
          <table:table-cell office:value-type="string">
            <text:p>Der Zweite Weltkrieg / Sowjetunio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1">
            <text:p>11</text:p>
          </table:table-cell>
          <table:table-cell office:value-type="float" office:value="976">
            <text:p>976</text:p>
          </table:table-cell>
          <table:table-cell table:number-columns-repeated="1017"/>
        </table:table-row>
        <table:table-row table:style-name="ro15">
          <table:table-cell office:value-type="string">
            <text:p>Dahms, Hellmuth G.</text:p>
          </table:table-cell>
          <table:table-cell office:value-type="string">
            <text:p>Die Schlacht um Stalingrad. II. Teil: Der Kessel und das Ende</text:p>
          </table:table-cell>
          <table:table-cell office:value-type="string">
            <text:p>VII, VIII</text:p>
          </table:table-cell>
          <table:table-cell office:value-type="string">
            <text:p>Der Zweite Weltkrieg / Sowjetunio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2">
            <text:p>12</text:p>
          </table:table-cell>
          <table:table-cell office:value-type="float" office:value="1068">
            <text:p>1068</text:p>
          </table:table-cell>
          <table:table-cell table:number-columns-repeated="1017"/>
        </table:table-row>
        <table:table-row table:style-name="ro15">
          <table:table-cell office:value-type="string">
            <text:p>Demarest, Geert</text:p>
          </table:table-cell>
          <table:table-cell office:value-type="string">
            <text:p>Belgiens Weg zur staatlichen Unabhängigkeit</text:p>
          </table:table-cell>
          <table:table-cell office:value-type="string">
            <text:p>VI</text:p>
          </table:table-cell>
          <table:table-cell office:value-type="string">
            <text:p>Belgi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0">
            <text:p>10</text:p>
          </table:table-cell>
          <table:table-cell office:value-type="float" office:value="863">
            <text:p>863</text:p>
          </table:table-cell>
          <table:table-cell table:number-columns-repeated="1017"/>
        </table:table-row>
        <table:table-row table:style-name="ro14">
          <table:table-cell office:value-type="string">
            <text:p>Demarest, Geert</text:p>
          </table:table-cell>
          <table:table-cell office:value-type="string">
            <text:p>Flamen und Wallonen: Die feindlichen Brüder. Belgiens Dauerkrise und ihre Geschichte</text:p>
          </table:table-cell>
          <table:table-cell office:value-type="string">
            <text:p>V, VI, VII, XII</text:p>
          </table:table-cell>
          <table:table-cell office:value-type="string">
            <text:p>Belgi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0">
            <text:p>10</text:p>
          </table:table-cell>
          <table:table-cell office:value-type="float" office:value="842">
            <text:p>842</text:p>
          </table:table-cell>
          <table:table-cell table:number-columns-repeated="1017"/>
        </table:table-row>
        <table:table-row table:style-name="ro14">
          <table:table-cell office:value-type="string">
            <text:p>Dericum, Christa</text:p>
          </table:table-cell>
          <table:table-cell office:value-type="string">
            <text:p>Lehren aus dem deutschen Bauernkrieg 1524/25, Teil 1</text:p>
          </table:table-cell>
          <table:table-cell office:value-type="string">
            <text:p>V, XIII</text:p>
          </table:table-cell>
          <table:table-cell office:value-type="string">
            <text:p>Zeit der Reformation und des Humanismus / Frühe Neuzeit und Ancien Régim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4">
            <text:p>04</text:p>
          </table:table-cell>
          <table:table-cell office:value-type="float" office:value="311">
            <text:p>311</text:p>
          </table:table-cell>
          <table:table-cell table:number-columns-repeated="1017"/>
        </table:table-row>
        <table:table-row table:style-name="ro14">
          <table:table-cell office:value-type="string">
            <text:p>Dericum, Christa</text:p>
          </table:table-cell>
          <table:table-cell office:value-type="string">
            <text:p>Lehren aus dem deutschen Bauernkrieg 1524/25, Teil 2</text:p>
          </table:table-cell>
          <table:table-cell office:value-type="string">
            <text:p>V, XIII</text:p>
          </table:table-cell>
          <table:table-cell office:value-type="string">
            <text:p>Zeit der Reformation und des Humanismus / Frühe Neuzeit und Ancien Régim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5">
            <text:p>05</text:p>
          </table:table-cell>
          <table:table-cell office:value-type="float" office:value="371">
            <text:p>371</text:p>
          </table:table-cell>
          <table:table-cell table:number-columns-repeated="1017"/>
        </table:table-row>
        <table:table-row table:style-name="ro15">
          <table:table-cell office:value-type="string">
            <text:p>Dericum, Christa</text:p>
          </table:table-cell>
          <table:table-cell office:value-type="string">
            <text:p>Das Pestjahr 1348</text:p>
          </table:table-cell>
          <table:table-cell office:value-type="string">
            <text:p>IV, XIII, XVIII</text:p>
          </table:table-cell>
          <table:table-cell office:value-type="string">
            <text:p>Spätmittelalte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0">
            <text:p>10</text:p>
          </table:table-cell>
          <table:table-cell office:value-type="float" office:value="862">
            <text:p>862</text:p>
          </table:table-cell>
          <table:table-cell table:number-columns-repeated="1017"/>
        </table:table-row>
        <table:table-row table:style-name="ro15">
          <table:table-cell office:value-type="string">
            <text:p>Dericum, Christa</text:p>
          </table:table-cell>
          <table:table-cell office:value-type="string">
            <text:p>Ein Leben für die Aufklärung. Der streitbare Literat Voltaire</text:p>
          </table:table-cell>
          <table:table-cell office:value-type="string">
            <text:p>V, XIV</text:p>
          </table:table-cell>
          <table:table-cell office:value-type="string">
            <text:p>Frankreich / Ancien Régime / Literatu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4">
          <table:table-cell office:value-type="string">
            <text:p>Dericum, Christa</text:p>
          </table:table-cell>
          <table:table-cell office:value-type="string">
            <text:p>Ein Papst der Geschichtsschreibung. Leopold von Ranke oder Glanz und Elend des Historismus</text:p>
          </table:table-cell>
          <table:table-cell office:value-type="string">
            <text:p>XIV</text:p>
          </table:table-cell>
          <table:table-cell office:value-type="string">
            <text:p>Historiker und ihre Wissenschaft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4">
          <table:table-cell office:value-type="string">
            <text:p>Dericum, Christa</text:p>
          </table:table-cell>
          <table:table-cell office:value-type="string">
            <text:p>Für eine Revolution der Humanität. Bakunin und der Anarchismus</text:p>
          </table:table-cell>
          <table:table-cell office:value-type="string">
            <text:p>VI, VIII, XIII</text:p>
          </table:table-cell>
          <table:table-cell office:value-type="string">
            <text:p>Deutschland / Soziale Frage / Das Petersburger Zarenreich /19. Jahrhundert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6">
            <text:p>06</text:p>
          </table:table-cell>
          <table:table-cell office:value-type="float" office:value="479">
            <text:p>479</text:p>
          </table:table-cell>
          <table:table-cell table:number-columns-repeated="1017"/>
        </table:table-row>
        <table:table-row table:style-name="ro15">
          <table:table-cell office:value-type="string">
            <text:p>Dericum, Christa</text:p>
          </table:table-cell>
          <table:table-cell office:value-type="string">
            <text:p>Burgund. Glanz und Niedergang eines Staates im 13. Jahrhundert, I. Teil</text:p>
          </table:table-cell>
          <table:table-cell office:value-type="string">
            <text:p>IV, XII</text:p>
          </table:table-cell>
          <table:table-cell office:value-type="string">
            <text:p>Burgund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Dericum, Christa</text:p>
          </table:table-cell>
          <table:table-cell office:value-type="string">
            <text:p>Burgund. Glanz und Niedergang eines Staates im 13. Jahrhundert, II. Teil</text:p>
          </table:table-cell>
          <table:table-cell office:value-type="string">
            <text:p>IV, XII</text:p>
          </table:table-cell>
          <table:table-cell office:value-type="string">
            <text:p>Burgund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5">
          <table:table-cell office:value-type="string">
            <text:p>Diwersy, Alfred</text:p>
          </table:table-cell>
          <table:table-cell office:value-type="string">
            <text:p>Das Gani-Fest der Bariba. Reise in eine afrikanische Kultur</text:p>
          </table:table-cell>
          <table:table-cell office:value-type="string">
            <text:p>XI</text:p>
          </table:table-cell>
          <table:table-cell office:value-type="string">
            <text:p>Afrikanische Kultur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Ein goldenes Zeitalter wird inszeniert. Die Augustus-Statue von Prima Porta</text:p>
          </table:table-cell>
          <table:table-cell office:value-type="string">
            <text:p>III, XIV</text:p>
          </table:table-cell>
          <table:table-cell office:value-type="string">
            <text:p>Römisches Reich / Bildende Künste / Architektur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7">
            <text:p>07</text:p>
          </table:table-cell>
          <table:table-cell office:value-type="float" office:value="570">
            <text:p>570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Fälschungen machen Geschichte. Über Versuche, Politik mit der Feder zu korrigieren</text:p>
          </table:table-cell>
          <table:table-cell office:value-type="string">
            <text:p>IV, XIV</text:p>
          </table:table-cell>
          <table:table-cell office:value-type="string">
            <text:p>Historiker und ihre Wissenschaft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8">
            <text:p>08</text:p>
          </table:table-cell>
          <table:table-cell office:value-type="float" office:value="668">
            <text:p>668</text:p>
          </table:table-cell>
          <table:table-cell table:number-columns-repeated="1017"/>
        </table:table-row>
        <table:table-row table:style-name="ro16">
          <table:table-cell office:value-type="string">
            <text:p>Dobat, Klaus-Dieter</text:p>
          </table:table-cell>
          <table:table-cell office:value-type="string">
            <text:p>Ein Karthago-Frieden für Deutschland? Der Morgenthau-Plan von 1944 in der amerikanischen Politik</text:p>
          </table:table-cell>
          <table:table-cell office:value-type="string">
            <text:p>VII, IX</text:p>
          </table:table-cell>
          <table:table-cell office:value-type="string">
            <text:p>Der Zweite Weltkrieg / Vereinigte Staaten von Amerika / Vom Kriegseintritt 1917 bis zur Gegenwart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9">
            <text:p>09</text:p>
          </table:table-cell>
          <table:table-cell office:value-type="float" office:value="811">
            <text:p>811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Eine Justizaffäre um E. T. A. Hoffmann. Der Dichter im Strudel der Demagogenverfolgung</text:p>
          </table:table-cell>
          <table:table-cell office:value-type="string">
            <text:p>VI, XIV</text:p>
          </table:table-cell>
          <table:table-cell office:value-type="string">
            <text:p>Deutschland / Literatu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5">
            <text:p>05</text:p>
          </table:table-cell>
          <table:table-cell office:value-type="float" office:value="447">
            <text:p>447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1830: Paris baut Barrikaden. Julirevolution und Bürgerkönigtum</text:p>
          </table:table-cell>
          <table:table-cell office:value-type="string">
            <text:p>VI</text:p>
          </table:table-cell>
          <table:table-cell office:value-type="string">
            <text:p>Frankreich / Von der Restauration zum Bürgerkönigtum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5">
          <table:table-cell office:value-type="string">
            <text:p>Dobat, Klaus-Dieter</text:p>
          </table:table-cell>
          <table:table-cell office:value-type="string">
            <text:p>Krieg um den Suezkanal. Die Weltkriese des Jahres 1956</text:p>
          </table:table-cell>
          <table:table-cell office:value-type="string">
            <text:p>VII, XI</text:p>
          </table:table-cell>
          <table:table-cell office:value-type="string">
            <text:p>Ägypten / Seit dem Ersten Weltkrieg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1">
            <text:p>11</text:p>
          </table:table-cell>
          <table:table-cell office:value-type="float" office:value="943">
            <text:p>943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1685 - Johann Sebastian Bach - 1750. Der "fünfte Evangelist" im spätbarocken Musikbetrieb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Eine Friedensvision im Vorfeld des Kalten Krieges. Vor 40 Jahren wurde die UNO-Charta unterzeichnet</text:p>
          </table:table-cell>
          <table:table-cell office:value-type="string">
            <text:p>VII</text:p>
          </table:table-cell>
          <table:table-cell office:value-type="string">
            <text:p>Abrüstung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6">
            <text:p>06</text:p>
          </table:table-cell>
          <table:table-cell office:value-type="float" office:value="479">
            <text:p>479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Der Untergang der Republik Florenz. 1530: Ein Wendepunkt in der Geschichte der Medici-Stadt</text:p>
          </table:table-cell>
          <table:table-cell office:value-type="string">
            <text:p>V</text:p>
          </table:table-cell>
          <table:table-cell office:value-type="string">
            <text:p>Italien / Florenz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Rußlands Aufbruch nach Sibirien. Kaufleute und Kosaken erobern eine "Neue Welt".</text:p>
          </table:table-cell>
          <table:table-cell office:value-type="string">
            <text:p>V, VIII, XVI</text:p>
          </table:table-cell>
          <table:table-cell office:value-type="string">
            <text:p>Russland bis zum Ende der Moskauer Period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Gegen Zarenwillkür und Leibeigenschaft. Alexander Radischtschew - ein radikaler Philanthrop fordert Katharina II. heraus</text:p>
          </table:table-cell>
          <table:table-cell office:value-type="string">
            <text:p>V, VIII</text:p>
          </table:table-cell>
          <table:table-cell office:value-type="string">
            <text:p>Russland / Das Petersburger Zaren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6">
            <text:p>06</text:p>
          </table:table-cell>
          <table:table-cell office:value-type="float" office:value="520">
            <text:p>520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Irland am Kreuzweg? Die Schlacht an der Boyne 1690 - Mythos und Realität einer nationalen Tragödie</text:p>
          </table:table-cell>
          <table:table-cell office:value-type="string">
            <text:p>V</text:p>
          </table:table-cell>
          <table:table-cell office:value-type="string">
            <text:p>England / Schottland / Irland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7">
            <text:p>07</text:p>
          </table:table-cell>
          <table:table-cell office:value-type="float" office:value="614">
            <text:p>614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Royalist wider den König. Bismarcks gescheiterte Gegenrevolution im März 1848</text:p>
          </table:table-cell>
          <table:table-cell office:value-type="string">
            <text:p>VI</text:p>
          </table:table-cell>
          <table:table-cell office:value-type="string">
            <text:p>Deutschland / Revolution 1848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0">
            <text:p>10</text:p>
          </table:table-cell>
          <table:table-cell office:value-type="float" office:value="859">
            <text:p>859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Von "Apostel der Iren" zum Nationalheiligen. Karriere und Legende des St. Patrick</text:p>
          </table:table-cell>
          <table:table-cell office:value-type="string">
            <text:p>IV, XII</text:p>
          </table:table-cell>
          <table:table-cell office:value-type="string">
            <text:p>Kirche / Papsttum / England / Irland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7">
            <text:p>07</text:p>
          </table:table-cell>
          <table:table-cell office:value-type="float" office:value="629">
            <text:p>629</text:p>
          </table:table-cell>
          <table:table-cell table:number-columns-repeated="1017"/>
        </table:table-row>
        <table:table-row table:style-name="ro15">
          <table:table-cell office:value-type="string">
            <text:p>Dobat, Klaus-Dieter</text:p>
          </table:table-cell>
          <table:table-cell office:value-type="string">
            <text:p>Der Poet als Politiker. Die Verbannung des Dante Alighieri aus Florenz</text:p>
          </table:table-cell>
          <table:table-cell office:value-type="string">
            <text:p>IV, XIV</text:p>
          </table:table-cell>
          <table:table-cell office:value-type="string">
            <text:p>Italien / Toskana / Florenz / Literatu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Indianer im Kampf um Nordamerika. Der "Siebenjährige Krieg" in der Neuen Welt, I. Teil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Indianer im Kampf um Nordamerika. Der "Siebenjährige Krieg" in der Neuen Welt, II. Teil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Ehrenmann am Tag, Gauner bei Nacht. Deacon Brodie oder Das dubiose Doppelleben eines Edinburghers</text:p>
          </table:table-cell>
          <table:table-cell office:value-type="string">
            <text:p>V, XVIII</text:p>
          </table:table-cell>
          <table:table-cell office:value-type="string">
            <text:p>England / Schottland / Irland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3">
            <text:p>03</text:p>
          </table:table-cell>
          <table:table-cell office:value-type="float" office:value="263">
            <text:p>263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Mit Geige und Degen. Giuseppe Tartini oder Der kuriose Beginn einer Virtuosenkarriere</text:p>
          </table:table-cell>
          <table:table-cell office:value-type="string">
            <text:p>V, XIV</text:p>
          </table:table-cell>
          <table:table-cell office:value-type="string">
            <text:p>Italien / Musik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4">
            <text:p>04</text:p>
          </table:table-cell>
          <table:table-cell office:value-type="float" office:value="300">
            <text:p>300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Das "flüssige Brot" auf dem Prüfstand. Das Reinheitsgebot für Bier von 1516 - mehr als ein Verbraucherschutz</text:p>
          </table:table-cell>
          <table:table-cell office:value-type="string">
            <text:p>V, XIV</text:p>
          </table:table-cell>
          <table:table-cell office:value-type="string">
            <text:p>Deutsche Staaten / Bayern / Wittelsbacher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6">
            <text:p>06</text:p>
          </table:table-cell>
          <table:table-cell office:value-type="float" office:value="541">
            <text:p>541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Ein Mandarin im Kampf gegen das Rauschgift. Kommissar Lin und das Vorspiel zum Opiumkrieg</text:p>
          </table:table-cell>
          <table:table-cell office:value-type="string">
            <text:p>X</text:p>
          </table:table-cell>
          <table:table-cell office:value-type="string">
            <text:p>China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"O Tannenbaum, o Tannenbaum …". Wie der Siegeszug eines deutschen Weihnachtssymbols begann</text:p>
          </table:table-cell>
          <table:table-cell office:value-type="string">
            <text:p>XIV</text:p>
          </table:table-cell>
          <table:table-cell office:value-type="string">
            <text:p>Feste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2">
            <text:p>12</text:p>
          </table:table-cell>
          <table:table-cell office:value-type="float" office:value="1093">
            <text:p>1093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Rußlands Völker in Aufruhr. Entstehung und Krisen eines multinationalen Staates, I. Teil</text:p>
          </table:table-cell>
          <table:table-cell office:value-type="string">
            <text:p>V, VI, VIII, XII</text:p>
          </table:table-cell>
          <table:table-cell office:value-type="string">
            <text:p>Russland / Nationalitäten in Russland und der Sowjetunion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Rußlands Völker in Aufruhr. Entstehung und Krisen eines multinationalen Staates, II. Teil</text:p>
          </table:table-cell>
          <table:table-cell office:value-type="string">
            <text:p>V, VI, VIII, XII</text:p>
          </table:table-cell>
          <table:table-cell office:value-type="string">
            <text:p>Russland / Nationalitäten in Russland und der Sowjetunion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6">
            <text:p>06</text:p>
          </table:table-cell>
          <table:table-cell office:value-type="float" office:value="514">
            <text:p>514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Der "Schwarze Freitag" von Florenz. Ein sensationeller Finanzbankrott im Spätmittelalter</text:p>
          </table:table-cell>
          <table:table-cell office:value-type="string">
            <text:p>IV, XIII</text:p>
          </table:table-cell>
          <table:table-cell office:value-type="string">
            <text:p>Italien / Toskana / Florenz / Mittelalte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Die Studenten von Jena proben den Aufstand. 1792: Eine Universitätsrevolte im Zeichen der Französischen Revolution</text:p>
          </table:table-cell>
          <table:table-cell office:value-type="string">
            <text:p>V</text:p>
          </table:table-cell>
          <table:table-cell office:value-type="string">
            <text:p>Deutsche Staaten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1">
            <text:p>11</text:p>
          </table:table-cell>
          <table:table-cell office:value-type="float" office:value="952">
            <text:p>952</text:p>
          </table:table-cell>
          <table:table-cell table:number-columns-repeated="1017"/>
        </table:table-row>
        <table:table-row table:style-name="ro15">
          <table:table-cell office:value-type="string">
            <text:p>Dobat, Klaus-Dieter</text:p>
          </table:table-cell>
          <table:table-cell office:value-type="string">
            <text:p>Wer war Tutanchamun wirklich? Mutmaßungen über einen Pharao</text:p>
          </table:table-cell>
          <table:table-cell office:value-type="string">
            <text:p>III</text:p>
          </table:table-cell>
          <table:table-cell office:value-type="string">
            <text:p>Ägypten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2">
            <text:p>02</text:p>
          </table:table-cell>
          <table:table-cell office:value-type="float" office:value="172">
            <text:p>172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Jakobiner und Anreger der Künste. Das unstete Leben des Johann Friedrich Reichardt</text:p>
          </table:table-cell>
          <table:table-cell office:value-type="string">
            <text:p>V, XIV</text:p>
          </table:table-cell>
          <table:table-cell office:value-type="string">
            <text:p>Deutsche Staaten / Brandenburg-Preußen / Literatur / Musik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8">
            <text:p>08</text:p>
          </table:table-cell>
          <table:table-cell office:value-type="float" office:value="709">
            <text:p>709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Die dunklen Anfänge eines "hellen" Geschlechts. Wie ein Bauer und Bandit die Ming-Dynastie begründete</text:p>
          </table:table-cell>
          <table:table-cell office:value-type="string">
            <text:p>IV, <text:s/>X</text:p>
          </table:table-cell>
          <table:table-cell office:value-type="string">
            <text:p>China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Als Wallenstein unter die Münzspekulanten ging. Der "Kipper und Wipper" und die große Inflation des 17. Jahrhunderts</text:p>
          </table:table-cell>
          <table:table-cell office:value-type="string">
            <text:p>V, XIII</text:p>
          </table:table-cell>
          <table:table-cell office:value-type="string">
            <text:p>Deutsche Staaten / Österreich / Habsburg <text:s/>/ Frühe Neuzeit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6">
            <text:p>06</text:p>
          </table:table-cell>
          <table:table-cell office:value-type="float" office:value="537">
            <text:p>537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Der düstere Ursprung der Lynch-Justiz. Als der Bürgermeister von Galway seinen Sohn aufhängte</text:p>
          </table:table-cell>
          <table:table-cell office:value-type="string">
            <text:p>V, XVIII</text:p>
          </table:table-cell>
          <table:table-cell office:value-type="string">
            <text:p>England / Schottland / Irland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7">
            <text:p>07</text:p>
          </table:table-cell>
          <table:table-cell office:value-type="float" office:value="576">
            <text:p>576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Eheprobe für einen Renaissance-Prinzen. Wie Vicenzo Gonzaga seine Manneskraft beweisen mußte</text:p>
          </table:table-cell>
          <table:table-cell office:value-type="string">
            <text:p>V, XIII</text:p>
          </table:table-cell>
          <table:table-cell office:value-type="string">
            <text:p>Italien / Mantua / Frühe Neuzeit und Ancien R<text:span text:style-name="T4">égime</text:span>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0">
            <text:p>10</text:p>
          </table:table-cell>
          <table:table-cell office:value-type="float" office:value="914">
            <text:p>914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Der Impresario, der Haydn nach London holte. Johann Peter Salomon - ein Konzertagent im Schatten der Musikgeschichte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1">
            <text:p>11</text:p>
          </table:table-cell>
          <table:table-cell office:value-type="float" office:value="1004">
            <text:p>1004</text:p>
          </table:table-cell>
          <table:table-cell table:number-columns-repeated="1017"/>
        </table:table-row>
        <table:table-row table:style-name="ro14">
          <table:table-cell office:value-type="string">
            <text:p>Dobat, Klaus-Dieter</text:p>
          </table:table-cell>
          <table:table-cell office:value-type="string">
            <text:p>Als die Puritaner Weihnachten verbieten wollten. Die schwierigen Anfänge des Christmas Day in der Neuen Welt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92">
            <text:p>92</text:p>
          </table:table-cell>
          <table:table-cell table:style-name="ce41" office:value-type="float" office:value="12">
            <text:p>12</text:p>
          </table:table-cell>
          <table:table-cell office:value-type="float" office:value="1097">
            <text:p>1097</text:p>
          </table:table-cell>
          <table:table-cell table:number-columns-repeated="1017"/>
        </table:table-row>
        <table:table-row table:style-name="ro15">
          <table:table-cell office:value-type="string">
            <text:p>Döderlein, Günter</text:p>
          </table:table-cell>
          <table:table-cell office:value-type="string">
            <text:p>Ein Karat - der Kern einer Brotbaumfrucht</text:p>
          </table:table-cell>
          <table:table-cell office:value-type="string">
            <text:p>XII, XV</text:p>
          </table:table-cell>
          <table:table-cell/>
          <table:table-cell table:style-name="ce41" office:value-type="float" office:value="76">
            <text:p>76</text:p>
          </table:table-cell>
          <table:table-cell table:style-name="ce41" office:value-type="float" office:value="9">
            <text:p>09</text:p>
          </table:table-cell>
          <table:table-cell office:value-type="float" office:value="850">
            <text:p>850</text:p>
          </table:table-cell>
          <table:table-cell table:number-columns-repeated="1017"/>
        </table:table-row>
        <table:table-row table:style-name="ro14">
          <table:table-cell office:value-type="string">
            <text:p>Donat, Richard von</text:p>
          </table:table-cell>
          <table:table-cell office:value-type="string">
            <text:p>Rußlands geistiger Aufbruch, I. Teil</text:p>
          </table:table-cell>
          <table:table-cell office:value-type="string">
            <text:p>VI, VIII, XIV</text:p>
          </table:table-cell>
          <table:table-cell office:value-type="string">
            <text:p>Russland / Petersburger Zarenreich / Litera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0">
            <text:p>10</text:p>
          </table:table-cell>
          <table:table-cell office:value-type="float" office:value="919">
            <text:p>919</text:p>
          </table:table-cell>
          <table:table-cell table:number-columns-repeated="1017"/>
        </table:table-row>
        <table:table-row table:style-name="ro14">
          <table:table-cell office:value-type="string">
            <text:p>Donat, Richard von</text:p>
          </table:table-cell>
          <table:table-cell office:value-type="string">
            <text:p>Rußlands geistiger Aufbruch, II. Teil</text:p>
          </table:table-cell>
          <table:table-cell office:value-type="string">
            <text:p>VI, VIII, XIV</text:p>
          </table:table-cell>
          <table:table-cell office:value-type="string">
            <text:p>Russland / Petersburger Zarenreich / Litera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1">
            <text:p>11</text:p>
          </table:table-cell>
          <table:table-cell office:value-type="float" office:value="1017">
            <text:p>1017</text:p>
          </table:table-cell>
          <table:table-cell table:number-columns-repeated="1017"/>
        </table:table-row>
        <table:table-row table:style-name="ro14">
          <table:table-cell office:value-type="string">
            <text:p>Donat, Richard von</text:p>
          </table:table-cell>
          <table:table-cell office:value-type="string">
            <text:p>Rußlands geistiger Aufbruch, III. Teil</text:p>
          </table:table-cell>
          <table:table-cell office:value-type="string">
            <text:p>VI, VIII, XIV</text:p>
          </table:table-cell>
          <table:table-cell office:value-type="string">
            <text:p>Russland / Petersburger Zarenreich / Litera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2">
            <text:p>12</text:p>
          </table:table-cell>
          <table:table-cell office:value-type="float" office:value="1079">
            <text:p>1079</text:p>
          </table:table-cell>
          <table:table-cell table:number-columns-repeated="1017"/>
        </table:table-row>
        <table:table-row table:style-name="ro15">
          <table:table-cell office:value-type="string">
            <text:p>Donat, Richard von</text:p>
          </table:table-cell>
          <table:table-cell office:value-type="string">
            <text:p>Das "neue Rußland" des Zaren Peter</text:p>
          </table:table-cell>
          <table:table-cell office:value-type="string">
            <text:p>V, VIII</text:p>
          </table:table-cell>
          <table:table-cell office:value-type="string">
            <text:p>Russland / Das Petersburger Zarenreich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4">
          <table:table-cell office:value-type="string">
            <text:p>Donat, Richard von</text:p>
          </table:table-cell>
          <table:table-cell office:value-type="string">
            <text:p>Die Fürsten von Susdal und Wladimir</text:p>
          </table:table-cell>
          <table:table-cell office:value-type="string">
            <text:p>VIII</text:p>
          </table:table-cell>
          <table:table-cell office:value-type="string">
            <text:p>Russland bis zum Ende der Moskauer Periode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7">
            <text:p>07</text:p>
          </table:table-cell>
          <table:table-cell office:value-type="float" office:value="639">
            <text:p>639</text:p>
          </table:table-cell>
          <table:table-cell table:number-columns-repeated="1017"/>
        </table:table-row>
        <table:table-row table:style-name="ro14">
          <table:table-cell office:value-type="string">
            <text:p>Donat, Richard von</text:p>
          </table:table-cell>
          <table:table-cell office:value-type="string">
            <text:p>Der "Seelenbesitz" im Zarenreich</text:p>
          </table:table-cell>
          <table:table-cell office:value-type="string">
            <text:p>V, VI, VIII, XII, XIII</text:p>
          </table:table-cell>
          <table:table-cell office:value-type="string">
            <text:p>Russland / Das Petersburger Zarenreich / 19. Jahrhundert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9">
            <text:p>09</text:p>
          </table:table-cell>
          <table:table-cell office:value-type="float" office:value="787">
            <text:p>787</text:p>
          </table:table-cell>
          <table:table-cell table:number-columns-repeated="1017"/>
        </table:table-row>
        <table:table-row table:style-name="ro15">
          <table:table-cell office:value-type="string">
            <text:p>Dorn, Herwart</text:p>
          </table:table-cell>
          <table:table-cell office:value-type="string">
            <text:p>Die Zerschlagung der Standard Oil</text:p>
          </table:table-cell>
          <table:table-cell office:value-type="string">
            <text:p>IX, XIII</text:p>
          </table:table-cell>
          <table:table-cell office:value-type="string">
            <text:p>Amerika / Vereinigte Staaten von Amerika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1">
            <text:p>01</text:p>
          </table:table-cell>
          <table:table-cell office:value-type="float" office:value="56">
            <text:p>56</text:p>
          </table:table-cell>
          <table:table-cell table:number-columns-repeated="1017"/>
        </table:table-row>
        <table:table-row table:style-name="ro14">
          <table:table-cell office:value-type="string">
            <text:p>Dorner, Wolf G.</text:p>
          </table:table-cell>
          <table:table-cell office:value-type="string">
            <text:p>Der "Retter der Mütter" besiegt das Kindbettfieber. Die bahnbrechende Entdeckung des Ignaz Philipp Semmelweis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9">
            <text:p>09</text:p>
          </table:table-cell>
          <table:table-cell office:value-type="float" office:value="762">
            <text:p>762</text:p>
          </table:table-cell>
          <table:table-cell table:number-columns-repeated="1017"/>
        </table:table-row>
        <table:table-row table:style-name="ro15">
          <table:table-cell office:value-type="string">
            <text:p>Dörr, Alfred Paul</text:p>
          </table:table-cell>
          <table:table-cell office:value-type="string">
            <text:p>Nemrud Dag - Berg der Götter</text:p>
          </table:table-cell>
          <table:table-cell office:value-type="string">
            <text:p>III</text:p>
          </table:table-cell>
          <table:table-cell office:value-type="string">
            <text:p>Religion und Kulte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2">
            <text:p>02</text:p>
          </table:table-cell>
          <table:table-cell office:value-type="float" office:value="67">
            <text:p>67</text:p>
          </table:table-cell>
          <table:table-cell table:number-columns-repeated="1017"/>
        </table:table-row>
        <table:table-row table:style-name="ro15">
          <table:table-cell office:value-type="string">
            <text:p>Drescher, Herbert</text:p>
          </table:table-cell>
          <table:table-cell office:value-type="string">
            <text:p>Warschau im September 1939, Teil 1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3">
            <text:p>03</text:p>
          </table:table-cell>
          <table:table-cell office:value-type="float" office:value="207">
            <text:p>207</text:p>
          </table:table-cell>
          <table:table-cell table:number-columns-repeated="1017"/>
        </table:table-row>
        <table:table-row table:style-name="ro15">
          <table:table-cell office:value-type="string">
            <text:p>Drescher, Herbert</text:p>
          </table:table-cell>
          <table:table-cell office:value-type="string">
            <text:p>Warschau im September 1939, Teil 2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4">
            <text:p>04</text:p>
          </table:table-cell>
          <table:table-cell office:value-type="float" office:value="295">
            <text:p>295</text:p>
          </table:table-cell>
          <table:table-cell table:number-columns-repeated="1017"/>
        </table:table-row>
        <table:table-row table:style-name="ro13">
          <table:table-cell office:value-type="string">
            <text:p>Duden, Wilhelm</text:p>
          </table:table-cell>
          <table:table-cell office:value-type="string">
            <text:p>Prinzgemahl Albert</text:p>
          </table:table-cell>
          <table:table-cell office:value-type="string">
            <text:p>VI</text:p>
          </table:table-cell>
          <table:table-cell office:value-type="string">
            <text:p>Großbritannie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2">
            <text:p>12</text:p>
          </table:table-cell>
          <table:table-cell office:value-type="float" office:value="1111">
            <text:p>1111</text:p>
          </table:table-cell>
          <table:table-cell table:number-columns-repeated="1017"/>
        </table:table-row>
        <table:table-row table:style-name="ro13">
          <table:table-cell office:value-type="string">
            <text:p>Duden, Wilhelm</text:p>
          </table:table-cell>
          <table:table-cell office:value-type="string">
            <text:p>Italiens Abfall 1943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4">
          <table:table-cell office:value-type="string">
            <text:p>Duden, Wilhelm</text:p>
          </table:table-cell>
          <table:table-cell office:value-type="string">
            <text:p>Deutsche Militärberater bei Tschiang Kai-schek</text:p>
          </table:table-cell>
          <table:table-cell office:value-type="string">
            <text:p>VII, X</text:p>
          </table:table-cell>
          <table:table-cell office:value-type="string">
            <text:p>Die Weimarer Republik / Das Dritte Reich bis 1939 / China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9">
            <text:p>09</text:p>
          </table:table-cell>
          <table:table-cell office:value-type="float" office:value="775">
            <text:p>775</text:p>
          </table:table-cell>
          <table:table-cell table:number-columns-repeated="1017"/>
        </table:table-row>
        <table:table-row table:style-name="ro14">
          <table:table-cell office:value-type="string">
            <text:p>Duden, Wilhelm</text:p>
          </table:table-cell>
          <table:table-cell office:value-type="string">
            <text:p>Kaiserin Eugenie</text:p>
          </table:table-cell>
          <table:table-cell office:value-type="string">
            <text:p>VI</text:p>
          </table:table-cell>
          <table:table-cell office:value-type="string">
            <text:p>Frankreich / Zweites Kaiserreich und Dritte Republik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5">
            <text:p>05</text:p>
          </table:table-cell>
          <table:table-cell office:value-type="float" office:value="415">
            <text:p>415</text:p>
          </table:table-cell>
          <table:table-cell table:number-columns-repeated="1017"/>
        </table:table-row>
        <table:table-row table:style-name="ro14">
          <table:table-cell office:value-type="string">
            <text:p>Duden, Wilhelm</text:p>
          </table:table-cell>
          <table:table-cell office:value-type="string">
            <text:p>1818: Der Aachener Kongress</text:p>
          </table:table-cell>
          <table:table-cell office:value-type="string">
            <text:p>VI</text:p>
          </table:table-cell>
          <table:table-cell office:value-type="string">
            <text:p>Deutschland / Befreiungskriege und Vormärz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2">
            <text:p>12</text:p>
          </table:table-cell>
          <table:table-cell office:value-type="float" office:value="1045">
            <text:p>1045</text:p>
          </table:table-cell>
          <table:table-cell table:number-columns-repeated="1017"/>
        </table:table-row>
        <table:table-row table:style-name="ro15">
          <table:table-cell office:value-type="string">
            <text:p>Duden, Wilhelm</text:p>
          </table:table-cell>
          <table:table-cell office:value-type="string">
            <text:p>Maria Walewska. Napoleon I. zwischen Politik und Liebe</text:p>
          </table:table-cell>
          <table:table-cell office:value-type="string">
            <text:p>VI</text:p>
          </table:table-cell>
          <table:table-cell office:value-type="string">
            <text:p>Frankreich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2">
            <text:p>02</text:p>
          </table:table-cell>
          <table:table-cell office:value-type="float" office:value="123">
            <text:p>123</text:p>
          </table:table-cell>
          <table:table-cell table:number-columns-repeated="1017"/>
        </table:table-row>
        <table:table-row table:style-name="ro13">
          <table:table-cell office:value-type="string">
            <text:p>Duden, Wilhelm</text:p>
          </table:table-cell>
          <table:table-cell office:value-type="string">
            <text:p>Staatsraison und "stilles Glück". Die englische Königskrise 1939</text:p>
          </table:table-cell>
          <table:table-cell office:value-type="string">
            <text:p>VII</text:p>
          </table:table-cell>
          <table:table-cell office:value-type="string">
            <text:p>Großbritanni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8">
            <text:p>08</text:p>
          </table:table-cell>
          <table:table-cell office:value-type="float" office:value="669">
            <text:p>669</text:p>
          </table:table-cell>
          <table:table-cell table:number-columns-repeated="1017"/>
        </table:table-row>
        <table:table-row table:style-name="ro15">
          <table:table-cell office:value-type="string">
            <text:p>Düring, Henry William von</text:p>
          </table:table-cell>
          <table:table-cell office:value-type="string">
            <text:p>Krupp-Kanonen für das kaiserliche China, I. Teil</text:p>
          </table:table-cell>
          <table:table-cell table:style-name="ce36" office:value-type="string">
            <text:p>X</text:p>
          </table:table-cell>
          <table:table-cell office:value-type="string">
            <text:p>China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4">
            <text:p>04</text:p>
          </table:table-cell>
          <table:table-cell office:value-type="float" office:value="345">
            <text:p>345</text:p>
          </table:table-cell>
          <table:table-cell table:number-columns-repeated="1017"/>
        </table:table-row>
        <table:table-row table:style-name="ro15">
          <table:table-cell office:value-type="string">
            <text:p>Düring, Henry William von</text:p>
          </table:table-cell>
          <table:table-cell office:value-type="string">
            <text:p>Krupp-Kanonen für das kaiserliche China, II. Teil</text:p>
          </table:table-cell>
          <table:table-cell table:style-name="ce36" office:value-type="string">
            <text:p>X</text:p>
          </table:table-cell>
          <table:table-cell office:value-type="string">
            <text:p>China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5">
            <text:p>05</text:p>
          </table:table-cell>
          <table:table-cell office:value-type="float" office:value="409">
            <text:p>409</text:p>
          </table:table-cell>
          <table:table-cell table:number-columns-repeated="1017"/>
        </table:table-row>
        <table:table-row table:style-name="ro15">
          <table:table-cell office:value-type="string">
            <text:p>Düring, Henry William von</text:p>
          </table:table-cell>
          <table:table-cell office:value-type="string">
            <text:p>Krupp-Kanonen für das kaiserliche China, III. Teil</text:p>
          </table:table-cell>
          <table:table-cell table:style-name="ce36" office:value-type="string">
            <text:p>X</text:p>
          </table:table-cell>
          <table:table-cell office:value-type="string">
            <text:p>China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6">
            <text:p>06</text:p>
          </table:table-cell>
          <table:table-cell office:value-type="float" office:value="507">
            <text:p>507</text:p>
          </table:table-cell>
          <table:table-cell table:number-columns-repeated="1017"/>
        </table:table-row>
        <table:table-row table:style-name="ro14">
          <table:table-cell office:value-type="string">
            <text:p>Dürr-Jancke, Therese</text:p>
          </table:table-cell>
          <table:table-cell office:value-type="string">
            <text:p>Theophanu - die byzantinische Heirat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4">
          <table:table-cell office:value-type="string">
            <text:p>Dürr-Jancke, Therese</text:p>
          </table:table-cell>
          <table:table-cell office:value-type="string">
            <text:p>Beatrix - die 2. Frau Barbarossas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">
            <text:p>01</text:p>
          </table:table-cell>
          <table:table-cell office:value-type="float" office:value="79">
            <text:p>79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E</text:p>
          </table:table-cell>
          <table:table-cell table:number-columns-repeated="1023"/>
        </table:table-row>
        <table:table-row table:style-name="ro15">
          <table:table-cell office:value-type="string">
            <text:p>Eberle-Dobiasch, Edith</text:p>
          </table:table-cell>
          <table:table-cell office:value-type="string">
            <text:p>"Nürnberger Tand durch alle Land"</text:p>
          </table:table-cell>
          <table:table-cell table:style-name="ce36" office:value-type="string">
            <text:p>XIII</text:p>
          </table:table-cell>
          <table:table-cell office:value-type="string">
            <text:p>Mittelalte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2">
            <text:p>12</text:p>
          </table:table-cell>
          <table:table-cell office:value-type="float" office:value="1047">
            <text:p>1047</text:p>
          </table:table-cell>
          <table:table-cell table:number-columns-repeated="1017"/>
        </table:table-row>
        <table:table-row table:style-name="ro15">
          <table:table-cell office:value-type="string">
            <text:p>Ehrismann, Otfrid</text:p>
          </table:table-cell>
          <table:table-cell office:value-type="string">
            <text:p>Nibelungenlied und Nationalgedanke, Teil 1</text:p>
          </table:table-cell>
          <table:table-cell office:value-type="string">
            <text:p>XII, XIV</text:p>
          </table:table-cell>
          <table:table-cell office:value-type="string">
            <text:p>Literatu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1">
            <text:p>11</text:p>
          </table:table-cell>
          <table:table-cell office:value-type="float" office:value="942">
            <text:p>942</text:p>
          </table:table-cell>
          <table:table-cell table:number-columns-repeated="1017"/>
        </table:table-row>
        <table:table-row table:style-name="ro15">
          <table:table-cell office:value-type="string">
            <text:p>Ehrismann, Otfrid</text:p>
          </table:table-cell>
          <table:table-cell office:value-type="string">
            <text:p>Nibelungenlied und Nationalgedanke, Teil 2</text:p>
          </table:table-cell>
          <table:table-cell office:value-type="string">
            <text:p>XII, XIV</text:p>
          </table:table-cell>
          <table:table-cell office:value-type="string">
            <text:p>Literatu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2">
            <text:p>12</text:p>
          </table:table-cell>
          <table:table-cell office:value-type="float" office:value="1033">
            <text:p>1033</text:p>
          </table:table-cell>
          <table:table-cell table:number-columns-repeated="1017"/>
        </table:table-row>
        <table:table-row table:style-name="ro15">
          <table:table-cell office:value-type="string">
            <text:p>Ehrismann, Otfrid</text:p>
          </table:table-cell>
          <table:table-cell office:value-type="string">
            <text:p>Nibelungenlied und Nationalgedanke, Teil 3</text:p>
          </table:table-cell>
          <table:table-cell office:value-type="string">
            <text:p>XII, XIV</text:p>
          </table:table-cell>
          <table:table-cell office:value-type="string">
            <text:p>Literatu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">
            <text:p>01</text:p>
          </table:table-cell>
          <table:table-cell office:value-type="float" office:value="21">
            <text:p>21</text:p>
          </table:table-cell>
          <table:table-cell table:number-columns-repeated="1017"/>
        </table:table-row>
        <table:table-row table:style-name="ro15">
          <table:table-cell office:value-type="string">
            <text:p>Ehrismann, Otfrid</text:p>
          </table:table-cell>
          <table:table-cell office:value-type="string">
            <text:p>Nibelungenlied und Nationalgedanke, Teil 4</text:p>
          </table:table-cell>
          <table:table-cell office:value-type="string">
            <text:p>XII, XIV</text:p>
          </table:table-cell>
          <table:table-cell office:value-type="string">
            <text:p>Literatu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2">
            <text:p>02</text:p>
          </table:table-cell>
          <table:table-cell office:value-type="float" office:value="115">
            <text:p>115</text:p>
          </table:table-cell>
          <table:table-cell table:number-columns-repeated="1017"/>
        </table:table-row>
        <table:table-row table:style-name="ro15">
          <table:table-cell office:value-type="string">
            <text:p>Ehrismann, Otfrid</text:p>
          </table:table-cell>
          <table:table-cell office:value-type="string">
            <text:p>Der Schalk am Hof: Eulenspiegel und seine Verwandten</text:p>
          </table:table-cell>
          <table:table-cell office:value-type="string">
            <text:p>IV, XIV</text:p>
          </table:table-cell>
          <table:table-cell office:value-type="string">
            <text:p>Spätmittelalter / Literatu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4">
            <text:p>04</text:p>
          </table:table-cell>
          <table:table-cell office:value-type="float" office:value="335">
            <text:p>335</text:p>
          </table:table-cell>
          <table:table-cell table:number-columns-repeated="1017"/>
        </table:table-row>
        <table:table-row table:style-name="ro14">
          <table:table-cell office:value-type="string">
            <text:p>Eichler, Wolfgang</text:p>
          </table:table-cell>
          <table:table-cell office:value-type="string">
            <text:p>DAMALS-Interview - Hessische Zeitgeschichte im Gespräch. Zeitzeuge: Der Wolfgang Eichler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">
            <text:p>01</text:p>
          </table:table-cell>
          <table:table-cell office:value-type="float" office:value="109">
            <text:p>109</text:p>
          </table:table-cell>
          <table:table-cell table:number-columns-repeated="1017"/>
        </table:table-row>
        <table:table-row table:style-name="ro15">
          <table:table-cell office:value-type="string">
            <text:p>Einbeck, Eberhard</text:p>
          </table:table-cell>
          <table:table-cell office:value-type="string">
            <text:p>Der Fall Sponeck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4">
            <text:p>04</text:p>
          </table:table-cell>
          <table:table-cell office:value-type="float" office:value="337">
            <text:p>337</text:p>
          </table:table-cell>
          <table:table-cell table:number-columns-repeated="1017"/>
        </table:table-row>
        <table:table-row table:style-name="ro13">
          <table:table-cell office:value-type="string">
            <text:p>Einhard</text:p>
          </table:table-cell>
          <table:table-cell office:value-type="string">
            <text:p>Der Tod Karls des Großen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2">
            <text:p>12</text:p>
          </table:table-cell>
          <table:table-cell office:value-type="float" office:value="1139">
            <text:p>1139</text:p>
          </table:table-cell>
          <table:table-cell table:number-columns-repeated="1017"/>
        </table:table-row>
        <table:table-row table:style-name="ro14">
          <table:table-cell office:value-type="string">
            <text:p>Eis, Egon</text:p>
          </table:table-cell>
          <table:table-cell office:value-type="string">
            <text:p>Die Besiegten suchen die Schuldigen. Tsushima 1905: Das juristische Nachspiel einer Schlacht.</text:p>
          </table:table-cell>
          <table:table-cell office:value-type="string">
            <text:p>VI, VIII, X, XVII</text:p>
          </table:table-cell>
          <table:table-cell office:value-type="string">
            <text:p>Russland / Das Petersburger Zarenreich / Japa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9">
            <text:p>09</text:p>
          </table:table-cell>
          <table:table-cell office:value-type="float" office:value="773">
            <text:p>773</text:p>
          </table:table-cell>
          <table:table-cell table:number-columns-repeated="1017"/>
        </table:table-row>
        <table:table-row table:style-name="ro14">
          <table:table-cell office:value-type="string">
            <text:p>Eis, Egon</text:p>
          </table:table-cell>
          <table:table-cell office:value-type="string">
            <text:p>Terrorist und zaristischer Geheimagent. Das blutige Doppelspiel von Ewgenij Asef</text:p>
          </table:table-cell>
          <table:table-cell office:value-type="string">
            <text:p>VIII</text:p>
          </table:table-cell>
          <table:table-cell office:value-type="string">
            <text:p>Das Petersburger Zaren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7">
            <text:p>07</text:p>
          </table:table-cell>
          <table:table-cell office:value-type="float" office:value="623">
            <text:p>623</text:p>
          </table:table-cell>
          <table:table-cell table:number-columns-repeated="1017"/>
        </table:table-row>
        <table:table-row table:style-name="ro13">
          <table:table-cell office:value-type="string">
            <text:p>Eisenmann, Peter</text:p>
          </table:table-cell>
          <table:table-cell office:value-type="string">
            <text:p>1947: Die Entstehung der Bizone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8">
            <text:p>08</text:p>
          </table:table-cell>
          <table:table-cell office:value-type="float" office:value="741">
            <text:p>741</text:p>
          </table:table-cell>
          <table:table-cell table:number-columns-repeated="1017"/>
        </table:table-row>
        <table:table-row table:style-name="ro13">
          <table:table-cell office:value-type="string">
            <text:p>Eisenmann, Peter</text:p>
          </table:table-cell>
          <table:table-cell office:value-type="string">
            <text:p>1947: Die Ministerpräsidentenkonferenz von München</text:p>
          </table:table-cell>
          <table:table-cell office:value-type="string">
            <text:p>VII</text:p>
          </table:table-cell>
          <table:table-cell office:value-type="string">
            <text:p>Deutschland 1945-1950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2">
            <text:p>12</text:p>
          </table:table-cell>
          <table:table-cell office:value-type="float" office:value="1123">
            <text:p>1123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Charles Joseph Fürst von Ligne</text:p>
          </table:table-cell>
          <table:table-cell office:value-type="string">
            <text:p>VI, XIV</text:p>
          </table:table-cell>
          <table:table-cell office:value-type="string">
            <text:p>Österreich / Von Napoleon bis 1848 / Litera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5">
            <text:p>05</text:p>
          </table:table-cell>
          <table:table-cell office:value-type="float" office:value="397">
            <text:p>397</text:p>
          </table:table-cell>
          <table:table-cell table:number-columns-repeated="1017"/>
        </table:table-row>
        <table:table-row table:style-name="ro15">
          <table:table-cell office:value-type="string">
            <text:p>Elbin, Günther</text:p>
          </table:table-cell>
          <table:table-cell office:value-type="string">
            <text:p>Das schöne Kätchen von Emmerich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6">
            <text:p>06</text:p>
          </table:table-cell>
          <table:table-cell office:value-type="float" office:value="549">
            <text:p>549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Mit Feder und Degen - Karl von Nostitz</text:p>
          </table:table-cell>
          <table:table-cell office:value-type="string">
            <text:p>VI, VIII, XIV</text:p>
          </table:table-cell>
          <table:table-cell office:value-type="string">
            <text:p>Deutschland / Preußen / Literatur / Russland / Das Petersburger Zarenreich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Die Reise des Erbprinzen von Kleve durch Bayern</text:p>
          </table:table-cell>
          <table:table-cell office:value-type="string">
            <text:p>V, XIV</text:p>
          </table:table-cell>
          <table:table-cell office:value-type="string">
            <text:p>Deutsche Staaten / Bayern / Wittelsbacher / Literatu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3">
            <text:p>03</text:p>
          </table:table-cell>
          <table:table-cell office:value-type="float" office:value="253">
            <text:p>253</text:p>
          </table:table-cell>
          <table:table-cell table:number-columns-repeated="1017"/>
        </table:table-row>
        <table:table-row table:style-name="ro15">
          <table:table-cell office:value-type="string">
            <text:p>Elbin, Günther</text:p>
          </table:table-cell>
          <table:table-cell office:value-type="string">
            <text:p>Kavallerie gegen Panzer (ein polnischer Widerstandskämpfer)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5">
            <text:p>05</text:p>
          </table:table-cell>
          <table:table-cell office:value-type="float" office:value="389">
            <text:p>389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Inkognito im Kosakenland (Therese von Bayern, 1882)</text:p>
          </table:table-cell>
          <table:table-cell office:value-type="string">
            <text:p>VI, VIII, XIV</text:p>
          </table:table-cell>
          <table:table-cell office:value-type="string">
            <text:p>Russland / Das Petersburger Zarenreich / Reisebericht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2">
            <text:p>02</text:p>
          </table:table-cell>
          <table:table-cell office:value-type="float" office:value="155">
            <text:p>155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Die Wittelsbacher am Niederrhein</text:p>
          </table:table-cell>
          <table:table-cell office:value-type="string">
            <text:p>V, XIV</text:p>
          </table:table-cell>
          <table:table-cell office:value-type="string">
            <text:p>Deutsche Staaten / Bayern / Wittelsbacher / Bildende Künste / Architektu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8">
            <text:p>08</text:p>
          </table:table-cell>
          <table:table-cell office:value-type="float" office:value="669">
            <text:p>669</text:p>
          </table:table-cell>
          <table:table-cell table:number-columns-repeated="1017"/>
        </table:table-row>
        <table:table-row table:style-name="ro15">
          <table:table-cell office:value-type="string">
            <text:p>Elbin, Günther</text:p>
          </table:table-cell>
          <table:table-cell office:value-type="string">
            <text:p>"Sie ist viel gefeiert worden!" Madame de Staël in München</text:p>
          </table:table-cell>
          <table:table-cell office:value-type="string">
            <text:p>VI, XIV</text:p>
          </table:table-cell>
          <table:table-cell office:value-type="string">
            <text:p>Deutschland / Bayer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2">
            <text:p>02</text:p>
          </table:table-cell>
          <table:table-cell office:value-type="float" office:value="147">
            <text:p>147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Alexander Batowski und die Verfassung von 1791. Lebenslauf eines polnischen Patrioten</text:p>
          </table:table-cell>
          <table:table-cell office:value-type="string">
            <text:p>VI, VIII</text:p>
          </table:table-cell>
          <table:table-cell office:value-type="string">
            <text:p>Pol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3">
            <text:p>03</text:p>
          </table:table-cell>
          <table:table-cell office:value-type="float" office:value="211">
            <text:p>211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Zehn Kopeken Tagessold. Aus dem Tagebuch eines bayerischen Kriegsgefangenen in Rußland 1812/14</text:p>
          </table:table-cell>
          <table:table-cell office:value-type="string">
            <text:p>VI, VIII</text:p>
          </table:table-cell>
          <table:table-cell office:value-type="string">
            <text:p>Deutschland / Bayern / Das Petersburger Zarenreich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Was geschah wirklich in Bazeilles? Ein düsteres Kapitel aus dem Deutsch-Französischen Krieg 1970/71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3">
            <text:p>03</text:p>
          </table:table-cell>
          <table:table-cell office:value-type="float" office:value="245">
            <text:p>245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1812: Die Konvention von Tauroggen</text:p>
          </table:table-cell>
          <table:table-cell office:value-type="string">
            <text:p>VI</text:p>
          </table:table-cell>
          <table:table-cell office:value-type="string">
            <text:p>Deutschland / Befreiungskriege und Vormärz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Das "verborgene Kleinod im Emsland". Schloß Clemenswerth - eine Barockkulisse kurfürstlicher Jagdleidenschaft</text:p>
          </table:table-cell>
          <table:table-cell office:value-type="string">
            <text:p>V, XIV</text:p>
          </table:table-cell>
          <table:table-cell office:value-type="string">
            <text:p>Deutsche Staaten / Bildende Künste / Architektu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3">
            <text:p>03</text:p>
          </table:table-cell>
          <table:table-cell office:value-type="float" office:value="259">
            <text:p>259</text:p>
          </table:table-cell>
          <table:table-cell table:number-columns-repeated="1017"/>
        </table:table-row>
        <table:table-row table:style-name="ro15">
          <table:table-cell office:value-type="string">
            <text:p>Elbin, Günther</text:p>
          </table:table-cell>
          <table:table-cell office:value-type="string">
            <text:p>Der Hexen-Weyer. Ein Streit wider den Verfolgungswahn</text:p>
          </table:table-cell>
          <table:table-cell office:value-type="string">
            <text:p>V</text:p>
          </table:table-cell>
          <table:table-cell office:value-type="string">
            <text:p>Hexenverfolgung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9">
            <text:p>09</text:p>
          </table:table-cell>
          <table:table-cell office:value-type="float" office:value="794">
            <text:p>794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"Aus der Tiefe des Raums …" Ein Blick ins Arsenal der militärischen Fernaufklärung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4">
          <table:table-cell office:value-type="string">
            <text:p>Elbin, Günther</text:p>
          </table:table-cell>
          <table:table-cell office:value-type="string">
            <text:p>Ein Gestüt auf der Flucht. 1812: Die Trakehner Pferde entkommen dem Zugriff der Grande Arm<text:span text:style-name="T4">ée</text:span></text:p>
          </table:table-cell>
          <table:table-cell office:value-type="string">
            <text:p>VI</text:p>
          </table:table-cell>
          <table:table-cell office:value-type="string">
            <text:p>Deutschland / Preußen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2">
            <text:p>12</text:p>
          </table:table-cell>
          <table:table-cell office:value-type="float" office:value="1089">
            <text:p>1089</text:p>
          </table:table-cell>
          <table:table-cell table:number-columns-repeated="1017"/>
        </table:table-row>
        <table:table-row table:style-name="ro15">
          <table:table-cell office:value-type="string">
            <text:p>Elbin, Günther</text:p>
          </table:table-cell>
          <table:table-cell office:value-type="string">
            <text:p>"… unsere ganze poetische Lebensart". Die Briefe der Ernestine Voß</text:p>
          </table:table-cell>
          <table:table-cell office:value-type="string">
            <text:p>V, XIV</text:p>
          </table:table-cell>
          <table:table-cell office:value-type="string">
            <text:p>Deutsche Staaten / Litera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5">
            <text:p>05</text:p>
          </table:table-cell>
          <table:table-cell office:value-type="float" office:value="378">
            <text:p>378</text:p>
          </table:table-cell>
          <table:table-cell table:number-columns-repeated="1017"/>
        </table:table-row>
        <table:table-row table:style-name="ro14">
          <table:table-cell table:style-name="ce31" office:value-type="string">
            <text:p>Elbin, Günther / Nositschka, Gudrun</text:p>
          </table:table-cell>
          <table:table-cell office:value-type="string">
            <text:p>Auf der anderen Seite des Mondes. So lebten Landarbeiter auf ostpreußischen Gütern</text:p>
          </table:table-cell>
          <table:table-cell office:value-type="string">
            <text:p>VI, XIII</text:p>
          </table:table-cell>
          <table:table-cell office:value-type="string">
            <text:p>Deutschland / Soziale Frage / 19. Jahrhundert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8">
            <text:p>08</text:p>
          </table:table-cell>
          <table:table-cell office:value-type="float" office:value="704">
            <text:p>704</text:p>
          </table:table-cell>
          <table:table-cell table:number-columns-repeated="1017"/>
        </table:table-row>
        <table:table-row table:style-name="ro15">
          <table:table-cell office:value-type="string">
            <text:p>Ellmers, Detlev</text:p>
          </table:table-cell>
          <table:table-cell office:value-type="string">
            <text:p>Schiffahrtsmuseum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6">
            <text:p>06</text:p>
          </table:table-cell>
          <table:table-cell office:value-type="float" office:value="563">
            <text:p>563</text:p>
          </table:table-cell>
          <table:table-cell table:number-columns-repeated="1017"/>
        </table:table-row>
        <table:table-row table:style-name="ro15">
          <table:table-cell office:value-type="string">
            <text:p>Emde, Carl</text:p>
          </table:table-cell>
          <table:table-cell office:value-type="string">
            <text:p>"Das macht nach Adam Riese …"</text:p>
          </table:table-cell>
          <table:table-cell office:value-type="string">
            <text:p>XV</text:p>
          </table:table-cell>
          <table:table-cell office:value-type="string">
            <text:p>Mathematik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9">
            <text:p>09</text:p>
          </table:table-cell>
          <table:table-cell office:value-type="float" office:value="841">
            <text:p>841</text:p>
          </table:table-cell>
          <table:table-cell table:number-columns-repeated="1017"/>
        </table:table-row>
        <table:table-row table:style-name="ro13">
          <table:table-cell office:value-type="string">
            <text:p>Erdmann, Karl Dietrich</text:p>
          </table:table-cell>
          <table:table-cell office:value-type="string">
            <text:p>Stresemann und Adenauer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1">
            <text:p>11</text:p>
          </table:table-cell>
          <table:table-cell office:value-type="float" office:value="923">
            <text:p>923</text:p>
          </table:table-cell>
          <table:table-cell table:number-columns-repeated="1017"/>
        </table:table-row>
        <table:table-row table:style-name="ro14">
          <table:table-cell office:value-type="string">
            <text:p>Erfurth, Axel</text:p>
          </table:table-cell>
          <table:table-cell office:value-type="string">
            <text:p>Häuser für den Regengott</text:p>
          </table:table-cell>
          <table:table-cell office:value-type="string">
            <text:p>IX, XIV, XVI</text:p>
          </table:table-cell>
          <table:table-cell office:value-type="string">
            <text:p>Mittel- und Südamerika / Bildende Künste / Architek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1">
            <text:p>11</text:p>
          </table:table-cell>
          <table:table-cell office:value-type="float" office:value="1045">
            <text:p>1045</text:p>
          </table:table-cell>
          <table:table-cell table:number-columns-repeated="1017"/>
        </table:table-row>
        <table:table-row table:style-name="ro15">
          <table:table-cell office:value-type="string">
            <text:p>Erfurth, Axel</text:p>
          </table:table-cell>
          <table:table-cell office:value-type="string">
            <text:p>Das Ende der Azteken</text:p>
          </table:table-cell>
          <table:table-cell office:value-type="string">
            <text:p>IX, XVI</text:p>
          </table:table-cell>
          <table:table-cell office:value-type="string">
            <text:p>Mittel- und Südamerika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Ettighoffer, Paul C.</text:p>
          </table:table-cell>
          <table:table-cell office:value-type="string">
            <text:p>Marschall Ney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5">
            <text:p>05</text:p>
          </table:table-cell>
          <table:table-cell office:value-type="float" office:value="409">
            <text:p>409</text:p>
          </table:table-cell>
          <table:table-cell table:number-columns-repeated="1017"/>
        </table:table-row>
        <table:table-row table:style-name="ro15">
          <table:table-cell office:value-type="string">
            <text:p>Ettighoffer, Paul C.</text:p>
          </table:table-cell>
          <table:table-cell office:value-type="string">
            <text:p>Die Kanonade von Valmy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4">
          <table:table-cell office:value-type="string">
            <text:p>Evertz, Alexander</text:p>
          </table:table-cell>
          <table:table-cell office:value-type="string">
            <text:p>Ernst Glück - der "lettische Luther"</text:p>
          </table:table-cell>
          <table:table-cell office:value-type="string">
            <text:p>V, VIII</text:p>
          </table:table-cell>
          <table:table-cell office:value-type="string">
            <text:p>Russland / Das Petersburger Zarenreich / Baltikum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3">
            <text:p>03</text:p>
          </table:table-cell>
          <table:table-cell office:value-type="float" office:value="235">
            <text:p>235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F</text:p>
          </table:table-cell>
          <table:table-cell table:number-columns-repeated="1023"/>
        </table:table-row>
        <table:table-row table:style-name="ro15">
          <table:table-cell office:value-type="string">
            <text:p>Faber, Gustav</text:p>
          </table:table-cell>
          <table:table-cell office:value-type="string">
            <text:p>Eine Oper macht Weltgeschichte</text:p>
          </table:table-cell>
          <table:table-cell office:value-type="string">
            <text:p>VI, XIV</text:p>
          </table:table-cell>
          <table:table-cell office:value-type="string">
            <text:p>Belgien / Musik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6">
            <text:p>06</text:p>
          </table:table-cell>
          <table:table-cell office:value-type="float" office:value="500">
            <text:p>500</text:p>
          </table:table-cell>
          <table:table-cell table:number-columns-repeated="1017"/>
        </table:table-row>
        <table:table-row table:style-name="ro15">
          <table:table-cell office:value-type="string">
            <text:p>Faber, Gustav</text:p>
          </table:table-cell>
          <table:table-cell office:value-type="string">
            <text:p>Die Erstentdeckung Amerikas</text:p>
          </table:table-cell>
          <table:table-cell table:style-name="ce35" office:value-type="string">
            <text:p>XV, XVI</text:p>
          </table:table-cell>
          <table:table-cell office:value-type="string">
            <text:p>Geographie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2">
            <text:p>12</text:p>
          </table:table-cell>
          <table:table-cell office:value-type="float" office:value="1110">
            <text:p>1110</text:p>
          </table:table-cell>
          <table:table-cell table:number-columns-repeated="1017"/>
        </table:table-row>
        <table:table-row table:style-name="ro15">
          <table:table-cell office:value-type="string">
            <text:p>Faber, Gustav</text:p>
          </table:table-cell>
          <table:table-cell office:value-type="string">
            <text:p>Inês de Castro</text:p>
          </table:table-cell>
          <table:table-cell office:value-type="string">
            <text:p>IV</text:p>
          </table:table-cell>
          <table:table-cell office:value-type="string">
            <text:p>Spanien und Portugal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1">
            <text:p>11</text:p>
          </table:table-cell>
          <table:table-cell office:value-type="float" office:value="1010">
            <text:p>1010</text:p>
          </table:table-cell>
          <table:table-cell table:number-columns-repeated="1017"/>
        </table:table-row>
        <table:table-row table:style-name="ro15">
          <table:table-cell office:value-type="string">
            <text:p>Faber, Gustav</text:p>
          </table:table-cell>
          <table:table-cell office:value-type="string">
            <text:p>Der Türkenlouis</text:p>
          </table:table-cell>
          <table:table-cell office:value-type="string">
            <text:p>V</text:p>
          </table:table-cell>
          <table:table-cell office:value-type="string">
            <text:p>Europa und die Islamische Welt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">
            <text:p>01</text:p>
          </table:table-cell>
          <table:table-cell office:value-type="float" office:value="73">
            <text:p>73</text:p>
          </table:table-cell>
          <table:table-cell table:number-columns-repeated="1017"/>
        </table:table-row>
        <table:table-row table:style-name="ro15">
          <table:table-cell office:value-type="string">
            <text:p>Faber, Gustav</text:p>
          </table:table-cell>
          <table:table-cell office:value-type="string">
            <text:p>845: Die Hammaburg in Flammen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9">
            <text:p>09</text:p>
          </table:table-cell>
          <table:table-cell office:value-type="float" office:value="841">
            <text:p>841</text:p>
          </table:table-cell>
          <table:table-cell table:number-columns-repeated="1017"/>
        </table:table-row>
        <table:table-row table:style-name="ro15">
          <table:table-cell office:value-type="string">
            <text:p>Faber, Gustav</text:p>
          </table:table-cell>
          <table:table-cell office:value-type="string">
            <text:p>Johanna die Wahnsinnige</text:p>
          </table:table-cell>
          <table:table-cell office:value-type="string">
            <text:p>V</text:p>
          </table:table-cell>
          <table:table-cell office:value-type="string">
            <text:p>Spanien / Portugal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7">
            <text:p>07</text:p>
          </table:table-cell>
          <table:table-cell office:value-type="float" office:value="599">
            <text:p>599</text:p>
          </table:table-cell>
          <table:table-cell table:number-columns-repeated="1017"/>
        </table:table-row>
        <table:table-row table:style-name="ro14">
          <table:table-cell office:value-type="string">
            <text:p>Faber, Gustav</text:p>
          </table:table-cell>
          <table:table-cell office:value-type="string">
            <text:p>Zur Kur in den Bädern der Antike. Ganzheitliche Medizin unter dem Patronat des Heilgottes Asklepios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5">
          <table:table-cell office:value-type="string">
            <text:p>Faber, Gustav</text:p>
          </table:table-cell>
          <table:table-cell office:value-type="string">
            <text:p>"Der süße Tod fürs Vaterland". Leonidas und die Termopylen</text:p>
          </table:table-cell>
          <table:table-cell office:value-type="string">
            <text:p>III</text:p>
          </table:table-cell>
          <table:table-cell office:value-type="string">
            <text:p>Griechenland und Kleinasien / Persi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5">
          <table:table-cell office:value-type="string">
            <text:p>Faber, Gustav</text:p>
          </table:table-cell>
          <table:table-cell office:value-type="string">
            <text:p>Der Untergang Jerusalems. 70 n. Chr.: Titus zerstört die "Tochter Zions"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Der verkannte Hitler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5">
            <text:p>05</text:p>
          </table:table-cell>
          <table:table-cell office:value-type="float" office:value="411">
            <text:p>411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Wie Stalin Hitler half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8">
            <text:p>08</text:p>
          </table:table-cell>
          <table:table-cell office:value-type="float" office:value="675">
            <text:p>675</text:p>
          </table:table-cell>
          <table:table-cell table:number-columns-repeated="1017"/>
        </table:table-row>
        <table:table-row table:style-name="ro14">
          <table:table-cell office:value-type="string">
            <text:p>Fabry, Philipp W.</text:p>
          </table:table-cell>
          <table:table-cell office:value-type="string">
            <text:p>Die Stalinnote von 1952 - eine Chance zur Wiedervereinigung Deutschlands?</text:p>
          </table:table-cell>
          <table:table-cell office:value-type="string">
            <text:p>VIII</text:p>
          </table:table-cell>
          <table:table-cell office:value-type="string">
            <text:p>Sowjetunion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Ruhrbesetzung 1923</text:p>
          </table:table-cell>
          <table:table-cell office:value-type="string">
            <text:p>VII</text:p>
          </table:table-cell>
          <table:table-cell office:value-type="string">
            <text:p>Weimarer Republik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0">
            <text:p>10</text:p>
          </table:table-cell>
          <table:table-cell office:value-type="float" office:value="897">
            <text:p>897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November 1940: Molotow in Berlin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8">
            <text:p>08</text:p>
          </table:table-cell>
          <table:table-cell office:value-type="float" office:value="675">
            <text:p>675</text:p>
          </table:table-cell>
          <table:table-cell table:number-columns-repeated="1017"/>
        </table:table-row>
        <table:table-row table:style-name="ro14">
          <table:table-cell office:value-type="string">
            <text:p>Fabry, Philipp W.</text:p>
          </table:table-cell>
          <table:table-cell office:value-type="string">
            <text:p>Franklin D. Roosevelt</text:p>
          </table:table-cell>
          <table:table-cell office:value-type="string">
            <text:p>VII, IX</text:p>
          </table:table-cell>
          <table:table-cell office:value-type="string">
            <text:p>Vereinigte Staaten von Amerika / Vom Kriegseintritt 1917 bis zur Gegenwart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5">
            <text:p>05</text:p>
          </table:table-cell>
          <table:table-cell office:value-type="float" office:value="419">
            <text:p>419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Die Achsenpartner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1">
            <text:p>11</text:p>
          </table:table-cell>
          <table:table-cell office:value-type="float" office:value="999">
            <text:p>999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Regierungsrat Hitler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4">
            <text:p>04</text:p>
          </table:table-cell>
          <table:table-cell office:value-type="float" office:value="301">
            <text:p>301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Kyros der Große, I. Teil</text:p>
          </table:table-cell>
          <table:table-cell office:value-type="string">
            <text:p>III</text:p>
          </table:table-cell>
          <table:table-cell office:value-type="string">
            <text:p>Persi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8">
            <text:p>08</text:p>
          </table:table-cell>
          <table:table-cell office:value-type="float" office:value="679">
            <text:p>679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Kyros der Große, II. Teil</text:p>
          </table:table-cell>
          <table:table-cell office:value-type="string">
            <text:p>III</text:p>
          </table:table-cell>
          <table:table-cell office:value-type="string">
            <text:p>Persi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9">
            <text:p>09</text:p>
          </table:table-cell>
          <table:table-cell office:value-type="float" office:value="803">
            <text:p>803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Amerika als Weltmacht</text:p>
          </table:table-cell>
          <table:table-cell office:value-type="string">
            <text:p>IX, X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2">
            <text:p>02</text:p>
          </table:table-cell>
          <table:table-cell office:value-type="float" office:value="95">
            <text:p>95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Urartu - Assurs großer Gegenspieler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82">
            <text:p>82</text:p>
          </table:table-cell>
          <table:table-cell table:style-name="ce41" office:value-type="float" office:value="3">
            <text:p>03</text:p>
          </table:table-cell>
          <table:table-cell office:value-type="float" office:value="255">
            <text:p>255</text:p>
          </table:table-cell>
          <table:table-cell table:number-columns-repeated="1017"/>
        </table:table-row>
        <table:table-row table:style-name="ro16">
          <table:table-cell office:value-type="string">
            <text:p>Fabry, Philipp W.</text:p>
          </table:table-cell>
          <table:table-cell office:value-type="string">
            <text:p>Eine "unwahrscheinliche Verständigung" wird Wirklichkeit. Die Triple-Allianz 1906/07, Teil 1</text:p>
          </table:table-cell>
          <table:table-cell office:value-type="string">
            <text:p>VI</text:p>
          </table:table-cell>
          <table:table-cell office:value-type="string">
            <text:p>Deutschland / Das Wilhelminische Reich / Frankreich / Zweites Kaiserreich und Dritte Republik / Großbritannien / Russland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5">
            <text:p>05</text:p>
          </table:table-cell>
          <table:table-cell office:value-type="float" office:value="389">
            <text:p>389</text:p>
          </table:table-cell>
          <table:table-cell table:number-columns-repeated="1017"/>
        </table:table-row>
        <table:table-row table:style-name="ro16">
          <table:table-cell office:value-type="string">
            <text:p>Fabry, Philipp W.</text:p>
          </table:table-cell>
          <table:table-cell office:value-type="string">
            <text:p>Eine "unwahrscheinliche Verständigung" wird Wirklichkeit. Die Triple-Allianz 1906/07, Teil 2</text:p>
          </table:table-cell>
          <table:table-cell office:value-type="string">
            <text:p>VI</text:p>
          </table:table-cell>
          <table:table-cell office:value-type="string">
            <text:p>Deutschland / Das Wilhelminische Reich / Frankreich / Zweites Kaiserreich und Dritte Republik / Großbritannien / Russland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6">
            <text:p>06</text:p>
          </table:table-cell>
          <table:table-cell office:value-type="float" office:value="479">
            <text:p>479</text:p>
          </table:table-cell>
          <table:table-cell table:number-columns-repeated="1017"/>
        </table:table-row>
        <table:table-row table:style-name="ro14">
          <table:table-cell office:value-type="string">
            <text:p>Fabry, Philipp W.</text:p>
          </table:table-cell>
          <table:table-cell office:value-type="string">
            <text:p>Zwischen Schah und Ayatollah. Ein Deutscher im Spannungsfeld der iranischen Revolution, Teil 1</text:p>
          </table:table-cell>
          <table:table-cell office:value-type="string">
            <text:p>VII, X</text:p>
          </table:table-cell>
          <table:table-cell office:value-type="string">
            <text:p>Iran / Vorderasien / Mittlerer Ost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4">
          <table:table-cell office:value-type="string">
            <text:p>Fabry, Philipp W.</text:p>
          </table:table-cell>
          <table:table-cell office:value-type="string">
            <text:p>Zwischen Schah und Ayatollah. Ein Deutscher im Spannungsfeld der iranischen Revolution, Teil 2</text:p>
          </table:table-cell>
          <table:table-cell office:value-type="string">
            <text:p>VII, X</text:p>
          </table:table-cell>
          <table:table-cell office:value-type="string">
            <text:p>Iran / Vorderasien / Mittlerer Ost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4">
          <table:table-cell office:value-type="string">
            <text:p>Fabry, Philipp W.</text:p>
          </table:table-cell>
          <table:table-cell office:value-type="string">
            <text:p>Entscheidung in Persien. Der britisch-sowjetische Einmarsch 1941 und das Schicksal der deutschen Kolonie</text:p>
          </table:table-cell>
          <table:table-cell office:value-type="string">
            <text:p>VII, X</text:p>
          </table:table-cell>
          <table:table-cell office:value-type="string">
            <text:p>Der Zweite Weltkrieg / Vorderasien / Osmanisches Reich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">
            <text:p>01</text:p>
          </table:table-cell>
          <table:table-cell office:value-type="float" office:value="56">
            <text:p>56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Viva Zapata! Volksheld und Opfer der mexikanischen Revolution, I. Teil</text:p>
          </table:table-cell>
          <table:table-cell office:value-type="string">
            <text:p>IX</text:p>
          </table:table-cell>
          <table:table-cell office:value-type="string">
            <text:p>Mittel- und Südamerika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5">
          <table:table-cell office:value-type="string">
            <text:p>Fabry, Philipp W.</text:p>
          </table:table-cell>
          <table:table-cell office:value-type="string">
            <text:p>Viva Zapata! Volksheld und Opfer der mexikanischen Revolution, II. Teil</text:p>
          </table:table-cell>
          <table:table-cell office:value-type="string">
            <text:p>IX</text:p>
          </table:table-cell>
          <table:table-cell office:value-type="string">
            <text:p>Mittel- und Südamerika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5">
          <table:table-cell office:value-type="string">
            <text:p>Feez, Isolde</text:p>
          </table:table-cell>
          <table:table-cell office:value-type="string">
            <text:p>Menschenopfer für Huitzilopochtli</text:p>
          </table:table-cell>
          <table:table-cell office:value-type="string">
            <text:p>IX, XVI</text:p>
          </table:table-cell>
          <table:table-cell office:value-type="string">
            <text:p>Mittel- und Südamerika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4">
            <text:p>04</text:p>
          </table:table-cell>
          <table:table-cell office:value-type="float" office:value="373">
            <text:p>373</text:p>
          </table:table-cell>
          <table:table-cell table:number-columns-repeated="1017"/>
        </table:table-row>
        <table:table-row table:style-name="ro16">
          <table:table-cell office:value-type="string">
            <text:p>Fesser, Gerd</text:p>
          </table:table-cell>
          <table:table-cell office:value-type="string">
            <text:p>Bismarcks Mann in Petersburg. Bernhard von Bülow als Diplomat in Rußland</text:p>
          </table:table-cell>
          <table:table-cell office:value-type="string">
            <text:p>VI, VIII</text:p>
          </table:table-cell>
          <table:table-cell office:value-type="string">
            <text:p>Deutschland / Deutsche Einigung und Kaiserreich bis 1890 / Russland / Das Petersburger Zarenreich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8">
            <text:p>08</text:p>
          </table:table-cell>
          <table:table-cell office:value-type="float" office:value="721">
            <text:p>721</text:p>
          </table:table-cell>
          <table:table-cell table:number-columns-repeated="1017"/>
        </table:table-row>
        <table:table-row table:style-name="ro14">
          <table:table-cell office:value-type="string">
            <text:p>Fesser, Gerd</text:p>
          </table:table-cell>
          <table:table-cell office:value-type="string">
            <text:p>"Ihr Engländer seid verrückt wie Märzhasen." Kaiser Wilhelm II. und die Daily Telegraph-Affäre 1908</text:p>
          </table:table-cell>
          <table:table-cell office:value-type="string">
            <text:p>VI</text:p>
          </table:table-cell>
          <table:table-cell office:value-type="string">
            <text:p>Deutschland / Das Wilhelminische Reich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6">
            <text:p>06</text:p>
          </table:table-cell>
          <table:table-cell office:value-type="float" office:value="517">
            <text:p>517</text:p>
          </table:table-cell>
          <table:table-cell table:number-columns-repeated="1017"/>
        </table:table-row>
        <table:table-row table:style-name="ro14">
          <table:table-cell office:value-type="string">
            <text:p>Fesser, Gerd</text:p>
          </table:table-cell>
          <table:table-cell office:value-type="string">
            <text:p>"Willkommen, teurer Fürst, im Heil'gen Land!" Die Orientreise Kaiser Wilhelms II. 1898</text:p>
          </table:table-cell>
          <table:table-cell office:value-type="string">
            <text:p>VI</text:p>
          </table:table-cell>
          <table:table-cell office:value-type="string">
            <text:p>Deutschland / Das Wilhelminische Reich / Naher und Mittlerer Osten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1">
            <text:p>11</text:p>
          </table:table-cell>
          <table:table-cell office:value-type="float" office:value="991">
            <text:p>991</text:p>
          </table:table-cell>
          <table:table-cell table:number-columns-repeated="1017"/>
        </table:table-row>
        <table:table-row table:style-name="ro14">
          <table:table-cell office:value-type="string">
            <text:p>Fesser, Gerd</text:p>
          </table:table-cell>
          <table:table-cell office:value-type="string">
            <text:p>Faschoda 1898. Ein Pulverfaß imperialistischer Weltpolitik</text:p>
          </table:table-cell>
          <table:table-cell office:value-type="string">
            <text:p>VI, XI</text:p>
          </table:table-cell>
          <table:table-cell office:value-type="string">
            <text:p>Frankreich / Zweites Kaiserreich und Dritte Republik / Großbritannien / Kolonialzeit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9">
            <text:p>09</text:p>
          </table:table-cell>
          <table:table-cell office:value-type="float" office:value="752">
            <text:p>752</text:p>
          </table:table-cell>
          <table:table-cell table:number-columns-repeated="1017"/>
        </table:table-row>
        <table:table-row table:style-name="ro14">
          <table:table-cell office:value-type="string">
            <text:p>Feuerstein-Praßer, Karin</text:p>
          </table:table-cell>
          <table:table-cell office:value-type="string">
            <text:p>Luther auf der Wartburg. Der "Ketzer von Wittenberg" <text:s/>entzieht sich dem kaiserlichen Zugriff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7">
            <text:p>07</text:p>
          </table:table-cell>
          <table:table-cell office:value-type="float" office:value="568">
            <text:p>568</text:p>
          </table:table-cell>
          <table:table-cell table:number-columns-repeated="1017"/>
        </table:table-row>
        <table:table-row table:style-name="ro15">
          <table:table-cell office:value-type="string">
            <text:p>Feuerstein-Praßer, Karin</text:p>
          </table:table-cell>
          <table:table-cell office:value-type="string">
            <text:p>Skandal in Wittenberg. Martin Luther heiratet Katharina von Bora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9">
            <text:p>09</text:p>
          </table:table-cell>
          <table:table-cell office:value-type="float" office:value="770">
            <text:p>770</text:p>
          </table:table-cell>
          <table:table-cell table:number-columns-repeated="1017"/>
        </table:table-row>
        <table:table-row table:style-name="ro14">
          <table:table-cell office:value-type="string">
            <text:p>Feuerstein-Praßer, Karin</text:p>
          </table:table-cell>
          <table:table-cell office:value-type="string">
            <text:p>Die Karolinger - Aufstieg einer Königsdynastie. Wie die fränkischen Hausmeier die Merowinger verdrängten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6">
            <text:p>06</text:p>
          </table:table-cell>
          <table:table-cell office:value-type="float" office:value="533">
            <text:p>533</text:p>
          </table:table-cell>
          <table:table-cell table:number-columns-repeated="1017"/>
        </table:table-row>
        <table:table-row table:style-name="ro13">
          <table:table-cell office:value-type="string">
            <text:p>Fink, Josef</text:p>
          </table:table-cell>
          <table:table-cell office:value-type="string">
            <text:p>Der "römische Untergrund"</text:p>
          </table:table-cell>
          <table:table-cell office:value-type="string">
            <text:p>II, III</text:p>
          </table:table-cell>
          <table:table-cell office:value-type="string">
            <text:p>Religionen und Kult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4">
          <table:table-cell office:value-type="string">
            <text:p>Fink-Lang, Monika</text:p>
          </table:table-cell>
          <table:table-cell office:value-type="string">
            <text:p>"Ob einem manne sey zunemen ein eelichs weyb oder nicht". Das Ehebüchlein des Frühhumanisten Albrecht von Eyb</text:p>
          </table:table-cell>
          <table:table-cell office:value-type="string">
            <text:p>V, XIV</text:p>
          </table:table-cell>
          <table:table-cell office:value-type="string">
            <text:p>Zeit der Reformation und des Humanismus / Literatu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4">
            <text:p>04</text:p>
          </table:table-cell>
          <table:table-cell office:value-type="float" office:value="346">
            <text:p>346</text:p>
          </table:table-cell>
          <table:table-cell table:number-columns-repeated="1017"/>
        </table:table-row>
        <table:table-row table:style-name="ro15">
          <table:table-cell office:value-type="string">
            <text:p>Fink-Lang, Monika</text:p>
          </table:table-cell>
          <table:table-cell office:value-type="string">
            <text:p>"Über das Elend der Hofleute". Enea Silvio Piccolimini als Satiriker</text:p>
          </table:table-cell>
          <table:table-cell office:value-type="string">
            <text:p>V, XIV</text:p>
          </table:table-cell>
          <table:table-cell office:value-type="string">
            <text:p>Italien / Litera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4">
          <table:table-cell office:value-type="string">
            <text:p>Fisenne, Otto von</text:p>
          </table:table-cell>
          <table:table-cell office:value-type="string">
            <text:p>Die Schleswiger Landenge</text:p>
          </table:table-cell>
          <table:table-cell office:value-type="string">
            <text:p>II, IV, XIII</text:p>
          </table:table-cell>
          <table:table-cell office:value-type="string">
            <text:p>Von den Sachsenkaisern bis zum Ende der Staufer / Mittelalte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5">
            <text:p>05</text:p>
          </table:table-cell>
          <table:table-cell office:value-type="float" office:value="425">
            <text:p>425</text:p>
          </table:table-cell>
          <table:table-cell table:number-columns-repeated="1017"/>
        </table:table-row>
        <table:table-row table:style-name="ro14">
          <table:table-cell office:value-type="string">
            <text:p>Fisenne, Otto von</text:p>
          </table:table-cell>
          <table:table-cell office:value-type="string">
            <text:p>Andernachs "Römischer Kaiser". Wie frommer Glaube Valentian an den Rhein holte</text:p>
          </table:table-cell>
          <table:table-cell office:value-type="string">
            <text:p>III, XIV</text:p>
          </table:table-cell>
          <table:table-cell office:value-type="string">
            <text:p>Religionen und Kult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">
            <text:p>01</text:p>
          </table:table-cell>
          <table:table-cell office:value-type="float" office:value="25">
            <text:p>25</text:p>
          </table:table-cell>
          <table:table-cell table:number-columns-repeated="1017"/>
        </table:table-row>
        <table:table-row table:style-name="ro13">
          <table:table-cell office:value-type="string">
            <text:p>Florian, Georg</text:p>
          </table:table-cell>
          <table:table-cell office:value-type="string">
            <text:p>Das "Musikalische Opfer"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5">
            <text:p>05</text:p>
          </table:table-cell>
          <table:table-cell office:value-type="float" office:value="467">
            <text:p>467</text:p>
          </table:table-cell>
          <table:table-cell table:number-columns-repeated="1017"/>
        </table:table-row>
        <table:table-row table:style-name="ro14">
          <table:table-cell office:value-type="string">
            <text:p>Florian, Georg</text:p>
          </table:table-cell>
          <table:table-cell office:value-type="string">
            <text:p>Moskau brennt! (Napoleon), Teil 1</text:p>
          </table:table-cell>
          <table:table-cell office:value-type="string">
            <text:p>VI</text:p>
          </table:table-cell>
          <table:table-cell office:value-type="string">
            <text:p>Frankreich / Zeit Napoleons / Russland / Das Petersburger Zarenreich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4">
          <table:table-cell office:value-type="string">
            <text:p>Florian, Georg</text:p>
          </table:table-cell>
          <table:table-cell office:value-type="string">
            <text:p>Moskau brennt! (Napoleon), Teil 2</text:p>
          </table:table-cell>
          <table:table-cell office:value-type="string">
            <text:p>VI</text:p>
          </table:table-cell>
          <table:table-cell office:value-type="string">
            <text:p>Frankreich / Zeit Napoleons / Russland / Das Petersburger Zarenreich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5">
          <table:table-cell office:value-type="string">
            <text:p>Florian, Georg</text:p>
          </table:table-cell>
          <table:table-cell office:value-type="string">
            <text:p>Die erste Weltumseglung. Sieg und Untergang Ferdinand Magellans</text:p>
          </table:table-cell>
          <table:table-cell office:value-type="string">
            <text:p>V, XVI, XVII</text:p>
          </table:table-cell>
          <table:table-cell office:value-type="string">
            <text:p>Spanien / Portugal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9">
            <text:p>09</text:p>
          </table:table-cell>
          <table:table-cell office:value-type="float" office:value="766">
            <text:p>766</text:p>
          </table:table-cell>
          <table:table-cell table:number-columns-repeated="1017"/>
        </table:table-row>
        <table:table-row table:style-name="ro14">
          <table:table-cell office:value-type="string">
            <text:p>Florian, Georg</text:p>
          </table:table-cell>
          <table:table-cell office:value-type="string">
            <text:p>Als Schiffbrüchiger im Lande der aufgehenden Sonne. Impressionen von einer Japanreise im frühen 17. Jahrhundert</text:p>
          </table:table-cell>
          <table:table-cell office:value-type="string">
            <text:p>X, XVI</text:p>
          </table:table-cell>
          <table:table-cell office:value-type="string">
            <text:p>Japa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7">
            <text:p>07</text:p>
          </table:table-cell>
          <table:table-cell office:value-type="float" office:value="569">
            <text:p>569</text:p>
          </table:table-cell>
          <table:table-cell table:number-columns-repeated="1017"/>
        </table:table-row>
        <table:table-row table:style-name="ro14">
          <table:table-cell office:value-type="string">
            <text:p>Florian, Georg</text:p>
          </table:table-cell>
          <table:table-cell office:value-type="string">
            <text:p>Messalina - Metapher eines Lebenswandels. Ein Kapitel aus der römischen chronique scandaleuse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8">
            <text:p>08</text:p>
          </table:table-cell>
          <table:table-cell office:value-type="float" office:value="722">
            <text:p>722</text:p>
          </table:table-cell>
          <table:table-cell table:number-columns-repeated="1017"/>
        </table:table-row>
        <table:table-row table:style-name="ro13">
          <table:table-cell office:value-type="string">
            <text:p>Florian, Georg</text:p>
          </table:table-cell>
          <table:table-cell office:value-type="string">
            <text:p>Ein Gespenst geht um. Die Weiße Frau der Hohenzollern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87">
            <text:p>87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4">
          <table:table-cell office:value-type="string">
            <text:p>Florian, Georg</text:p>
          </table:table-cell>
          <table:table-cell office:value-type="string">
            <text:p>Hut ab, meine Herren! Wie 1878 die Geheimdiplomatie des Berliner Kongresses unterlaufen wurde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7">
            <text:p>07</text:p>
          </table:table-cell>
          <table:table-cell office:value-type="float" office:value="566">
            <text:p>566</text:p>
          </table:table-cell>
          <table:table-cell table:number-columns-repeated="1017"/>
        </table:table-row>
        <table:table-row table:style-name="ro14">
          <table:table-cell office:value-type="string">
            <text:p>Florian, Georg</text:p>
          </table:table-cell>
          <table:table-cell office:value-type="string">
            <text:p>Der Müller von Sanssouci. Eine anekdotische Variation über ein historisches Thema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4">
            <text:p>04</text:p>
          </table:table-cell>
          <table:table-cell office:value-type="float" office:value="310">
            <text:p>310</text:p>
          </table:table-cell>
          <table:table-cell table:number-columns-repeated="1017"/>
        </table:table-row>
        <table:table-row table:style-name="ro14">
          <table:table-cell office:value-type="string">
            <text:p>Florian, Georg</text:p>
          </table:table-cell>
          <table:table-cell office:value-type="string">
            <text:p>Emanzipation auf Amerikanisch. Von der Auflösung des Rollenklischees im 19. Jahrhundert</text:p>
          </table:table-cell>
          <table:table-cell office:value-type="string">
            <text:p>IX, XI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8">
            <text:p>08</text:p>
          </table:table-cell>
          <table:table-cell office:value-type="float" office:value="680">
            <text:p>680</text:p>
          </table:table-cell>
          <table:table-cell table:number-columns-repeated="1017"/>
        </table:table-row>
        <table:table-row table:style-name="ro15">
          <table:table-cell office:value-type="string">
            <text:p>Forßbohm, Brigitte</text:p>
          </table:table-cell>
          <table:table-cell office:value-type="string">
            <text:p>Die Liebe als Fatum. Zur Zivilisationskritik in Mérimées Carmen-Novelle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9">
            <text:p>09</text:p>
          </table:table-cell>
          <table:table-cell office:value-type="float" office:value="792">
            <text:p>792</text:p>
          </table:table-cell>
          <table:table-cell table:number-columns-repeated="1017"/>
        </table:table-row>
        <table:table-row table:style-name="ro14">
          <table:table-cell office:value-type="string">
            <text:p>Fricke, Eberhard</text:p>
          </table:table-cell>
          <table:table-cell office:value-type="string">
            <text:p>Die Veme</text:p>
          </table:table-cell>
          <table:table-cell office:value-type="string">
            <text:p>IV, XII, XIII, XVIII</text:p>
          </table:table-cell>
          <table:table-cell office:value-type="string">
            <text:p>Spätmittelalte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0">
            <text:p>10</text:p>
          </table:table-cell>
          <table:table-cell office:value-type="float" office:value="901">
            <text:p>901</text:p>
          </table:table-cell>
          <table:table-cell table:number-columns-repeated="1017"/>
        </table:table-row>
        <table:table-row table:style-name="ro14">
          <table:table-cell office:value-type="string">
            <text:p>Fricke, Eberhard</text:p>
          </table:table-cell>
          <table:table-cell office:value-type="string">
            <text:p>Der Ständestaat im Bild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6">
            <text:p>06</text:p>
          </table:table-cell>
          <table:table-cell office:value-type="float" office:value="538">
            <text:p>538</text:p>
          </table:table-cell>
          <table:table-cell table:number-columns-repeated="1017"/>
        </table:table-row>
        <table:table-row table:style-name="ro14">
          <table:table-cell office:value-type="string">
            <text:p>Fricke, Eberhard</text:p>
          </table:table-cell>
          <table:table-cell office:value-type="string">
            <text:p>1736: Ein Abenteurer auf korsischem Königsthron. Theodor von Neuhoff - ein Glücksritter im Zwischendeck der Geschichte</text:p>
          </table:table-cell>
          <table:table-cell office:value-type="string">
            <text:p>V, XIV</text:p>
          </table:table-cell>
          <table:table-cell office:value-type="string">
            <text:p>Korsika / Abenteure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4">
          <table:table-cell office:value-type="string">
            <text:p>Fricke, Eberhard</text:p>
          </table:table-cell>
          <table:table-cell office:value-type="string">
            <text:p>"Ein echter Chirurg von Gottes Gnaden". Wilhelm Fabry von Hilden - ein bedeutender Arzt im frühen Barockzeitalter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5">
            <text:p>05</text:p>
          </table:table-cell>
          <table:table-cell office:value-type="float" office:value="440">
            <text:p>440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Das Rätsel der Höhlenbilder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1">
            <text:p>71</text:p>
          </table:table-cell>
          <table:table-cell table:style-name="ce41" office:value-type="float" office:value="8">
            <text:p>08</text:p>
          </table:table-cell>
          <table:table-cell office:value-type="float" office:value="745">
            <text:p>745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Berühmte Orte, die keiner kennt</text:p>
          </table:table-cell>
          <table:table-cell office:value-type="string">
            <text:p>I</text:p>
          </table:table-cell>
          <table:table-cell office:value-type="string">
            <text:p>Vorgeschichtliche Fundstätt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5">
            <text:p>05</text:p>
          </table:table-cell>
          <table:table-cell office:value-type="float" office:value="434">
            <text:p>434</text:p>
          </table:table-cell>
          <table:table-cell table:number-columns-repeated="1017"/>
        </table:table-row>
        <table:table-row table:style-name="ro15">
          <table:table-cell office:value-type="string">
            <text:p>Friese, Franz</text:p>
          </table:table-cell>
          <table:table-cell office:value-type="string">
            <text:p>Die Felsbilder von Bohuslän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11">
            <text:p>11</text:p>
          </table:table-cell>
          <table:table-cell office:value-type="float" office:value="1029">
            <text:p>1029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Der Neandertaler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3">
            <text:p>03</text:p>
          </table:table-cell>
          <table:table-cell office:value-type="float" office:value="270">
            <text:p>270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In den Höhlen der Vorzeitjäger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7">
            <text:p>07</text:p>
          </table:table-cell>
          <table:table-cell office:value-type="float" office:value="599">
            <text:p>599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Steinkammern der Vorzeit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12">
            <text:p>12</text:p>
          </table:table-cell>
          <table:table-cell office:value-type="float" office:value="1078">
            <text:p>1078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Homo erectus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4">
            <text:p>74</text:p>
          </table:table-cell>
          <table:table-cell table:style-name="ce41" office:value-type="float" office:value="6">
            <text:p>06</text:p>
          </table:table-cell>
          <table:table-cell office:value-type="float" office:value="547">
            <text:p>547</text:p>
          </table:table-cell>
          <table:table-cell table:number-columns-repeated="1017"/>
        </table:table-row>
        <table:table-row table:style-name="ro15">
          <table:table-cell office:value-type="string">
            <text:p>Friese, Franz</text:p>
          </table:table-cell>
          <table:table-cell office:value-type="string">
            <text:p>Der Tote von Tollund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4">
            <text:p>74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Wikingerschiffe</text:p>
          </table:table-cell>
          <table:table-cell office:value-type="string">
            <text:p>II, XVII</text:p>
          </table:table-cell>
          <table:table-cell/>
          <table:table-cell table:style-name="ce41" office:value-type="float" office:value="75">
            <text:p>75</text:p>
          </table:table-cell>
          <table:table-cell table:style-name="ce41" office:value-type="float" office:value="1">
            <text:p>01</text:p>
          </table:table-cell>
          <table:table-cell office:value-type="float" office:value="79">
            <text:p>79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Die Axt als Kulturgegenstand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5">
            <text:p>75</text:p>
          </table:table-cell>
          <table:table-cell table:style-name="ce41" office:value-type="float" office:value="5">
            <text:p>05</text:p>
          </table:table-cell>
          <table:table-cell office:value-type="float" office:value="473">
            <text:p>473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Vom Jäger zum Bauern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5">
            <text:p>75</text:p>
          </table:table-cell>
          <table:table-cell table:style-name="ce41" office:value-type="float" office:value="6">
            <text:p>06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5">
          <table:table-cell office:value-type="string">
            <text:p>Friese, Franz</text:p>
          </table:table-cell>
          <table:table-cell office:value-type="string">
            <text:p>Wikingerburgen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75">
            <text:p>75</text:p>
          </table:table-cell>
          <table:table-cell table:style-name="ce41" office:value-type="float" office:value="9">
            <text:p>09</text:p>
          </table:table-cell>
          <table:table-cell office:value-type="float" office:value="833">
            <text:p>833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Ein Boot vor 8000 Jahren</text:p>
          </table:table-cell>
          <table:table-cell office:value-type="string">
            <text:p>I, XVII</text:p>
          </table:table-cell>
          <table:table-cell/>
          <table:table-cell table:style-name="ce41" office:value-type="float" office:value="75">
            <text:p>75</text:p>
          </table:table-cell>
          <table:table-cell table:style-name="ce41" office:value-type="float" office:value="10">
            <text:p>10</text:p>
          </table:table-cell>
          <table:table-cell office:value-type="float" office:value="949">
            <text:p>949</text:p>
          </table:table-cell>
          <table:table-cell table:number-columns-repeated="1017"/>
        </table:table-row>
        <table:table-row table:style-name="ro15">
          <table:table-cell office:value-type="string">
            <text:p>Friese, Franz</text:p>
          </table:table-cell>
          <table:table-cell office:value-type="string">
            <text:p>Sakralkunst der Vorzeit</text:p>
          </table:table-cell>
          <table:table-cell office:value-type="string">
            <text:p>I, 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">
            <text:p>01</text:p>
          </table:table-cell>
          <table:table-cell office:value-type="float" office:value="67">
            <text:p>67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Straßenpflaster der Eisenzeit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6">
            <text:p>76</text:p>
          </table:table-cell>
          <table:table-cell table:style-name="ce41" office:value-type="float" office:value="6">
            <text:p>06</text:p>
          </table:table-cell>
          <table:table-cell office:value-type="float" office:value="569">
            <text:p>569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Stonehenge</text:p>
          </table:table-cell>
          <table:table-cell office:value-type="string">
            <text:p>I, 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0">
            <text:p>10</text:p>
          </table:table-cell>
          <table:table-cell office:value-type="float" office:value="893">
            <text:p>893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Schädelbohrer in der Steinzeit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6">
            <text:p>76</text:p>
          </table:table-cell>
          <table:table-cell table:style-name="ce41" office:value-type="float" office:value="12">
            <text:p>12</text:p>
          </table:table-cell>
          <table:table-cell office:value-type="float" office:value="1145">
            <text:p>1145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Als der Mensch den Menschen zu jagen begann</text:p>
          </table:table-cell>
          <table:table-cell office:value-type="string">
            <text:p>I, 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"Haustiere" vor 15.000 Jahren?</text:p>
          </table:table-cell>
          <table:table-cell office:value-type="string">
            <text:p>I, XIII</text:p>
          </table:table-cell>
          <table:table-cell office:value-type="string">
            <text:p>Frühgeschichte und Antike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8">
            <text:p>08</text:p>
          </table:table-cell>
          <table:table-cell office:value-type="float" office:value="715">
            <text:p>715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Stabkirchen in Norwegen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0">
            <text:p>10</text:p>
          </table:table-cell>
          <table:table-cell office:value-type="float" office:value="953">
            <text:p>953</text:p>
          </table:table-cell>
          <table:table-cell table:number-columns-repeated="1017"/>
        </table:table-row>
        <table:table-row table:style-name="ro15">
          <table:table-cell office:value-type="string">
            <text:p>Friese, Franz</text:p>
          </table:table-cell>
          <table:table-cell office:value-type="string">
            <text:p>Die Bilderhöhle von Choit-Zenkjer</text:p>
          </table:table-cell>
          <table:table-cell office:value-type="string">
            <text:p>I, 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3">
            <text:p>03</text:p>
          </table:table-cell>
          <table:table-cell office:value-type="float" office:value="259">
            <text:p>259</text:p>
          </table:table-cell>
          <table:table-cell table:number-columns-repeated="1017"/>
        </table:table-row>
        <table:table-row table:style-name="ro13">
          <table:table-cell office:value-type="string">
            <text:p>Friese, Franz</text:p>
          </table:table-cell>
          <table:table-cell office:value-type="string">
            <text:p>Honig in der Steinzeit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9">
            <text:p>09</text:p>
          </table:table-cell>
          <table:table-cell office:value-type="float" office:value="855">
            <text:p>855</text:p>
          </table:table-cell>
          <table:table-cell table:number-columns-repeated="1017"/>
        </table:table-row>
        <table:table-row table:style-name="ro14">
          <table:table-cell office:value-type="string">
            <text:p>Froböse, Rolf</text:p>
          </table:table-cell>
          <table:table-cell office:value-type="string">
            <text:p>Die Geschichte eines kosmischen Vagabunden. Zur 30. Wiederkehr das Halleyschen Kometen</text:p>
          </table:table-cell>
          <table:table-cell office:value-type="string">
            <text:p>XII, XV</text:p>
          </table:table-cell>
          <table:table-cell office:value-type="string">
            <text:p>Astronomi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4">
          <table:table-cell office:value-type="string">
            <text:p>Froböse, Rolf</text:p>
          </table:table-cell>
          <table:table-cell office:value-type="string">
            <text:p>Was träumte Herr Kekulé? Ein Gelehrtenstreit über die Entdeckung der Benzolformel</text:p>
          </table:table-cell>
          <table:table-cell office:value-type="string">
            <text:p>XV</text:p>
          </table:table-cell>
          <table:table-cell office:value-type="string">
            <text:p>Naturwissenschaft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2">
            <text:p>02</text:p>
          </table:table-cell>
          <table:table-cell office:value-type="float" office:value="112">
            <text:p>112</text:p>
          </table:table-cell>
          <table:table-cell table:number-columns-repeated="1017"/>
        </table:table-row>
        <table:table-row table:style-name="ro14">
          <table:table-cell office:value-type="string">
            <text:p>Froriep, Siegfried</text:p>
          </table:table-cell>
          <table:table-cell office:value-type="string">
            <text:p>Wie entstand das räumliche Weltbild? Die antike Geographie auf dem Weg vom Mythos zur Wissenschaft</text:p>
          </table:table-cell>
          <table:table-cell office:value-type="string">
            <text:p>XV</text:p>
          </table:table-cell>
          <table:table-cell office:value-type="string">
            <text:p>Geographi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3">
          <table:table-cell office:value-type="string">
            <text:p>Fuhrmann, Horst</text:p>
          </table:table-cell>
          <table:table-cell office:value-type="string">
            <text:p>Das Mittelalter</text:p>
          </table:table-cell>
          <table:table-cell office:value-type="string">
            <text:p>IV, XII</text:p>
          </table:table-cell>
          <table:table-cell/>
          <table:table-cell table:style-name="ce41" office:value-type="float" office:value="82">
            <text:p>82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3">
          <table:table-cell office:value-type="string">
            <text:p>Fuhrmann, Horst</text:p>
          </table:table-cell>
          <table:table-cell office:value-type="string">
            <text:p>Karl der Große. Seine Gestalt in Geschichte und Geschichten</text:p>
          </table:table-cell>
          <table:table-cell office:value-type="string">
            <text:p>IV, XIV</text:p>
          </table:table-cell>
          <table:table-cell office:value-type="string">
            <text:p>Das Fränkische Reich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2">
            <text:p>12</text:p>
          </table:table-cell>
          <table:table-cell office:value-type="float" office:value="1">
            <text:p>1</text:p>
          </table:table-cell>
          <table:table-cell table:number-columns-repeated="1017"/>
        </table:table-row>
        <table:table-row table:style-name="ro14">
          <table:table-cell office:value-type="string">
            <text:p>Fuhrmann, Horst</text:p>
          </table:table-cell>
          <table:table-cell office:value-type="string">
            <text:p>Aufstieg und Fall des Rittertums. Vom Glanz und Elend einer mittelalterlichen Lebensform</text:p>
          </table:table-cell>
          <table:table-cell office:value-type="string">
            <text:p>IV, XIII, XIV</text:p>
          </table:table-cell>
          <table:table-cell office:value-type="string">
            <text:p>Mittelalte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4">
          <table:table-cell office:value-type="string">
            <text:p>Fuhrmann, Horst</text:p>
          </table:table-cell>
          <table:table-cell office:value-type="string">
            <text:p>"Lebensqualität" im Mittelalter. Bedrängnisse und Sehnsüchte einer ferngerückten Welt</text:p>
          </table:table-cell>
          <table:table-cell office:value-type="string">
            <text:p>IV, XIII</text:p>
          </table:table-cell>
          <table:table-cell office:value-type="string">
            <text:p>Mittelalte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2">
            <text:p>12</text:p>
          </table:table-cell>
          <table:table-cell office:value-type="float" office:value="1048">
            <text:p>1048</text:p>
          </table:table-cell>
          <table:table-cell table:number-columns-repeated="1017"/>
        </table:table-row>
        <table:table-row table:style-name="ro13">
          <table:table-cell office:value-type="string">
            <text:p>Fuhrmann, Horst</text:p>
          </table:table-cell>
          <table:table-cell office:value-type="string">
            <text:p>Die Wahl des Papstes. Ein mittelalterliches Verfahren</text:p>
          </table:table-cell>
          <table:table-cell office:value-type="string">
            <text:p>IV, XII</text:p>
          </table:table-cell>
          <table:table-cell office:value-type="string">
            <text:p>Kirche / Papsttum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G</text:p>
          </table:table-cell>
          <table:table-cell table:number-columns-repeated="1023"/>
        </table:table-row>
        <table:table-row table:style-name="ro14">
          <table:table-cell office:value-type="string">
            <text:p>Gärtner, Otto</text:p>
          </table:table-cell>
          <table:table-cell office:value-type="string">
            <text:p>Konstantinopel erliegt dem Türkensturm</text:p>
          </table:table-cell>
          <table:table-cell office:value-type="string">
            <text:p>IV, X</text:p>
          </table:table-cell>
          <table:table-cell office:value-type="string">
            <text:p>Spätmittelalter / Vorderasien / Osmanisches Reich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2">
            <text:p>02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Gärtner, Otto</text:p>
          </table:table-cell>
          <table:table-cell office:value-type="string">
            <text:p>Nieder-Weisel - Traditionsstätte der deutschen Johanniter</text:p>
          </table:table-cell>
          <table:table-cell office:value-type="string">
            <text:p>IV</text:p>
          </table:table-cell>
          <table:table-cell office:value-type="string">
            <text:p>Kreuzzüge / Ritterorden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3">
            <text:p>03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Die Insel der heiligen Schlange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2">
            <text:p>02</text:p>
          </table:table-cell>
          <table:table-cell office:value-type="float" office:value="152">
            <text:p>152</text:p>
          </table:table-cell>
          <table:table-cell table:number-columns-repeated="1017"/>
        </table:table-row>
        <table:table-row table:style-name="ro14">
          <table:table-cell office:value-type="string">
            <text:p>Gärtner, Otto</text:p>
          </table:table-cell>
          <table:table-cell office:value-type="string">
            <text:p>Busbecq reist zum Padischah</text:p>
          </table:table-cell>
          <table:table-cell office:value-type="string">
            <text:p>V, X</text:p>
          </table:table-cell>
          <table:table-cell office:value-type="string">
            <text:p>Islamische Welt / Vorderasien / Osmanisches Reich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5">
          <table:table-cell office:value-type="string">
            <text:p>Gärtner, Otto</text:p>
          </table:table-cell>
          <table:table-cell office:value-type="string">
            <text:p>Graf Orlow und Hyperion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8">
            <text:p>08</text:p>
          </table:table-cell>
          <table:table-cell office:value-type="float" office:value="675">
            <text:p>675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Kreuz und Doppeladler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1">
            <text:p>71</text:p>
          </table:table-cell>
          <table:table-cell table:style-name="ce41" office:value-type="float" office:value="2">
            <text:p>02</text:p>
          </table:table-cell>
          <table:table-cell office:value-type="float" office:value="153">
            <text:p>153</text:p>
          </table:table-cell>
          <table:table-cell table:number-columns-repeated="1017"/>
        </table:table-row>
        <table:table-row table:style-name="ro15">
          <table:table-cell office:value-type="string">
            <text:p>Gärtner, Otto</text:p>
          </table:table-cell>
          <table:table-cell office:value-type="string">
            <text:p>Der Felsen Morija</text:p>
          </table:table-cell>
          <table:table-cell office:value-type="string">
            <text:p>III, XII</text:p>
          </table:table-cell>
          <table:table-cell office:value-type="string">
            <text:p>Religion und Kulte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4">
            <text:p>04</text:p>
          </table:table-cell>
          <table:table-cell office:value-type="float" office:value="203">
            <text:p>203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Der "blinde König"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7">
            <text:p>07</text:p>
          </table:table-cell>
          <table:table-cell office:value-type="float" office:value="653">
            <text:p>653</text:p>
          </table:table-cell>
          <table:table-cell table:number-columns-repeated="1017"/>
        </table:table-row>
        <table:table-row table:style-name="ro15">
          <table:table-cell office:value-type="string">
            <text:p>Gärtner, Otto</text:p>
          </table:table-cell>
          <table:table-cell office:value-type="string">
            <text:p>Königin Zenobia kämpft gegen Rom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0">
            <text:p>10</text:p>
          </table:table-cell>
          <table:table-cell office:value-type="float" office:value="905">
            <text:p>905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Zypern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1">
            <text:p>01</text:p>
          </table:table-cell>
          <table:table-cell office:value-type="float" office:value="25">
            <text:p>25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Baalbek</text:p>
          </table:table-cell>
          <table:table-cell office:value-type="string">
            <text:p>III</text:p>
          </table:table-cell>
          <table:table-cell office:value-type="string">
            <text:p>Römisches Reich / Religion und Kulte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3">
            <text:p>03</text:p>
          </table:table-cell>
          <table:table-cell office:value-type="float" office:value="209">
            <text:p>209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Patmos</text:p>
          </table:table-cell>
          <table:table-cell table:style-name="ce35" office:value-type="string">
            <text:p>IV, XII</text:p>
          </table:table-cell>
          <table:table-cell table:style-name="ce31" office:value-type="string">
            <text:p>Kreuzzüge / Ritterord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2">
            <text:p>12</text:p>
          </table:table-cell>
          <table:table-cell office:value-type="float" office:value="1089">
            <text:p>1089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Santorin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8">
            <text:p>08</text:p>
          </table:table-cell>
          <table:table-cell office:value-type="float" office:value="693">
            <text:p>693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Der Löwe von San Marco</text:p>
          </table:table-cell>
          <table:table-cell office:value-type="string">
            <text:p>IV</text:p>
          </table:table-cell>
          <table:table-cell office:value-type="string">
            <text:p>Venedi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2">
            <text:p>12</text:p>
          </table:table-cell>
          <table:table-cell office:value-type="float" office:value="1125">
            <text:p>1125</text:p>
          </table:table-cell>
          <table:table-cell table:number-columns-repeated="1017"/>
        </table:table-row>
        <table:table-row table:style-name="ro15">
          <table:table-cell office:value-type="string">
            <text:p>Gärtner, Otto</text:p>
          </table:table-cell>
          <table:table-cell office:value-type="string">
            <text:p>Glück und Untergang des Königs Kroisos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2">
            <text:p>02</text:p>
          </table:table-cell>
          <table:table-cell office:value-type="float" office:value="150">
            <text:p>150</text:p>
          </table:table-cell>
          <table:table-cell table:number-columns-repeated="1017"/>
        </table:table-row>
        <table:table-row table:style-name="ro15">
          <table:table-cell office:value-type="string">
            <text:p>Gärtner, Otto</text:p>
          </table:table-cell>
          <table:table-cell office:value-type="string">
            <text:p>Die Mysterien von Samothrake</text:p>
          </table:table-cell>
          <table:table-cell office:value-type="string">
            <text:p>III</text:p>
          </table:table-cell>
          <table:table-cell office:value-type="string">
            <text:p>Religion und Kult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1">
            <text:p>11</text:p>
          </table:table-cell>
          <table:table-cell office:value-type="float" office:value="963">
            <text:p>963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Der unheilige Kreuzzug</text:p>
          </table:table-cell>
          <table:table-cell office:value-type="string">
            <text:p>IV</text:p>
          </table:table-cell>
          <table:table-cell office:value-type="string">
            <text:p>Kreuzzüge / Ritterorde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Das hallende Haus des Hades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Petra - Hauptstadt der Nabatäer</text:p>
          </table:table-cell>
          <table:table-cell office:value-type="string">
            <text:p>III</text:p>
          </table:table-cell>
          <table:table-cell/>
          <table:table-cell table:style-name="ce41" office:value-type="float" office:value="77">
            <text:p>77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Der heilbringende Gott</text:p>
          </table:table-cell>
          <table:table-cell office:value-type="string">
            <text:p>III, XII</text:p>
          </table:table-cell>
          <table:table-cell office:value-type="string">
            <text:p>Religionen und Kult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7">
            <text:p>07</text:p>
          </table:table-cell>
          <table:table-cell office:value-type="float" office:value="585">
            <text:p>585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Laokoon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1">
            <text:p>11</text:p>
          </table:table-cell>
          <table:table-cell office:value-type="float" office:value="943">
            <text:p>943</text:p>
          </table:table-cell>
          <table:table-cell table:number-columns-repeated="1017"/>
        </table:table-row>
        <table:table-row table:style-name="ro13">
          <table:table-cell office:value-type="string">
            <text:p>Gärtner, Otto</text:p>
          </table:table-cell>
          <table:table-cell office:value-type="string">
            <text:p>Das Heiligtum von Golgatha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4">
            <text:p>04</text:p>
          </table:table-cell>
          <table:table-cell office:value-type="float" office:value="343">
            <text:p>343</text:p>
          </table:table-cell>
          <table:table-cell table:number-columns-repeated="1017"/>
        </table:table-row>
        <table:table-row table:style-name="ro14">
          <table:table-cell office:value-type="string">
            <text:p>Gärtner, Otto</text:p>
          </table:table-cell>
          <table:table-cell office:value-type="string">
            <text:p>Die Wiedergeburt Athens</text:p>
          </table:table-cell>
          <table:table-cell office:value-type="string">
            <text:p>VI, XIV</text:p>
          </table:table-cell>
          <table:table-cell office:value-type="string">
            <text:p>Griechenland / Bildende Künste / Architektu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3">
            <text:p>03</text:p>
          </table:table-cell>
          <table:table-cell office:value-type="float" office:value="219">
            <text:p>219</text:p>
          </table:table-cell>
          <table:table-cell table:number-columns-repeated="1017"/>
        </table:table-row>
        <table:table-row table:style-name="ro15">
          <table:table-cell office:value-type="string">
            <text:p>Gärtner, Otto</text:p>
          </table:table-cell>
          <table:table-cell office:value-type="string">
            <text:p>Die große Zeit der Ägäis (Kykladenkultur, 3. Jt. v. Chr.)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6">
            <text:p>06</text:p>
          </table:table-cell>
          <table:table-cell office:value-type="float" office:value="516">
            <text:p>516</text:p>
          </table:table-cell>
          <table:table-cell table:number-columns-repeated="1017"/>
        </table:table-row>
        <table:table-row table:style-name="ro14">
          <table:table-cell office:value-type="string">
            <text:p>Gärtner, Otto</text:p>
          </table:table-cell>
          <table:table-cell office:value-type="string">
            <text:p>Ochs und Eselein. Die Apokryphen und unser Bild vom biblischen Geschehen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4">
          <table:table-cell office:value-type="string">
            <text:p>Gärtner, Otto</text:p>
          </table:table-cell>
          <table:table-cell office:value-type="string">
            <text:p>Zeugnisse aus karolingischer Zeit. Die Kirchenbauen Einhards in Michelstadt und Seligenstadt</text:p>
          </table:table-cell>
          <table:table-cell office:value-type="string">
            <text:p>IV, XIV</text:p>
          </table:table-cell>
          <table:table-cell office:value-type="string">
            <text:p>Das Fränkische Reich / Bildende Künste / Architektu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5">
          <table:table-cell office:value-type="string">
            <text:p>Gebers, Georg</text:p>
          </table:table-cell>
          <table:table-cell office:value-type="string">
            <text:p>Kinkels Flucht aus Spandau</text:p>
          </table:table-cell>
          <table:table-cell office:value-type="string">
            <text:p>VI</text:p>
          </table:table-cell>
          <table:table-cell office:value-type="string">
            <text:p>Deutschland / Revolution 1848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1">
            <text:p>01</text:p>
          </table:table-cell>
          <table:table-cell office:value-type="float" office:value="27">
            <text:p>27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Die "Panzer" der Antike</text:p>
          </table:table-cell>
          <table:table-cell office:value-type="string">
            <text:p>III</text:p>
          </table:table-cell>
          <table:table-cell office:value-type="string">
            <text:p>Allgemeines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8">
            <text:p>08</text:p>
          </table:table-cell>
          <table:table-cell office:value-type="float" office:value="725">
            <text:p>725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Cianos Hinrichtung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2">
            <text:p>12</text:p>
          </table:table-cell>
          <table:table-cell office:value-type="float" office:value="1077">
            <text:p>1077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Italiens Republikaner im Risorgimento (Mazzini und Manin), Teil 1</text:p>
          </table:table-cell>
          <table:table-cell office:value-type="string">
            <text:p>VI, XII</text:p>
          </table:table-cell>
          <table:table-cell office:value-type="string">
            <text:p>Italien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7">
            <text:p>07</text:p>
          </table:table-cell>
          <table:table-cell office:value-type="float" office:value="589">
            <text:p>589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Italiens Republikaner im Risorgimento (Mazzini und Manin), Teil 2</text:p>
          </table:table-cell>
          <table:table-cell office:value-type="string">
            <text:p>VI, XII</text:p>
          </table:table-cell>
          <table:table-cell office:value-type="string">
            <text:p>Italien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8">
            <text:p>08</text:p>
          </table:table-cell>
          <table:table-cell office:value-type="float" office:value="677">
            <text:p>677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Die Condottieri der italienischen Renaissance, Teil 1</text:p>
          </table:table-cell>
          <table:table-cell office:value-type="string">
            <text:p>V, XII</text:p>
          </table:table-cell>
          <table:table-cell office:value-type="string">
            <text:p>Italien / Renaissanc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0">
            <text:p>10</text:p>
          </table:table-cell>
          <table:table-cell office:value-type="float" office:value="879">
            <text:p>879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Die Condottieri der italienischen Renaissance, Teil 2</text:p>
          </table:table-cell>
          <table:table-cell office:value-type="string">
            <text:p>V, XII</text:p>
          </table:table-cell>
          <table:table-cell office:value-type="string">
            <text:p>Italien / Renaissanc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1">
            <text:p>11</text:p>
          </table:table-cell>
          <table:table-cell office:value-type="float" office:value="961">
            <text:p>961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Die Geheimnisse historischer Zeitrechnung</text:p>
          </table:table-cell>
          <table:table-cell office:value-type="string">
            <text:p>XIV</text:p>
          </table:table-cell>
          <table:table-cell office:value-type="string">
            <text:p>Historiker und ihre Wissenschaft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8">
            <text:p>08</text:p>
          </table:table-cell>
          <table:table-cell office:value-type="float" office:value="699">
            <text:p>699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Das blutige Abendrot des Burgunderreiches</text:p>
          </table:table-cell>
          <table:table-cell office:value-type="string">
            <text:p>IV</text:p>
          </table:table-cell>
          <table:table-cell office:value-type="string">
            <text:p>Burgund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6">
            <text:p>06</text:p>
          </table:table-cell>
          <table:table-cell office:value-type="float" office:value="516">
            <text:p>516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Die Faszination des Welteroberers. Alexander der Große im Gedächtnis der Völker</text:p>
          </table:table-cell>
          <table:table-cell office:value-type="string">
            <text:p>III, XIV</text:p>
          </table:table-cell>
          <table:table-cell office:value-type="string">
            <text:p>Makedonien und das Alexanderreich / Literatur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Bei Todesstrafe: Kampf der Inflation! (Diokletian, 301 n. Chr.)</text:p>
          </table:table-cell>
          <table:table-cell office:value-type="string">
            <text:p>III, XIII</text:p>
          </table:table-cell>
          <table:table-cell office:value-type="string">
            <text:p>Römisches Reich / Frühgeschichte und Antik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Galla Placidia von Ravenna. Ein biographisches Mosaik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8">
            <text:p>08</text:p>
          </table:table-cell>
          <table:table-cell office:value-type="float" office:value="680">
            <text:p>680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Theoderichs Mausoleum in Ravenna. Ein ungelöstes Rätsel</text:p>
          </table:table-cell>
          <table:table-cell office:value-type="string">
            <text:p>III, XIV</text:p>
          </table:table-cell>
          <table:table-cell office:value-type="string">
            <text:p>Völkerwanderung / Bildende Künste / Architektu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Zwischen Zirkus und Kaiserthron. Theodora - Stationen einer byzantinischen Kaiserin</text:p>
          </table:table-cell>
          <table:table-cell office:value-type="string">
            <text:p>III</text:p>
          </table:table-cell>
          <table:table-cell office:value-type="string">
            <text:p>Ostrom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Das vorletzte Abenteuer. Gabriele d'Annunzio als Diktator von Fiume 1919/20</text:p>
          </table:table-cell>
          <table:table-cell office:value-type="string">
            <text:p>VII, XIV</text:p>
          </table:table-cell>
          <table:table-cell office:value-type="string">
            <text:p>Italien / Literatu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5">
            <text:p>05</text:p>
          </table:table-cell>
          <table:table-cell office:value-type="float" office:value="431">
            <text:p>431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Sieg über den Halbmond. Die Seeschlacht bei Lepanto 1571.</text:p>
          </table:table-cell>
          <table:table-cell office:value-type="string">
            <text:p>V, XVIII</text:p>
          </table:table-cell>
          <table:table-cell office:value-type="string">
            <text:p>Europa und die Islamische Welt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Skandal beim Fest der "Guten Göttin". Amouröse Eskapaden eines römischen Politikers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5">
            <text:p>05</text:p>
          </table:table-cell>
          <table:table-cell office:value-type="float" office:value="448">
            <text:p>448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Magazin der Gelehrsamkeit. Glanz und Ruin antiker Bibliotheken</text:p>
          </table:table-cell>
          <table:table-cell office:value-type="string">
            <text:p>III, XII, XIV</text:p>
          </table:table-cell>
          <table:table-cell office:value-type="string">
            <text:p>Schriftwesen / Literatur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">
            <text:p>01</text:p>
          </table:table-cell>
          <table:table-cell office:value-type="float" office:value="70">
            <text:p>70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Turnier um die Tiara. Als Kaiser Maximilian 1511 den Papststuhl besteigen wollte</text:p>
          </table:table-cell>
          <table:table-cell office:value-type="string">
            <text:p>V</text:p>
          </table:table-cell>
          <table:table-cell office:value-type="string">
            <text:p>Deutsche Staaten / Das Alte Reich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Die erste Doktorin der Welt. Eine ungewöhnliche Karriere im barocken Venedig</text:p>
          </table:table-cell>
          <table:table-cell office:value-type="string">
            <text:p>V, XIV</text:p>
          </table:table-cell>
          <table:table-cell office:value-type="string">
            <text:p>Italien / Venedig / Bildungswesen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5">
            <text:p>05</text:p>
          </table:table-cell>
          <table:table-cell office:value-type="float" office:value="436">
            <text:p>436</text:p>
          </table:table-cell>
          <table:table-cell table:number-columns-repeated="1017"/>
        </table:table-row>
        <table:table-row table:style-name="ro14">
          <table:table-cell office:value-type="string">
            <text:p>Giese, Günther</text:p>
          </table:table-cell>
          <table:table-cell office:value-type="string">
            <text:p>Rebell gegen Napoleon. Andreas Hofer - ein Symbol der Tiroler Volkserhebung</text:p>
          </table:table-cell>
          <table:table-cell table:style-name="ce35" office:value-type="string">
            <text:p>VI</text:p>
          </table:table-cell>
          <table:table-cell office:value-type="string">
            <text:p>Österreich Von Napoleon bis 1848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5">
          <table:table-cell office:value-type="string">
            <text:p>Giese, Günther</text:p>
          </table:table-cell>
          <table:table-cell office:value-type="string">
            <text:p>Der Fall Boethius. Ein Justizmord am Hofe Theoderichs des Großen</text:p>
          </table:table-cell>
          <table:table-cell office:value-type="string">
            <text:p>III, XVIII</text:p>
          </table:table-cell>
          <table:table-cell office:value-type="string">
            <text:p>Völkerwanderung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4">
            <text:p>04</text:p>
          </table:table-cell>
          <table:table-cell office:value-type="float" office:value="303">
            <text:p>303</text:p>
          </table:table-cell>
          <table:table-cell table:number-columns-repeated="1017"/>
        </table:table-row>
        <table:table-row table:style-name="ro15">
          <table:table-cell office:value-type="string">
            <text:p>Giovio, Paolo</text:p>
          </table:table-cell>
          <table:table-cell office:value-type="string">
            <text:p>1530: Die Kaiserkrönung Karls V.</text:p>
          </table:table-cell>
          <table:table-cell office:value-type="string">
            <text:p>V</text:p>
          </table:table-cell>
          <table:table-cell office:value-type="string">
            <text:p>Österreich / Habsburg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1">
            <text:p>11</text:p>
          </table:table-cell>
          <table:table-cell office:value-type="float" office:value="981">
            <text:p>981</text:p>
          </table:table-cell>
          <table:table-cell table:number-columns-repeated="1017"/>
        </table:table-row>
        <table:table-row table:style-name="ro15">
          <table:table-cell office:value-type="string">
            <text:p>Goebel, Klaus</text:p>
          </table:table-cell>
          <table:table-cell office:value-type="string">
            <text:p>Dörpfeld und Wilhelm II.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11">
            <text:p>11</text:p>
          </table:table-cell>
          <table:table-cell office:value-type="float" office:value="1044">
            <text:p>1044</text:p>
          </table:table-cell>
          <table:table-cell table:number-columns-repeated="1017"/>
        </table:table-row>
        <table:table-row table:style-name="ro15">
          <table:table-cell office:value-type="string">
            <text:p>Goebel, Klaus</text:p>
          </table:table-cell>
          <table:table-cell office:value-type="string">
            <text:p>Friedrich Engels - die Jugendjahre eines Revolutionärs</text:p>
          </table:table-cell>
          <table:table-cell office:value-type="string">
            <text:p>VI</text:p>
          </table:table-cell>
          <table:table-cell office:value-type="string">
            <text:p>Soziale Frag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9">
            <text:p>09</text:p>
          </table:table-cell>
          <table:table-cell office:value-type="float" office:value="843">
            <text:p>843</text:p>
          </table:table-cell>
          <table:table-cell table:number-columns-repeated="1017"/>
        </table:table-row>
        <table:table-row table:style-name="ro15">
          <table:table-cell office:value-type="string">
            <text:p>Gondorf, Bernhard</text:p>
          </table:table-cell>
          <table:table-cell office:value-type="string">
            <text:p>Eine abenteuerliche Thronfahrt</text:p>
          </table:table-cell>
          <table:table-cell office:value-type="string">
            <text:p>VI</text:p>
          </table:table-cell>
          <table:table-cell office:value-type="string">
            <text:p>Balkan / Orientalische Frage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2">
            <text:p>12</text:p>
          </table:table-cell>
          <table:table-cell office:value-type="float" office:value="1099">
            <text:p>1099</text:p>
          </table:table-cell>
          <table:table-cell table:number-columns-repeated="1017"/>
        </table:table-row>
        <table:table-row table:style-name="ro14">
          <table:table-cell office:value-type="string">
            <text:p>Göpel, Wilfried</text:p>
          </table:table-cell>
          <table:table-cell office:value-type="string">
            <text:p>Szenen aus dem Berliner Milieu. Vormärz und 48er Revolution im Werk Theodor Hosemanns</text:p>
          </table:table-cell>
          <table:table-cell office:value-type="string">
            <text:p>VI, XIV</text:p>
          </table:table-cell>
          <table:table-cell office:value-type="string">
            <text:p>Deutschland / Revolution 1848 / Bildende Künste / Literatu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9">
            <text:p>09</text:p>
          </table:table-cell>
          <table:table-cell office:value-type="float" office:value="808">
            <text:p>808</text:p>
          </table:table-cell>
          <table:table-cell table:number-columns-repeated="1017"/>
        </table:table-row>
        <table:table-row table:style-name="ro16">
          <table:table-cell office:value-type="string">
            <text:p>Göpel, Wilfried</text:p>
          </table:table-cell>
          <table:table-cell office:value-type="string">
            <text:p>Ein Zaungast beim Berliner Kongreß. Der Maler Anton von Werner als Chronist des Bismarckreichs</text:p>
          </table:table-cell>
          <table:table-cell office:value-type="string">
            <text:p>VI, XIV</text:p>
          </table:table-cell>
          <table:table-cell office:value-type="string">
            <text:p>Deutschland / Deutsche Einigung und Kaiserreich bis 1890 / Bildende Künste / Architektu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">
            <text:p>01</text:p>
          </table:table-cell>
          <table:table-cell office:value-type="float" office:value="55">
            <text:p>55</text:p>
          </table:table-cell>
          <table:table-cell table:number-columns-repeated="1017"/>
        </table:table-row>
        <table:table-row table:style-name="ro15">
          <table:table-cell office:value-type="string">
            <text:p>Görlich, Ernst Joseph</text:p>
          </table:table-cell>
          <table:table-cell office:value-type="string">
            <text:p>Der Staatsvertrag vom 15. Mai 1955</text:p>
          </table:table-cell>
          <table:table-cell office:value-type="string">
            <text:p>VII</text:p>
          </table:table-cell>
          <table:table-cell office:value-type="string">
            <text:p>Österreich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Görlich, Ernst Joseph</text:p>
          </table:table-cell>
          <table:table-cell office:value-type="string">
            <text:p>Philippine Welser</text:p>
          </table:table-cell>
          <table:table-cell office:value-type="string">
            <text:p>V</text:p>
          </table:table-cell>
          <table:table-cell office:value-type="string">
            <text:p>Deutsche Staaten / Bayern / Wittelsbacher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1">
            <text:p>11</text:p>
          </table:table-cell>
          <table:table-cell office:value-type="float" office:value="992">
            <text:p>992</text:p>
          </table:table-cell>
          <table:table-cell table:number-columns-repeated="1017"/>
        </table:table-row>
        <table:table-row table:style-name="ro15">
          <table:table-cell office:value-type="string">
            <text:p>Görlich, Ernst Joseph</text:p>
          </table:table-cell>
          <table:table-cell office:value-type="string">
            <text:p>Andreas Hofer</text:p>
          </table:table-cell>
          <table:table-cell table:style-name="ce35" office:value-type="string">
            <text:p>VI</text:p>
          </table:table-cell>
          <table:table-cell office:value-type="string">
            <text:p>Österreich Von Napoleon bis 1848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2">
            <text:p>12</text:p>
          </table:table-cell>
          <table:table-cell office:value-type="float" office:value="1096">
            <text:p>1096</text:p>
          </table:table-cell>
          <table:table-cell table:number-columns-repeated="1017"/>
        </table:table-row>
        <table:table-row table:style-name="ro15">
          <table:table-cell office:value-type="string">
            <text:p>Görlich, Ernst Joseph</text:p>
          </table:table-cell>
          <table:table-cell office:value-type="string">
            <text:p>Die Entstehung des Burgenlandes</text:p>
          </table:table-cell>
          <table:table-cell office:value-type="string">
            <text:p>VII</text:p>
          </table:table-cell>
          <table:table-cell office:value-type="string">
            <text:p>Öster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1">
            <text:p>11</text:p>
          </table:table-cell>
          <table:table-cell office:value-type="float" office:value="1032">
            <text:p>1032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Ehrensold und Ehrengeleit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1">
            <text:p>11</text:p>
          </table:table-cell>
          <table:table-cell office:value-type="float" office:value="1007">
            <text:p>1007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er Bayerische Militär-Max-Joseph-Orden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">
            <text:p>01</text:p>
          </table:table-cell>
          <table:table-cell office:value-type="float" office:value="79">
            <text:p>79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er Königlich-Württembergische Militär-Verdienstorden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4">
            <text:p>04</text:p>
          </table:table-cell>
          <table:table-cell office:value-type="float" office:value="357">
            <text:p>357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as preußische Militärverdienstkreuz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5">
            <text:p>05</text:p>
          </table:table-cell>
          <table:table-cell office:value-type="float" office:value="452">
            <text:p>452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er "Pour le mérite" als Kriegsauszeichnung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9">
            <text:p>09</text:p>
          </table:table-cell>
          <table:table-cell office:value-type="float" office:value="819">
            <text:p>819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er "Pour le mérite" für Wissenschaft und Künste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">
            <text:p>01</text:p>
          </table:table-cell>
          <table:table-cell office:value-type="float" office:value="78">
            <text:p>78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ie Bayerische Militär-Verdienst-Medaille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3">
            <text:p>03</text:p>
          </table:table-cell>
          <table:table-cell office:value-type="float" office:value="268">
            <text:p>268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er "Rote-Adler-Orden"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8">
            <text:p>08</text:p>
          </table:table-cell>
          <table:table-cell office:value-type="float" office:value="728">
            <text:p>728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er Hausorden von Hohenzollern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2">
            <text:p>12</text:p>
          </table:table-cell>
          <table:table-cell office:value-type="float" office:value="1090">
            <text:p>1090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er Königlich-Sächsische-Militär-St. Heinrichsorden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4">
            <text:p>04</text:p>
          </table:table-cell>
          <table:table-cell office:value-type="float" office:value="360">
            <text:p>360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Hoher Orden vom Schwarzen Adler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2">
            <text:p>02</text:p>
          </table:table-cell>
          <table:table-cell office:value-type="float" office:value="179">
            <text:p>179</text:p>
          </table:table-cell>
          <table:table-cell table:number-columns-repeated="1017"/>
        </table:table-row>
        <table:table-row table:style-name="ro15">
          <table:table-cell office:value-type="string">
            <text:p>Gottke, Heinrich</text:p>
          </table:table-cell>
          <table:table-cell office:value-type="string">
            <text:p>Das Eiserne Kreuz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2">
            <text:p>02</text:p>
          </table:table-cell>
          <table:table-cell office:value-type="float" office:value="171">
            <text:p>171</text:p>
          </table:table-cell>
          <table:table-cell table:number-columns-repeated="1017"/>
        </table:table-row>
        <table:table-row table:style-name="ro15">
          <table:table-cell office:value-type="string">
            <text:p>Gramse, Falko</text:p>
          </table:table-cell>
          <table:table-cell office:value-type="string">
            <text:p>Die Fehde des Sichar (Strafrecht)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4">
            <text:p>04</text:p>
          </table:table-cell>
          <table:table-cell office:value-type="float" office:value="295">
            <text:p>295</text:p>
          </table:table-cell>
          <table:table-cell table:number-columns-repeated="1017"/>
        </table:table-row>
        <table:table-row table:style-name="ro14">
          <table:table-cell office:value-type="string">
            <text:p>Grant, Michael</text:p>
          </table:table-cell>
          <table:table-cell office:value-type="string">
            <text:p>Mercurius in Pompeji</text:p>
          </table:table-cell>
          <table:table-cell office:value-type="string">
            <text:p>III, XIII</text:p>
          </table:table-cell>
          <table:table-cell office:value-type="string">
            <text:p>Römisches Reich / Frühgeschichte und Antik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9">
            <text:p>09</text:p>
          </table:table-cell>
          <table:table-cell office:value-type="float" office:value="823">
            <text:p>823</text:p>
          </table:table-cell>
          <table:table-cell table:number-columns-repeated="1017"/>
        </table:table-row>
        <table:table-row table:style-name="ro15">
          <table:table-cell office:value-type="string">
            <text:p>Gratias, Ralf</text:p>
          </table:table-cell>
          <table:table-cell office:value-type="string">
            <text:p>Das Grab des Tut-ench-Amun</text:p>
          </table:table-cell>
          <table:table-cell office:value-type="string">
            <text:p>II, III</text:p>
          </table:table-cell>
          <table:table-cell office:value-type="string">
            <text:p>Ägypte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4">
            <text:p>04</text:p>
          </table:table-cell>
          <table:table-cell office:value-type="float" office:value="345">
            <text:p>345</text:p>
          </table:table-cell>
          <table:table-cell table:number-columns-repeated="1017"/>
        </table:table-row>
        <table:table-row table:style-name="ro15">
          <table:table-cell office:value-type="string">
            <text:p>Gratias, Ralf</text:p>
          </table:table-cell>
          <table:table-cell office:value-type="string">
            <text:p>Die Pyramide des Cheops</text:p>
          </table:table-cell>
          <table:table-cell office:value-type="string">
            <text:p>II, III, XIV</text:p>
          </table:table-cell>
          <table:table-cell office:value-type="string">
            <text:p>Ägypten / Bildende Künste / Architek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5">
            <text:p>05</text:p>
          </table:table-cell>
          <table:table-cell office:value-type="float" office:value="445">
            <text:p>445</text:p>
          </table:table-cell>
          <table:table-cell table:number-columns-repeated="1017"/>
        </table:table-row>
        <table:table-row table:style-name="ro15">
          <table:table-cell office:value-type="string">
            <text:p>Gratias, Ralf</text:p>
          </table:table-cell>
          <table:table-cell office:value-type="string">
            <text:p>Savonarola</text:p>
          </table:table-cell>
          <table:table-cell office:value-type="string">
            <text:p>V</text:p>
          </table:table-cell>
          <table:table-cell office:value-type="string">
            <text:p>Italien / Florenz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5">
          <table:table-cell office:value-type="string">
            <text:p>Graus, František</text:p>
          </table:table-cell>
          <table:table-cell office:value-type="string">
            <text:p>Jeanne d'Arc als Symbol Frankreichs</text:p>
          </table:table-cell>
          <table:table-cell office:value-type="string">
            <text:p>XII, XIV</text:p>
          </table:table-cell>
          <table:table-cell/>
          <table:table-cell table:style-name="ce41" office:value-type="float" office:value="80">
            <text:p>80</text:p>
          </table:table-cell>
          <table:table-cell table:style-name="ce41" office:value-type="float" office:value="4">
            <text:p>04</text:p>
          </table:table-cell>
          <table:table-cell office:value-type="float" office:value="329">
            <text:p>329</text:p>
          </table:table-cell>
          <table:table-cell table:number-columns-repeated="1017"/>
        </table:table-row>
        <table:table-row table:style-name="ro15">
          <table:table-cell office:value-type="string">
            <text:p>Gross, Babette</text:p>
          </table:table-cell>
          <table:table-cell office:value-type="string">
            <text:p>Willi Münzenberg</text:p>
          </table:table-cell>
          <table:table-cell office:value-type="string">
            <text:p>VIII</text:p>
          </table:table-cell>
          <table:table-cell office:value-type="string">
            <text:p>Sowjetunio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5">
          <table:table-cell office:value-type="string">
            <text:p>Grunow, Alfred</text:p>
          </table:table-cell>
          <table:table-cell office:value-type="string">
            <text:p>Fritz Reuters Festungszeit</text:p>
          </table:table-cell>
          <table:table-cell office:value-type="string">
            <text:p>VI</text:p>
          </table:table-cell>
          <table:table-cell office:value-type="string">
            <text:p>Deutschland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0">
            <text:p>10</text:p>
          </table:table-cell>
          <table:table-cell office:value-type="float" office:value="885">
            <text:p>885</text:p>
          </table:table-cell>
          <table:table-cell table:number-columns-repeated="1017"/>
        </table:table-row>
        <table:table-row table:style-name="ro15">
          <table:table-cell office:value-type="string">
            <text:p>Grunow, Alfred</text:p>
          </table:table-cell>
          <table:table-cell office:value-type="string">
            <text:p>Boëthius und Theoderich der Große</text:p>
          </table:table-cell>
          <table:table-cell office:value-type="string">
            <text:p>III</text:p>
          </table:table-cell>
          <table:table-cell office:value-type="string">
            <text:p>Völkerwanderun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2">
            <text:p>02</text:p>
          </table:table-cell>
          <table:table-cell office:value-type="float" office:value="140">
            <text:p>140</text:p>
          </table:table-cell>
          <table:table-cell table:number-columns-repeated="1017"/>
        </table:table-row>
        <table:table-row table:style-name="ro15">
          <table:table-cell office:value-type="string">
            <text:p>Grunow, Alfred</text:p>
          </table:table-cell>
          <table:table-cell office:value-type="string">
            <text:p>Christian Friedrich Daniel Schubart</text:p>
          </table:table-cell>
          <table:table-cell office:value-type="string">
            <text:p>V, XIV</text:p>
          </table:table-cell>
          <table:table-cell office:value-type="string">
            <text:p>Württember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5">
          <table:table-cell office:value-type="string">
            <text:p>Grunow, Alfred</text:p>
          </table:table-cell>
          <table:table-cell office:value-type="string">
            <text:p>Dostojewski in Sibirien</text:p>
          </table:table-cell>
          <table:table-cell office:value-type="string">
            <text:p>VI, VIII</text:p>
          </table:table-cell>
          <table:table-cell office:value-type="string">
            <text:p>Russland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2">
            <text:p>12</text:p>
          </table:table-cell>
          <table:table-cell office:value-type="float" office:value="1059">
            <text:p>1059</text:p>
          </table:table-cell>
          <table:table-cell table:number-columns-repeated="1017"/>
        </table:table-row>
        <table:table-row table:style-name="ro15">
          <table:table-cell office:value-type="string">
            <text:p>Grunow, Alfred</text:p>
          </table:table-cell>
          <table:table-cell office:value-type="string">
            <text:p>Der 20. Juli 1944: Julius Leber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7">
            <text:p>07</text:p>
          </table:table-cell>
          <table:table-cell office:value-type="float" office:value="618">
            <text:p>618</text:p>
          </table:table-cell>
          <table:table-cell table:number-columns-repeated="1017"/>
        </table:table-row>
        <table:table-row table:style-name="ro14">
          <table:table-cell office:value-type="string">
            <text:p>Gundel, Hans Georg</text:p>
          </table:table-cell>
          <table:table-cell office:value-type="string">
            <text:p>Papyrustexte als Geschichtsquellen</text:p>
          </table:table-cell>
          <table:table-cell office:value-type="string">
            <text:p>III, XII, XIV</text:p>
          </table:table-cell>
          <table:table-cell office:value-type="string">
            <text:p>Schriftwesen / Historiker und ihre Wissenschaft / Schriftwesen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5">
            <text:p>05</text:p>
          </table:table-cell>
          <table:table-cell office:value-type="float" office:value="389">
            <text:p>389</text:p>
          </table:table-cell>
          <table:table-cell table:number-columns-repeated="1017"/>
        </table:table-row>
        <table:table-row table:style-name="ro13">
          <table:table-cell office:value-type="string">
            <text:p>Günther, Erika</text:p>
          </table:table-cell>
          <table:table-cell office:value-type="string">
            <text:p>Mit Pauken und Trompeten!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4">
          <table:table-cell office:value-type="string">
            <text:p>Günzel, Klaus</text:p>
          </table:table-cell>
          <table:table-cell office:value-type="string">
            <text:p>Das Debakel einer Verdrängung. Die DDR-Ideologen und die deutsche Geschichte</text:p>
          </table:table-cell>
          <table:table-cell office:value-type="string">
            <text:p>VII</text:p>
          </table:table-cell>
          <table:table-cell office:value-type="string">
            <text:p>Deutsche Demokratische Republik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9">
            <text:p>09</text:p>
          </table:table-cell>
          <table:table-cell office:value-type="float" office:value="817">
            <text:p>817</text:p>
          </table:table-cell>
          <table:table-cell table:number-columns-repeated="1017"/>
        </table:table-row>
        <table:table-row table:style-name="ro17">
          <table:table-cell office:value-type="string">
            <text:p>Günzel, Klaus</text:p>
          </table:table-cell>
          <table:table-cell office:value-type="string">
            <text:p>Meisterdiplomat und "hinkender Teufel". Talleyrand - ein Grandseigneur als Diener vieler Herren</text:p>
          </table:table-cell>
          <table:table-cell office:value-type="string">
            <text:p>V, VI</text:p>
          </table:table-cell>
          <table:table-cell office:value-type="string">
            <text:p>Frankreich / Ancien R<text:span text:style-name="T4">égime / Die Französische Revolution / Zeit Napoleons</text:span>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4">
          <table:table-cell office:value-type="string">
            <text:p>Günzel, Klaus</text:p>
          </table:table-cell>
          <table:table-cell office:value-type="string">
            <text:p>Der Esprit des Fürsten Metternich</text:p>
          </table:table-cell>
          <table:table-cell office:value-type="string">
            <text:p>VI, XIX</text:p>
          </table:table-cell>
          <table:table-cell office:value-type="string">
            <text:p>Österreich / Von Napoleon bis 1848 / Aus Klios Anekdotenkist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4">
            <text:p>04</text:p>
          </table:table-cell>
          <table:table-cell office:value-type="float" office:value="334">
            <text:p>334</text:p>
          </table:table-cell>
          <table:table-cell table:number-columns-repeated="1017"/>
        </table:table-row>
        <table:table-row table:style-name="ro14">
          <table:table-cell office:value-type="string">
            <text:p>Günzel, Klaus</text:p>
          </table:table-cell>
          <table:table-cell office:value-type="string">
            <text:p>Wettkampf der Spione. Österreich Geheimpolizei observiert den Wiener Kongreß</text:p>
          </table:table-cell>
          <table:table-cell office:value-type="string">
            <text:p>VI, XVIII</text:p>
          </table:table-cell>
          <table:table-cell office:value-type="string">
            <text:p>Österreich / Von Napoleon bis 1848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6">
            <text:p>06</text:p>
          </table:table-cell>
          <table:table-cell office:value-type="float" office:value="482">
            <text:p>482</text:p>
          </table:table-cell>
          <table:table-cell table:number-columns-repeated="1017"/>
        </table:table-row>
        <table:table-row table:style-name="ro15">
          <table:table-cell office:value-type="string">
            <text:p>Günzel, Klaus</text:p>
          </table:table-cell>
          <table:table-cell office:value-type="string">
            <text:p>Napoleons Sinn für die heroische Pointe</text:p>
          </table:table-cell>
          <table:table-cell office:value-type="string">
            <text:p>XIX</text:p>
          </table:table-cell>
          <table:table-cell office:value-type="string">
            <text:p>Aus Klios Anekdotenkist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8">
            <text:p>08</text:p>
          </table:table-cell>
          <table:table-cell office:value-type="float" office:value="676">
            <text:p>676</text:p>
          </table:table-cell>
          <table:table-cell table:number-columns-repeated="1017"/>
        </table:table-row>
        <table:table-row table:style-name="ro14">
          <table:table-cell office:value-type="string">
            <text:p>Günzel, Klaus</text:p>
          </table:table-cell>
          <table:table-cell office:value-type="string">
            <text:p>Maria Theresias mütterlicher Humor</text:p>
          </table:table-cell>
          <table:table-cell office:value-type="string">
            <text:p>V, XIX</text:p>
          </table:table-cell>
          <table:table-cell office:value-type="string">
            <text:p>Österreich / Habsburg / Aus Klios Anekdotenkist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1">
            <text:p>11</text:p>
          </table:table-cell>
          <table:table-cell office:value-type="float" office:value="942">
            <text:p>942</text:p>
          </table:table-cell>
          <table:table-cell table:number-columns-repeated="1017"/>
        </table:table-row>
        <table:table-row table:style-name="ro15">
          <table:table-cell office:value-type="string">
            <text:p>Günzel, Klaus</text:p>
          </table:table-cell>
          <table:table-cell office:value-type="string">
            <text:p>Bismarcks barocke Bosheiten</text:p>
          </table:table-cell>
          <table:table-cell office:value-type="string">
            <text:p>XIX</text:p>
          </table:table-cell>
          <table:table-cell office:value-type="string">
            <text:p>Aus Klios Anekdotenkist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2">
            <text:p>02</text:p>
          </table:table-cell>
          <table:table-cell office:value-type="float" office:value="116">
            <text:p>116</text:p>
          </table:table-cell>
          <table:table-cell table:number-columns-repeated="1017"/>
        </table:table-row>
        <table:table-row table:style-name="ro15">
          <table:table-cell office:value-type="string">
            <text:p>Günzel, Klaus</text:p>
          </table:table-cell>
          <table:table-cell office:value-type="string">
            <text:p>Grandseigneur und Bürokrat - Geschichten vom Kaiser Franz Joseph</text:p>
          </table:table-cell>
          <table:table-cell office:value-type="string">
            <text:p>XIX</text:p>
          </table:table-cell>
          <table:table-cell office:value-type="string">
            <text:p>Aus Klios Anekdotenkist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5">
            <text:p>05</text:p>
          </table:table-cell>
          <table:table-cell office:value-type="float" office:value="448">
            <text:p>448</text:p>
          </table:table-cell>
          <table:table-cell table:number-columns-repeated="1017"/>
        </table:table-row>
        <table:table-row table:style-name="ro14">
          <table:table-cell office:value-type="string">
            <text:p>Günzel, Klaus</text:p>
          </table:table-cell>
          <table:table-cell office:value-type="string">
            <text:p>Der unduldsame Reformer. Kaiser Joseph II. - Leben, Leistung und Legende</text:p>
          </table:table-cell>
          <table:table-cell office:value-type="string">
            <text:p>V</text:p>
          </table:table-cell>
          <table:table-cell office:value-type="string">
            <text:p>Österreich / Habsburg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5">
          <table:table-cell office:value-type="string">
            <text:p>Gunzert, Walter</text:p>
          </table:table-cell>
          <table:table-cell office:value-type="string">
            <text:p>Hans Holbeins Darmstädter Madonna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2">
            <text:p>12</text:p>
          </table:table-cell>
          <table:table-cell office:value-type="float" office:value="1100">
            <text:p>1100</text:p>
          </table:table-cell>
          <table:table-cell table:number-columns-repeated="1017"/>
        </table:table-row>
        <table:table-row table:style-name="ro13">
          <table:table-cell office:value-type="string">
            <text:p>Güttich, Ulrich</text:p>
          </table:table-cell>
          <table:table-cell office:value-type="string">
            <text:p>DAMALS Gesamtregister der Jahrgänge 1969 bis 1992</text:p>
          </table:table-cell>
          <table:table-cell office:value-type="string">
            <text:p>XII</text:p>
          </table:table-cell>
          <table:table-cell office:value-type="string">
            <text:p>Alle</text:p>
          </table:table-cell>
          <table:table-cell table:style-name="ce41" office:value-type="float" office:value="15">
            <text:p>15</text:p>
          </table:table-cell>
          <table:table-cell table:style-name="ce41" office:value-type="float" office:value="7">
            <text:p>07</text:p>
          </table:table-cell>
          <table:table-cell office:value-type="float" office:value="1">
            <text:p>1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H</text:p>
          </table:table-cell>
          <table:table-cell table:number-columns-repeated="1023"/>
        </table:table-row>
        <table:table-row table:style-name="ro14">
          <table:table-cell office:value-type="string">
            <text:p>Häcker, Reinhart</text:p>
          </table:table-cell>
          <table:table-cell office:value-type="string">
            <text:p>König Konradins tragisches Ende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4">
            <text:p>04</text:p>
          </table:table-cell>
          <table:table-cell office:value-type="float" office:value="328">
            <text:p>328</text:p>
          </table:table-cell>
          <table:table-cell table:number-columns-repeated="1017"/>
        </table:table-row>
        <table:table-row table:style-name="ro15">
          <table:table-cell office:value-type="string">
            <text:p>Hadinger, Heinz</text:p>
          </table:table-cell>
          <table:table-cell office:value-type="string">
            <text:p>Megalithismus</text:p>
          </table:table-cell>
          <table:table-cell office:value-type="string">
            <text:p>I</text:p>
          </table:table-cell>
          <table:table-cell/>
          <table:table-cell table:style-name="ce41" office:value-type="float" office:value="80">
            <text:p>80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Hahn, Ernst Eduard</text:p>
          </table:table-cell>
          <table:table-cell office:value-type="string">
            <text:p>Einhard und Imma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8">
            <text:p>08</text:p>
          </table:table-cell>
          <table:table-cell office:value-type="float" office:value="675">
            <text:p>675</text:p>
          </table:table-cell>
          <table:table-cell table:number-columns-repeated="1017"/>
        </table:table-row>
        <table:table-row table:style-name="ro15">
          <table:table-cell office:value-type="string">
            <text:p>Hahn, Wilhelm</text:p>
          </table:table-cell>
          <table:table-cell office:value-type="string">
            <text:p>Die Schlacht von Bornhöved</text:p>
          </table:table-cell>
          <table:table-cell office:value-type="string">
            <text:p>IV</text:p>
          </table:table-cell>
          <table:table-cell office:value-type="string">
            <text:p>Skandinavie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">
            <text:p>01</text:p>
          </table:table-cell>
          <table:table-cell office:value-type="float" office:value="40">
            <text:p>40</text:p>
          </table:table-cell>
          <table:table-cell table:number-columns-repeated="1017"/>
        </table:table-row>
        <table:table-row table:style-name="ro15">
          <table:table-cell office:value-type="string">
            <text:p>Hammes, Manfred</text:p>
          </table:table-cell>
          <table:table-cell office:value-type="string">
            <text:p>Der Hexenprozeß gegen Christina Plum</text:p>
          </table:table-cell>
          <table:table-cell office:value-type="string">
            <text:p>V, XIII</text:p>
          </table:table-cell>
          <table:table-cell office:value-type="string">
            <text:p>Hexenverfolgung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5">
            <text:p>05</text:p>
          </table:table-cell>
          <table:table-cell office:value-type="float" office:value="459">
            <text:p>459</text:p>
          </table:table-cell>
          <table:table-cell table:number-columns-repeated="1017"/>
        </table:table-row>
        <table:table-row table:style-name="ro15">
          <table:table-cell office:value-type="string">
            <text:p>Hampel, Adolf</text:p>
          </table:table-cell>
          <table:table-cell office:value-type="string">
            <text:p>Im Wechselspiel der Gefühle. Das Deutschenbild der Russen</text:p>
          </table:table-cell>
          <table:table-cell office:value-type="string">
            <text:p>VIII, XII</text:p>
          </table:table-cell>
          <table:table-cell office:value-type="string">
            <text:p>Das Petersburger Zarenreich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7">
            <text:p>07</text:p>
          </table:table-cell>
          <table:table-cell office:value-type="float" office:value="580">
            <text:p>580</text:p>
          </table:table-cell>
          <table:table-cell table:number-columns-repeated="1017"/>
        </table:table-row>
        <table:table-row table:style-name="ro14">
          <table:table-cell office:value-type="string">
            <text:p>Hanko, Helmut M.</text:p>
          </table:table-cell>
          <table:table-cell office:value-type="string">
            <text:p>"Die Zeiten sind erregt, wir hoffen …" (Münchner Juden zwischen Machtergreifung und Nürnberger Gesetzen)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0">
            <text:p>10</text:p>
          </table:table-cell>
          <table:table-cell office:value-type="float" office:value="851">
            <text:p>851</text:p>
          </table:table-cell>
          <table:table-cell table:number-columns-repeated="1017"/>
        </table:table-row>
        <table:table-row table:style-name="ro15">
          <table:table-cell office:value-type="string">
            <text:p>Härtling, Peter</text:p>
          </table:table-cell>
          <table:table-cell office:value-type="string">
            <text:p>"Als Kranker unausstehlich". Der schwindsüchtige Chopin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0">
            <text:p>10</text:p>
          </table:table-cell>
          <table:table-cell office:value-type="float" office:value="885">
            <text:p>885</text:p>
          </table:table-cell>
          <table:table-cell table:number-columns-repeated="1017"/>
        </table:table-row>
        <table:table-row table:style-name="ro15">
          <table:table-cell office:value-type="string">
            <text:p>Hartung, Fritz</text:p>
          </table:table-cell>
          <table:table-cell office:value-type="string">
            <text:p>Friedrich Wilhelm I., I. Teil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2">
            <text:p>12</text:p>
          </table:table-cell>
          <table:table-cell office:value-type="float" office:value="1059">
            <text:p>1059</text:p>
          </table:table-cell>
          <table:table-cell table:number-columns-repeated="1017"/>
        </table:table-row>
        <table:table-row table:style-name="ro15">
          <table:table-cell office:value-type="string">
            <text:p>Hartung, Fritz</text:p>
          </table:table-cell>
          <table:table-cell office:value-type="string">
            <text:p>Friedrich Wilhelm II., I. Teil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5">
          <table:table-cell office:value-type="string">
            <text:p>Haupt, Werner</text:p>
          </table:table-cell>
          <table:table-cell office:value-type="string">
            <text:p>Großfunkstation Kamina</text:p>
          </table:table-cell>
          <table:table-cell office:value-type="string">
            <text:p>XV</text:p>
          </table:table-cell>
          <table:table-cell/>
          <table:table-cell table:style-name="ce41" office:value-type="float" office:value="74">
            <text:p>74</text:p>
          </table:table-cell>
          <table:table-cell table:style-name="ce41" office:value-type="float" office:value="11">
            <text:p>11</text:p>
          </table:table-cell>
          <table:table-cell office:value-type="float" office:value="1037">
            <text:p>1037</text:p>
          </table:table-cell>
          <table:table-cell table:number-columns-repeated="1017"/>
        </table:table-row>
        <table:table-row table:style-name="ro13">
          <table:table-cell office:value-type="string">
            <text:p>Haupt, Werner</text:p>
          </table:table-cell>
          <table:table-cell office:value-type="string">
            <text:p>Der Zusammenbruch der "Heeresgruppe Mitte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">
            <text:p>01</text:p>
          </table:table-cell>
          <table:table-cell office:value-type="float" office:value="61">
            <text:p>61</text:p>
          </table:table-cell>
          <table:table-cell table:number-columns-repeated="1017"/>
        </table:table-row>
        <table:table-row table:style-name="ro13">
          <table:table-cell office:value-type="string">
            <text:p>Haupt, Werner</text:p>
          </table:table-cell>
          <table:table-cell office:value-type="string">
            <text:p>Narvik 1940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6">
            <text:p>76</text:p>
          </table:table-cell>
          <table:table-cell table:style-name="ce41" office:value-type="float" office:value="6">
            <text:p>06</text:p>
          </table:table-cell>
          <table:table-cell office:value-type="float" office:value="517">
            <text:p>517</text:p>
          </table:table-cell>
          <table:table-cell table:number-columns-repeated="1017"/>
        </table:table-row>
        <table:table-row table:style-name="ro13">
          <table:table-cell office:value-type="string">
            <text:p>Haupt, Werner</text:p>
          </table:table-cell>
          <table:table-cell office:value-type="string">
            <text:p>1945: Der Endkampf um die "Festung Berlin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0">
            <text:p>10</text:p>
          </table:table-cell>
          <table:table-cell office:value-type="float" office:value="899">
            <text:p>899</text:p>
          </table:table-cell>
          <table:table-cell table:number-columns-repeated="1017"/>
        </table:table-row>
        <table:table-row table:style-name="ro15">
          <table:table-cell office:value-type="string">
            <text:p>Hauptmann, Arthur</text:p>
          </table:table-cell>
          <table:table-cell office:value-type="string">
            <text:p>1333: Die Eroberung der Burg Schwanau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2">
            <text:p>02</text:p>
          </table:table-cell>
          <table:table-cell office:value-type="float" office:value="119">
            <text:p>119</text:p>
          </table:table-cell>
          <table:table-cell table:number-columns-repeated="1017"/>
        </table:table-row>
        <table:table-row table:style-name="ro14">
          <table:table-cell office:value-type="string">
            <text:p>Heberer, Alfred</text:p>
          </table:table-cell>
          <table:table-cell office:value-type="string">
            <text:p>Papst Julius II. und Michelangelo</text:p>
          </table:table-cell>
          <table:table-cell office:value-type="string">
            <text:p>V, XIV</text:p>
          </table:table-cell>
          <table:table-cell office:value-type="string">
            <text:p>Italien / Renaissance / Bildende Künste / Architek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2">
            <text:p>02</text:p>
          </table:table-cell>
          <table:table-cell office:value-type="float" office:value="128">
            <text:p>128</text:p>
          </table:table-cell>
          <table:table-cell table:number-columns-repeated="1017"/>
        </table:table-row>
        <table:table-row table:style-name="ro15">
          <table:table-cell office:value-type="string">
            <text:p>Heck, Herrmann</text:p>
          </table:table-cell>
          <table:table-cell office:value-type="string">
            <text:p>Orange - Oranje -Oranien</text:p>
          </table:table-cell>
          <table:table-cell office:value-type="string">
            <text:p>V</text:p>
          </table:table-cell>
          <table:table-cell office:value-type="string">
            <text:p>Niederlande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2">
            <text:p>02</text:p>
          </table:table-cell>
          <table:table-cell office:value-type="float" office:value="81">
            <text:p>81</text:p>
          </table:table-cell>
          <table:table-cell table:number-columns-repeated="1017"/>
        </table:table-row>
        <table:table-row table:style-name="ro15">
          <table:table-cell office:value-type="string">
            <text:p>Heck, Herrmann</text:p>
          </table:table-cell>
          <table:table-cell office:value-type="string">
            <text:p>Der Aufstieg des Hauses Nassau</text:p>
          </table:table-cell>
          <table:table-cell office:value-type="string">
            <text:p>V</text:p>
          </table:table-cell>
          <table:table-cell office:value-type="string">
            <text:p>Niederlande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3">
            <text:p>03</text:p>
          </table:table-cell>
          <table:table-cell office:value-type="float" office:value="81">
            <text:p>81</text:p>
          </table:table-cell>
          <table:table-cell table:number-columns-repeated="1017"/>
        </table:table-row>
        <table:table-row table:style-name="ro15">
          <table:table-cell office:value-type="string">
            <text:p>Heck, Herrmann</text:p>
          </table:table-cell>
          <table:table-cell office:value-type="string">
            <text:p>Der Prinz von Oranien (1. Teil)</text:p>
          </table:table-cell>
          <table:table-cell office:value-type="string">
            <text:p>V</text:p>
          </table:table-cell>
          <table:table-cell office:value-type="string">
            <text:p>Niederlande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2">
            <text:p>02</text:p>
          </table:table-cell>
          <table:table-cell office:value-type="float" office:value="163">
            <text:p>163</text:p>
          </table:table-cell>
          <table:table-cell table:number-columns-repeated="1017"/>
        </table:table-row>
        <table:table-row table:style-name="ro15">
          <table:table-cell office:value-type="string">
            <text:p>Heck, Herrmann</text:p>
          </table:table-cell>
          <table:table-cell office:value-type="string">
            <text:p>Der Prinz von Oranien (2. Teil)</text:p>
          </table:table-cell>
          <table:table-cell office:value-type="string">
            <text:p>V</text:p>
          </table:table-cell>
          <table:table-cell office:value-type="string">
            <text:p>Niederlande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258">
            <text:p>258</text:p>
          </table:table-cell>
          <table:table-cell table:number-columns-repeated="1017"/>
        </table:table-row>
        <table:table-row table:style-name="ro15">
          <table:table-cell office:value-type="string">
            <text:p>Heck, Herrmann</text:p>
          </table:table-cell>
          <table:table-cell office:value-type="string">
            <text:p>Der Prinz von Oranien (3. Teil)</text:p>
          </table:table-cell>
          <table:table-cell office:value-type="string">
            <text:p>V</text:p>
          </table:table-cell>
          <table:table-cell office:value-type="string">
            <text:p>Niederlande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4">
            <text:p>04</text:p>
          </table:table-cell>
          <table:table-cell office:value-type="float" office:value="352">
            <text:p>352</text:p>
          </table:table-cell>
          <table:table-cell table:number-columns-repeated="1017"/>
        </table:table-row>
        <table:table-row table:style-name="ro15">
          <table:table-cell office:value-type="string">
            <text:p>Heigl, Max</text:p>
          </table:table-cell>
          <table:table-cell office:value-type="string">
            <text:p>Der Löwlerbund von 1489. Eine Adelsfronde gegen Fürstenwillkür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2">
            <text:p>02</text:p>
          </table:table-cell>
          <table:table-cell office:value-type="float" office:value="151">
            <text:p>151</text:p>
          </table:table-cell>
          <table:table-cell table:number-columns-repeated="1017"/>
        </table:table-row>
        <table:table-row table:style-name="ro15">
          <table:table-cell office:value-type="string">
            <text:p>Heil, Gerhard</text:p>
          </table:table-cell>
          <table:table-cell office:value-type="string">
            <text:p>Von Aviomonte nach Bad Ems</text:p>
          </table:table-cell>
          <table:table-cell table:style-name="ce35" office:value-type="string">
            <text:p>XII, XIV</text:p>
          </table:table-cell>
          <table:table-cell office:value-type="string">
            <text:p>Städt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6">
            <text:p>06</text:p>
          </table:table-cell>
          <table:table-cell office:value-type="float" office:value="557">
            <text:p>557</text:p>
          </table:table-cell>
          <table:table-cell table:number-columns-repeated="1017"/>
        </table:table-row>
        <table:table-row table:style-name="ro14">
          <table:table-cell office:value-type="string">
            <text:p>Helwig-Wilson, Hans-Joachim</text:p>
          </table:table-cell>
          <table:table-cell office:value-type="string">
            <text:p>Der Weg in den sozialistischen Einheitsstaat. Die Zwangsvereinigung von SPD und KPD zur SED 1946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9">
            <text:p>09</text:p>
          </table:table-cell>
          <table:table-cell office:value-type="float" office:value="795">
            <text:p>795</text:p>
          </table:table-cell>
          <table:table-cell table:number-columns-repeated="1017"/>
        </table:table-row>
        <table:table-row table:style-name="ro15">
          <table:table-cell office:value-type="string">
            <text:p>Henn, Harald R.</text:p>
          </table:table-cell>
          <table:table-cell office:value-type="string">
            <text:p>Die "Hölle von Verdun"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4">
            <text:p>04</text:p>
          </table:table-cell>
          <table:table-cell office:value-type="float" office:value="309">
            <text:p>309</text:p>
          </table:table-cell>
          <table:table-cell table:number-columns-repeated="1017"/>
        </table:table-row>
        <table:table-row table:style-name="ro15">
          <table:table-cell office:value-type="string">
            <text:p>Henn, Harald R.</text:p>
          </table:table-cell>
          <table:table-cell office:value-type="string">
            <text:p>Die Jagdflieger des 1. Weltkriegs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8">
            <text:p>08</text:p>
          </table:table-cell>
          <table:table-cell office:value-type="float" office:value="655">
            <text:p>655</text:p>
          </table:table-cell>
          <table:table-cell table:number-columns-repeated="1017"/>
        </table:table-row>
        <table:table-row table:style-name="ro15">
          <table:table-cell office:value-type="string">
            <text:p>Herm, Gerhard</text:p>
          </table:table-cell>
          <table:table-cell office:value-type="string">
            <text:p>Großes Hauptquartier Ruhr</text:p>
          </table:table-cell>
          <table:table-cell office:value-type="string">
            <text:p>VI, XIII</text:p>
          </table:table-cell>
          <table:table-cell office:value-type="string">
            <text:p>Das Wilhelminische Reich / 20. Jahrhundert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6">
            <text:p>06</text:p>
          </table:table-cell>
          <table:table-cell office:value-type="float" office:value="471">
            <text:p>471</text:p>
          </table:table-cell>
          <table:table-cell table:number-columns-repeated="1017"/>
        </table:table-row>
        <table:table-row table:style-name="ro15">
          <table:table-cell office:value-type="string">
            <text:p>Herm, Gerhard</text:p>
          </table:table-cell>
          <table:table-cell office:value-type="string">
            <text:p>Kaiser Justinian</text:p>
          </table:table-cell>
          <table:table-cell office:value-type="string">
            <text:p>III</text:p>
          </table:table-cell>
          <table:table-cell office:value-type="string">
            <text:p>Ostrom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0">
            <text:p>10</text:p>
          </table:table-cell>
          <table:table-cell office:value-type="float" office:value="851">
            <text:p>851</text:p>
          </table:table-cell>
          <table:table-cell table:number-columns-repeated="1017"/>
        </table:table-row>
        <table:table-row table:style-name="ro15">
          <table:table-cell office:value-type="string">
            <text:p>Herm, Gerhard</text:p>
          </table:table-cell>
          <table:table-cell office:value-type="string">
            <text:p>Kaiser Karl V.: Der Ritter vom Goldenen Vlies</text:p>
          </table:table-cell>
          <table:table-cell office:value-type="string">
            <text:p>V</text:p>
          </table:table-cell>
          <table:table-cell office:value-type="string">
            <text:p>Österreich / Habsburg / Spanien / Portugal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2">
            <text:p>12</text:p>
          </table:table-cell>
          <table:table-cell office:value-type="float" office:value="1048">
            <text:p>1048</text:p>
          </table:table-cell>
          <table:table-cell table:number-columns-repeated="1017"/>
        </table:table-row>
        <table:table-row table:style-name="ro15">
          <table:table-cell office:value-type="string">
            <text:p>Herm, Gerhard</text:p>
          </table:table-cell>
          <table:table-cell office:value-type="string">
            <text:p>Zenon und Epikur. Zwei Ahnherren der abendländischen Philosophie</text:p>
          </table:table-cell>
          <table:table-cell office:value-type="string">
            <text:p>III, XIV</text:p>
          </table:table-cell>
          <table:table-cell office:value-type="string">
            <text:p>Griechenland und Kleinasien / Philosophi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6">
            <text:p>06</text:p>
          </table:table-cell>
          <table:table-cell office:value-type="float" office:value="531">
            <text:p>531</text:p>
          </table:table-cell>
          <table:table-cell table:number-columns-repeated="1017"/>
        </table:table-row>
        <table:table-row table:style-name="ro15">
          <table:table-cell office:value-type="string">
            <text:p>Herm, Gerhard</text:p>
          </table:table-cell>
          <table:table-cell office:value-type="string">
            <text:p>Platon und Dionysios oder Die Utopie auf dem Prüfstand</text:p>
          </table:table-cell>
          <table:table-cell office:value-type="string">
            <text:p>III, XIV</text:p>
          </table:table-cell>
          <table:table-cell office:value-type="string">
            <text:p>Griechenland und Kleinasien / Philosophi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2">
            <text:p>02</text:p>
          </table:table-cell>
          <table:table-cell office:value-type="float" office:value="152">
            <text:p>152</text:p>
          </table:table-cell>
          <table:table-cell table:number-columns-repeated="1017"/>
        </table:table-row>
        <table:table-row table:style-name="ro14">
          <table:table-cell office:value-type="string">
            <text:p>Hermann, Carl Hans</text:p>
          </table:table-cell>
          <table:table-cell office:value-type="string">
            <text:p>Die Frau im Schatten Friedrichs des Großen. Elisabeth Christine - Königin von Preußen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7">
            <text:p>07</text:p>
          </table:table-cell>
          <table:table-cell office:value-type="float" office:value="574">
            <text:p>574</text:p>
          </table:table-cell>
          <table:table-cell table:number-columns-repeated="1017"/>
        </table:table-row>
        <table:table-row table:style-name="ro15">
          <table:table-cell office:value-type="string">
            <text:p>Hermann, Gustav</text:p>
          </table:table-cell>
          <table:table-cell office:value-type="string">
            <text:p>Die "Einjährigen"</text:p>
          </table:table-cell>
          <table:table-cell office:value-type="string">
            <text:p>VI, XII</text:p>
          </table:table-cell>
          <table:table-cell office:value-type="string">
            <text:p>Deutsche Einigung und Kaiserreich bis 1890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1">
            <text:p>11</text:p>
          </table:table-cell>
          <table:table-cell office:value-type="float" office:value="931">
            <text:p>931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Der letzte Preuße und das "Zweite Reich" (Kaiser Wilhelm I.), Teil 1</text:p>
          </table:table-cell>
          <table:table-cell office:value-type="string">
            <text:p>VI</text:p>
          </table:table-cell>
          <table:table-cell office:value-type="string">
            <text:p>Deutschland / Preußen / Deutsche Einigung und Kaiserreich bis 1890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2">
            <text:p>02</text:p>
          </table:table-cell>
          <table:table-cell office:value-type="float" office:value="95">
            <text:p>95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Der letzte Preuße und das "Zweite Reich" (Kaiser Wilhelm I.), Teil 2</text:p>
          </table:table-cell>
          <table:table-cell office:value-type="string">
            <text:p>VI</text:p>
          </table:table-cell>
          <table:table-cell office:value-type="string">
            <text:p>Deutschland / Preußen / Deutsche Einigung und Kaiserreich bis 1890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3">
            <text:p>03</text:p>
          </table:table-cell>
          <table:table-cell office:value-type="float" office:value="217">
            <text:p>217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Die bayerische Sophie</text:p>
          </table:table-cell>
          <table:table-cell office:value-type="string">
            <text:p>VI</text:p>
          </table:table-cell>
          <table:table-cell office:value-type="string">
            <text:p>Österreich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4">
            <text:p>04</text:p>
          </table:table-cell>
          <table:table-cell office:value-type="float" office:value="279">
            <text:p>279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1813: Die Lorbeeren von Leipzig (Radetzky)</text:p>
          </table:table-cell>
          <table:table-cell office:value-type="string">
            <text:p>VI</text:p>
          </table:table-cell>
          <table:table-cell office:value-type="string">
            <text:p>Österreich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9">
            <text:p>09</text:p>
          </table:table-cell>
          <table:table-cell office:value-type="float" office:value="777">
            <text:p>777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Ein Ziel - Zwei Wege (Adenauer, de Gaulle)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2">
            <text:p>02</text:p>
          </table:table-cell>
          <table:table-cell office:value-type="float" office:value="114">
            <text:p>114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Unter den Linden. Eine Straße in Berlin</text:p>
          </table:table-cell>
          <table:table-cell office:value-type="string">
            <text:p>V, VI, XII, XIV</text:p>
          </table:table-cell>
          <table:table-cell office:value-type="string">
            <text:p>Deutsche Staaten / Brandenburg-Preußen / Städt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9">
            <text:p>09</text:p>
          </table:table-cell>
          <table:table-cell office:value-type="float" office:value="770">
            <text:p>770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Metternich. Staatsmann der Ordnung und des Friedens</text:p>
          </table:table-cell>
          <table:table-cell office:value-type="string">
            <text:p>VI</text:p>
          </table:table-cell>
          <table:table-cell office:value-type="string">
            <text:p>Österreich / Von Napoleon bis 1848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">
            <text:p>01</text:p>
          </table:table-cell>
          <table:table-cell office:value-type="float" office:value="33">
            <text:p>33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Friedrich Ebert. Der Volkspräsident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4">
            <text:p>04</text:p>
          </table:table-cell>
          <table:table-cell office:value-type="float" office:value="302">
            <text:p>302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Briand und Stresemann. Vorkämpfer einer europäischen Friedensordnung</text:p>
          </table:table-cell>
          <table:table-cell office:value-type="string">
            <text:p>VII</text:p>
          </table:table-cell>
          <table:table-cell office:value-type="string">
            <text:p>Die Weimarer Republik / Frankreich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8">
            <text:p>08</text:p>
          </table:table-cell>
          <table:table-cell office:value-type="float" office:value="714">
            <text:p>714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"Tadel ist Hochverrat!" Kaiser Franz Joseph von Österreich</text:p>
          </table:table-cell>
          <table:table-cell office:value-type="string">
            <text:p>V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1">
            <text:p>11</text:p>
          </table:table-cell>
          <table:table-cell office:value-type="float" office:value="956">
            <text:p>956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Die Kaiser-Wilhelm-Gedächtniskirche in Berlin. Vom Monument der Reichsromantik zum Mahnmal deutscher Geschichte</text:p>
          </table:table-cell>
          <table:table-cell office:value-type="string">
            <text:p>VI, XIV</text:p>
          </table:table-cell>
          <table:table-cell office:value-type="string">
            <text:p>Deutschland / Preußen / Bildende Künste / Architektu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6">
            <text:p>06</text:p>
          </table:table-cell>
          <table:table-cell office:value-type="float" office:value="534">
            <text:p>534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Zwischen Potsdam und Manchester. Friedrich II. - der Kaiser des Jahres 1888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Ein Romantiker auf Preußens Thron. Friedrich Wilhelm IV. zwischen Restauration und Revolution</text:p>
          </table:table-cell>
          <table:table-cell office:value-type="string">
            <text:p>VI</text:p>
          </table:table-cell>
          <table:table-cell office:value-type="string">
            <text:p>Deutschland / Preuß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Königin Luise von Preußen. Legende und Wirklichkeit</text:p>
          </table:table-cell>
          <table:table-cell office:value-type="string">
            <text:p>VI</text:p>
          </table:table-cell>
          <table:table-cell office:value-type="string">
            <text:p>Deutschland / Preuß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"Ich, der König!" Ludwig II. von Bayern besteigt den Thron</text:p>
          </table:table-cell>
          <table:table-cell office:value-type="string">
            <text:p>VI</text:p>
          </table:table-cell>
          <table:table-cell office:value-type="string">
            <text:p>Deutschland / Bayer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Der Coburger. Ernst II. von Sachsen-Coburg und Gotha. Ein kleiner Fürst, der große Geschichte machte</text:p>
          </table:table-cell>
          <table:table-cell office:value-type="string">
            <text:p>VI</text:p>
          </table:table-cell>
          <table:table-cell office:value-type="string">
            <text:p>Deutschland / Sachsen-Coburg-Gotha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1">
            <text:p>11</text:p>
          </table:table-cell>
          <table:table-cell office:value-type="float" office:value="974">
            <text:p>974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Ein Preuße in der Türkei. Helmuth von Moltkes Mission im Osmanischen Reich</text:p>
          </table:table-cell>
          <table:table-cell office:value-type="string">
            <text:p>VI, X</text:p>
          </table:table-cell>
          <table:table-cell office:value-type="string">
            <text:p>Deutschland / Preußen / Vorderasien / Osmanisches 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Elisabeth, genannt Sisi. Leben und Legende einer Kaiserin</text:p>
          </table:table-cell>
          <table:table-cell office:value-type="string">
            <text:p>V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1888: Ein Wendejahr in der Geschichte des deutschen Kaiserreichs. Wilhelm I. - Friedrich III. - Wilhelm II.</text:p>
          </table:table-cell>
          <table:table-cell office:value-type="string">
            <text:p>VI</text:p>
          </table:table-cell>
          <table:table-cell office:value-type="string">
            <text:p>Deutsche Einigung und Kaiserreich bis 1890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2">
            <text:p>02</text:p>
          </table:table-cell>
          <table:table-cell office:value-type="float" office:value="116">
            <text:p>116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Rebellion im Namen der Aufklärung. Wie die Amerikaner 1776 ihre Unabhängigkeit erklärten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Der Kaiser im Wartestand. Die tragische Rolle des Erzherzogs Franz Ferdinand im Fin de siècle der Donaumonarchie</text:p>
          </table:table-cell>
          <table:table-cell office:value-type="string">
            <text:p>V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8">
            <text:p>08</text:p>
          </table:table-cell>
          <table:table-cell office:value-type="float" office:value="698">
            <text:p>698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Kronprinz Rudolf von Österreich. Vor 100 Jahren: Die Affäre Mayerling erschüttert die Donaumonarchie</text:p>
          </table:table-cell>
          <table:table-cell office:value-type="string">
            <text:p>VI, XVII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">
            <text:p>01</text:p>
          </table:table-cell>
          <table:table-cell office:value-type="float" office:value="56">
            <text:p>56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Ein Paradiesvogel in Preußen. Das turbulente Leben des Fürsten von Pückler-Muskau</text:p>
          </table:table-cell>
          <table:table-cell office:value-type="string">
            <text:p>VI</text:p>
          </table:table-cell>
          <table:table-cell office:value-type="string">
            <text:p>Deutschland / Preuß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Napoleon und die Deutschen. Der Missionar der Revolution als Eroberer</text:p>
          </table:table-cell>
          <table:table-cell office:value-type="string">
            <text:p>VI</text:p>
          </table:table-cell>
          <table:table-cell office:value-type="string">
            <text:p>Deutschland / Befreiungskriege und Vormärz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Licht im Dunkel. Die Stein-Hardenbergischen Reformen</text:p>
          </table:table-cell>
          <table:table-cell office:value-type="string">
            <text:p>VI</text:p>
          </table:table-cell>
          <table:table-cell office:value-type="string">
            <text:p>Deutschland / Preuß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Revolutionär des Fortschritts. Kemal Atatürk - der "Vater" der modernen Türkei</text:p>
          </table:table-cell>
          <table:table-cell office:value-type="string">
            <text:p>VII, X</text:p>
          </table:table-cell>
          <table:table-cell office:value-type="string">
            <text:p>Türkei / Vorderasien / Osmanisches Reich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2">
            <text:p>12</text:p>
          </table:table-cell>
          <table:table-cell office:value-type="float" office:value="1039">
            <text:p>1039</text:p>
          </table:table-cell>
          <table:table-cell table:number-columns-repeated="1017"/>
        </table:table-row>
        <table:table-row table:style-name="ro14">
          <table:table-cell office:value-type="string">
            <text:p>Herre, Franz</text:p>
          </table:table-cell>
          <table:table-cell office:value-type="string">
            <text:p>Die Liberale aus Weimar. Kaiserin Augusta im Schatten der preußischen Politik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Der Völkerbund. Hoffnungen und Enttäuschungen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">
            <text:p>01</text:p>
          </table:table-cell>
          <table:table-cell office:value-type="float" office:value="25">
            <text:p>25</text:p>
          </table:table-cell>
          <table:table-cell table:number-columns-repeated="1017"/>
        </table:table-row>
        <table:table-row table:style-name="ro15">
          <table:table-cell office:value-type="string">
            <text:p>Herre, Franz</text:p>
          </table:table-cell>
          <table:table-cell office:value-type="string">
            <text:p>Zwischen Papst und König. Rom im Zeitalter des Risorgimento</text:p>
          </table:table-cell>
          <table:table-cell office:value-type="string">
            <text:p>VI</text:p>
          </table:table-cell>
          <table:table-cell office:value-type="string">
            <text:p>Itali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4">
          <table:table-cell office:value-type="string">
            <text:p>Herrmann, Carl Hans</text:p>
          </table:table-cell>
          <table:table-cell office:value-type="string">
            <text:p>Wallensteins Lager am Rhein (Gneisenau, Clausewitz, 1815/16)</text:p>
          </table:table-cell>
          <table:table-cell office:value-type="string">
            <text:p>VI</text:p>
          </table:table-cell>
          <table:table-cell office:value-type="string">
            <text:p>Deutschland / Befreiungskriege und Vormärz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">
            <text:p>01</text:p>
          </table:table-cell>
          <table:table-cell office:value-type="float" office:value="23">
            <text:p>23</text:p>
          </table:table-cell>
          <table:table-cell table:number-columns-repeated="1017"/>
        </table:table-row>
        <table:table-row table:style-name="ro13">
          <table:table-cell office:value-type="string">
            <text:p>Herzog, Walther H.</text:p>
          </table:table-cell>
          <table:table-cell office:value-type="string">
            <text:p>Mark Aurel</text:p>
          </table:table-cell>
          <table:table-cell office:value-type="string">
            <text:p>III, XIV</text:p>
          </table:table-cell>
          <table:table-cell office:value-type="string">
            <text:p>Römisches Reich / Philosophi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8">
            <text:p>08</text:p>
          </table:table-cell>
          <table:table-cell office:value-type="float" office:value="703">
            <text:p>703</text:p>
          </table:table-cell>
          <table:table-cell table:number-columns-repeated="1017"/>
        </table:table-row>
        <table:table-row table:style-name="ro13">
          <table:table-cell office:value-type="string">
            <text:p>Hesse, Rudolf</text:p>
          </table:table-cell>
          <table:table-cell office:value-type="string">
            <text:p>Waid - die Quelle Erfurter Reichtums</text:p>
          </table:table-cell>
          <table:table-cell office:value-type="string">
            <text:p>IV, XIII</text:p>
          </table:table-cell>
          <table:table-cell office:value-type="string">
            <text:p>Spätmittelalte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1">
            <text:p>11</text:p>
          </table:table-cell>
          <table:table-cell office:value-type="float" office:value="1053">
            <text:p>1053</text:p>
          </table:table-cell>
          <table:table-cell table:number-columns-repeated="1017"/>
        </table:table-row>
        <table:table-row table:style-name="ro15">
          <table:table-cell office:value-type="string">
            <text:p>Hessler, Herbert</text:p>
          </table:table-cell>
          <table:table-cell office:value-type="string">
            <text:p>Brandkatastrophe im Bazar de la Charité</text:p>
          </table:table-cell>
          <table:table-cell office:value-type="string">
            <text:p>XVIII</text:p>
          </table:table-cell>
          <table:table-cell/>
          <table:table-cell table:style-name="ce41" office:value-type="float" office:value="76">
            <text:p>76</text:p>
          </table:table-cell>
          <table:table-cell table:style-name="ce41" office:value-type="float" office:value="1">
            <text:p>01</text:p>
          </table:table-cell>
          <table:table-cell office:value-type="float" office:value="27">
            <text:p>27</text:p>
          </table:table-cell>
          <table:table-cell table:number-columns-repeated="1017"/>
        </table:table-row>
        <table:table-row table:style-name="ro15">
          <table:table-cell office:value-type="string">
            <text:p>Hessler, Herbert</text:p>
          </table:table-cell>
          <table:table-cell office:value-type="string">
            <text:p>1917: Sonderfrieden für Österreich?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7">
            <text:p>07</text:p>
          </table:table-cell>
          <table:table-cell office:value-type="float" office:value="593">
            <text:p>593</text:p>
          </table:table-cell>
          <table:table-cell table:number-columns-repeated="1017"/>
        </table:table-row>
        <table:table-row table:style-name="ro13">
          <table:table-cell office:value-type="string">
            <text:p>Heuss, Theodor</text:p>
          </table:table-cell>
          <table:table-cell office:value-type="string">
            <text:p>Theodor Mommsen</text:p>
          </table:table-cell>
          <table:table-cell office:value-type="string">
            <text:p>XIV</text:p>
          </table:table-cell>
          <table:table-cell office:value-type="string">
            <text:p>Historiker und ihre Wissenschaft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8">
            <text:p>08</text:p>
          </table:table-cell>
          <table:table-cell office:value-type="float" office:value="731">
            <text:p>731</text:p>
          </table:table-cell>
          <table:table-cell table:number-columns-repeated="1017"/>
        </table:table-row>
        <table:table-row table:style-name="ro13">
          <table:table-cell office:value-type="string">
            <text:p>Heuss, Theodor</text:p>
          </table:table-cell>
          <table:table-cell office:value-type="string">
            <text:p>Leopold von Ranke</text:p>
          </table:table-cell>
          <table:table-cell office:value-type="string">
            <text:p>XIV</text:p>
          </table:table-cell>
          <table:table-cell office:value-type="string">
            <text:p>Historiker und ihre Wissenschaft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2">
            <text:p>02</text:p>
          </table:table-cell>
          <table:table-cell office:value-type="float" office:value="171">
            <text:p>171</text:p>
          </table:table-cell>
          <table:table-cell table:number-columns-repeated="1017"/>
        </table:table-row>
        <table:table-row table:style-name="ro15">
          <table:table-cell office:value-type="string">
            <text:p>Heutger, Nikolaus</text:p>
          </table:table-cell>
          <table:table-cell office:value-type="string">
            <text:p>Auf den Spuren der spanischen Silberflotten</text:p>
          </table:table-cell>
          <table:table-cell office:value-type="string">
            <text:p>V, XVII</text:p>
          </table:table-cell>
          <table:table-cell office:value-type="string">
            <text:p>Spanien / Portugal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4">
            <text:p>04</text:p>
          </table:table-cell>
          <table:table-cell office:value-type="float" office:value="345">
            <text:p>345</text:p>
          </table:table-cell>
          <table:table-cell table:number-columns-repeated="1017"/>
        </table:table-row>
        <table:table-row table:style-name="ro15">
          <table:table-cell office:value-type="string">
            <text:p>Hild, Ernst</text:p>
          </table:table-cell>
          <table:table-cell office:value-type="string">
            <text:p>Die Entscheidung von Marathon</text:p>
          </table:table-cell>
          <table:table-cell office:value-type="string">
            <text:p>III</text:p>
          </table:table-cell>
          <table:table-cell office:value-type="string">
            <text:p>Griechenland und Kleinasien / Persi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">
            <text:p>01</text:p>
          </table:table-cell>
          <table:table-cell office:value-type="float" office:value="76">
            <text:p>76</text:p>
          </table:table-cell>
          <table:table-cell table:number-columns-repeated="1017"/>
        </table:table-row>
        <table:table-row table:style-name="ro15">
          <table:table-cell office:value-type="string">
            <text:p>Hild, Ernst</text:p>
          </table:table-cell>
          <table:table-cell office:value-type="string">
            <text:p>Amenophis IV. Echnaton</text:p>
          </table:table-cell>
          <table:table-cell office:value-type="string">
            <text:p>III</text:p>
          </table:table-cell>
          <table:table-cell office:value-type="string">
            <text:p>Ägypt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7">
            <text:p>07</text:p>
          </table:table-cell>
          <table:table-cell office:value-type="float" office:value="614">
            <text:p>614</text:p>
          </table:table-cell>
          <table:table-cell table:number-columns-repeated="1017"/>
        </table:table-row>
        <table:table-row table:style-name="ro15">
          <table:table-cell office:value-type="string">
            <text:p>Hild, Ernst</text:p>
          </table:table-cell>
          <table:table-cell office:value-type="string">
            <text:p>Agrippina - die Mutter des Nero (1. Teil)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9">
            <text:p>09</text:p>
          </table:table-cell>
          <table:table-cell office:value-type="float" office:value="809">
            <text:p>809</text:p>
          </table:table-cell>
          <table:table-cell table:number-columns-repeated="1017"/>
        </table:table-row>
        <table:table-row table:style-name="ro15">
          <table:table-cell office:value-type="string">
            <text:p>Hild, Ernst</text:p>
          </table:table-cell>
          <table:table-cell office:value-type="string">
            <text:p>Agrippina - die Mutter des Nero (2. Teil)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0">
            <text:p>10</text:p>
          </table:table-cell>
          <table:table-cell office:value-type="float" office:value="930">
            <text:p>930</text:p>
          </table:table-cell>
          <table:table-cell table:number-columns-repeated="1017"/>
        </table:table-row>
        <table:table-row table:style-name="ro15">
          <table:table-cell office:value-type="string">
            <text:p>Hild, Ernst</text:p>
          </table:table-cell>
          <table:table-cell office:value-type="string">
            <text:p>Kleopatra</text:p>
          </table:table-cell>
          <table:table-cell office:value-type="string">
            <text:p>III</text:p>
          </table:table-cell>
          <table:table-cell office:value-type="string">
            <text:p>Ägypte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4">
            <text:p>04</text:p>
          </table:table-cell>
          <table:table-cell office:value-type="float" office:value="323">
            <text:p>323</text:p>
          </table:table-cell>
          <table:table-cell table:number-columns-repeated="1017"/>
        </table:table-row>
        <table:table-row table:style-name="ro15">
          <table:table-cell office:value-type="string">
            <text:p>Hild, Ernst</text:p>
          </table:table-cell>
          <table:table-cell office:value-type="string">
            <text:p>Caligula, I. Teil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1">
            <text:p>11</text:p>
          </table:table-cell>
          <table:table-cell office:value-type="float" office:value="1042">
            <text:p>1042</text:p>
          </table:table-cell>
          <table:table-cell table:number-columns-repeated="1017"/>
        </table:table-row>
        <table:table-row table:style-name="ro15">
          <table:table-cell office:value-type="string">
            <text:p>Hild, Ernst</text:p>
          </table:table-cell>
          <table:table-cell office:value-type="string">
            <text:p>Caligula, II. Teil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2">
            <text:p>12</text:p>
          </table:table-cell>
          <table:table-cell office:value-type="float" office:value="1073">
            <text:p>1073</text:p>
          </table:table-cell>
          <table:table-cell table:number-columns-repeated="1017"/>
        </table:table-row>
        <table:table-row table:style-name="ro15">
          <table:table-cell office:value-type="string">
            <text:p>Höfele, Karl Heinrich</text:p>
          </table:table-cell>
          <table:table-cell office:value-type="string">
            <text:p>1889: Massenstreik an der Ruhr</text:p>
          </table:table-cell>
          <table:table-cell office:value-type="string">
            <text:p>VI, XIII</text:p>
          </table:table-cell>
          <table:table-cell office:value-type="string">
            <text:p>Soziale Frage / 19. Jahrhundert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4">
            <text:p>04</text:p>
          </table:table-cell>
          <table:table-cell office:value-type="float" office:value="288">
            <text:p>288</text:p>
          </table:table-cell>
          <table:table-cell table:number-columns-repeated="1017"/>
        </table:table-row>
        <table:table-row table:style-name="ro15">
          <table:table-cell office:value-type="string">
            <text:p>Höfele, Karl Heinrich</text:p>
          </table:table-cell>
          <table:table-cell office:value-type="string">
            <text:p>Cholerajahre - Schreckenszeiten</text:p>
          </table:table-cell>
          <table:table-cell office:value-type="string">
            <text:p>XII, XVIII</text:p>
          </table:table-cell>
          <table:table-cell/>
          <table:table-cell table:style-name="ce41" office:value-type="float" office:value="80">
            <text:p>80</text:p>
          </table:table-cell>
          <table:table-cell table:style-name="ce41" office:value-type="float" office:value="3">
            <text:p>03</text:p>
          </table:table-cell>
          <table:table-cell office:value-type="float" office:value="259">
            <text:p>259</text:p>
          </table:table-cell>
          <table:table-cell table:number-columns-repeated="1017"/>
        </table:table-row>
        <table:table-row table:style-name="ro15">
          <table:table-cell office:value-type="string">
            <text:p>Höfele, Karl Heinrich</text:p>
          </table:table-cell>
          <table:table-cell office:value-type="string">
            <text:p>Proteste gegen den "höllischen Drachen" (Eisenbahn)</text:p>
          </table:table-cell>
          <table:table-cell office:value-type="string">
            <text:p>XIII, XIV</text:p>
          </table:table-cell>
          <table:table-cell office:value-type="string">
            <text:p>19. Jahrhundert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0">
            <text:p>10</text:p>
          </table:table-cell>
          <table:table-cell office:value-type="float" office:value="862">
            <text:p>862</text:p>
          </table:table-cell>
          <table:table-cell table:number-columns-repeated="1017"/>
        </table:table-row>
        <table:table-row table:style-name="ro14">
          <table:table-cell office:value-type="string">
            <text:p>Höfele, Karl Heinrich</text:p>
          </table:table-cell>
          <table:table-cell office:value-type="string">
            <text:p>Etappen der deutschen Frauenbewegung</text:p>
          </table:table-cell>
          <table:table-cell office:value-type="string">
            <text:p>VI, XVIII</text:p>
          </table:table-cell>
          <table:table-cell office:value-type="string">
            <text:p>Deutschland / Deutsche Einigung und Kaiserreich bis 1890 / 19. Jahrhundert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5">
            <text:p>05</text:p>
          </table:table-cell>
          <table:table-cell office:value-type="float" office:value="421">
            <text:p>421</text:p>
          </table:table-cell>
          <table:table-cell table:number-columns-repeated="1017"/>
        </table:table-row>
        <table:table-row table:style-name="ro15">
          <table:table-cell office:value-type="string">
            <text:p>Höfele, Karl Heinrich</text:p>
          </table:table-cell>
          <table:table-cell office:value-type="string">
            <text:p>"Er war entsetzlich im Lächeln wie im Zorn" (Erziehungsmethoden 19. Jh.)</text:p>
          </table:table-cell>
          <table:table-cell office:value-type="string">
            <text:p>XIV</text:p>
          </table:table-cell>
          <table:table-cell office:value-type="string">
            <text:p>Bildungswes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4">
          <table:table-cell office:value-type="string">
            <text:p>Höfele, Karl Heinrich</text:p>
          </table:table-cell>
          <table:table-cell office:value-type="string">
            <text:p>Sie heilen mit Roßäpfeln und Zaubersprüchen. "Wunderdoktoren" im frühen 19. Jahrhundert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4">
          <table:table-cell office:value-type="string">
            <text:p>Höfele, Karl Heinrich</text:p>
          </table:table-cell>
          <table:table-cell office:value-type="string">
            <text:p>Im Schatten des Fortschritts. Der deutsche Arbeiter zu Beginn des Industriezeitalters</text:p>
          </table:table-cell>
          <table:table-cell office:value-type="string">
            <text:p>VI, XIII</text:p>
          </table:table-cell>
          <table:table-cell office:value-type="string">
            <text:p>Deutschland / Soziale Frage / 19. Jahrhundert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4">
          <table:table-cell office:value-type="string">
            <text:p>Höfele, Karl Heinrich</text:p>
          </table:table-cell>
          <table:table-cell office:value-type="string">
            <text:p>1869: Schlagwetter im Plauenschen Grund. Auf den Zechen "Segen Gottes" und "Neue Hoffnung" finden 274 Bergleute den Tod</text:p>
          </table:table-cell>
          <table:table-cell office:value-type="string">
            <text:p>VI, XIII, XVIII</text:p>
          </table:table-cell>
          <table:table-cell office:value-type="string">
            <text:p>Deutschland / Soziale Frage / 19. Jahrhundert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4">
            <text:p>04</text:p>
          </table:table-cell>
          <table:table-cell office:value-type="float" office:value="290">
            <text:p>290</text:p>
          </table:table-cell>
          <table:table-cell table:number-columns-repeated="1017"/>
        </table:table-row>
        <table:table-row table:style-name="ro14">
          <table:table-cell office:value-type="string">
            <text:p>Höfele, Karl Heinrich</text:p>
          </table:table-cell>
          <table:table-cell office:value-type="string">
            <text:p>"Blühende Knaben welken oft nach wenigen Jahren dahin." Vorwürfe gegen die deutschen Gymnasien des 19. Jahrhunderts</text:p>
          </table:table-cell>
          <table:table-cell office:value-type="string">
            <text:p>XIV</text:p>
          </table:table-cell>
          <table:table-cell office:value-type="string">
            <text:p>Bildungswes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0">
            <text:p>10</text:p>
          </table:table-cell>
          <table:table-cell office:value-type="float" office:value="905">
            <text:p>905</text:p>
          </table:table-cell>
          <table:table-cell table:number-columns-repeated="1017"/>
        </table:table-row>
        <table:table-row table:style-name="ro14">
          <table:table-cell office:value-type="string">
            <text:p>Höfele, Karl Heinrich</text:p>
          </table:table-cell>
          <table:table-cell office:value-type="string">
            <text:p>Von der Prosa des Alltags im Biedermeier. Die Kehrseite der "guten alten Zeit"</text:p>
          </table:table-cell>
          <table:table-cell office:value-type="string">
            <text:p>VI, XIII</text:p>
          </table:table-cell>
          <table:table-cell office:value-type="string">
            <text:p>Deutschland / Befreiungskriege und Vormärz / 19. Jahrhundert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1">
            <text:p>11</text:p>
          </table:table-cell>
          <table:table-cell office:value-type="float" office:value="1000">
            <text:p>1000</text:p>
          </table:table-cell>
          <table:table-cell table:number-columns-repeated="1017"/>
        </table:table-row>
        <table:table-row table:style-name="ro15">
          <table:table-cell office:value-type="string">
            <text:p>Höfele, Karl Heinrich</text:p>
          </table:table-cell>
          <table:table-cell office:value-type="string">
            <text:p>Die Berliner "Kartoffelrevolution". Hungersnöte im 19. Jahrhundert</text:p>
          </table:table-cell>
          <table:table-cell office:value-type="string">
            <text:p>VI, XIII</text:p>
          </table:table-cell>
          <table:table-cell office:value-type="string">
            <text:p>Deutschland / Preußen / 19. Jahrhundert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">
            <text:p>01</text:p>
          </table:table-cell>
          <table:table-cell office:value-type="float" office:value="81">
            <text:p>81</text:p>
          </table:table-cell>
          <table:table-cell table:number-columns-repeated="1017"/>
        </table:table-row>
        <table:table-row table:style-name="ro14">
          <table:table-cell office:value-type="string">
            <text:p>Höfele, Karl Heinrich</text:p>
          </table:table-cell>
          <table:table-cell office:value-type="string">
            <text:p>Kaltwasserkuren gegen "ungeordnetes Denken". Aus der psychiatrischen Praxis des 19. Jahrhunderts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9">
            <text:p>09</text:p>
          </table:table-cell>
          <table:table-cell office:value-type="float" office:value="816">
            <text:p>816</text:p>
          </table:table-cell>
          <table:table-cell table:number-columns-repeated="1017"/>
        </table:table-row>
        <table:table-row table:style-name="ro15">
          <table:table-cell office:value-type="string">
            <text:p>Holtfort, Werner</text:p>
          </table:table-cell>
          <table:table-cell office:value-type="string">
            <text:p>Minden 1759. Das Portrait eine Schlacht im 18. Jahrhundert, I. Teil</text:p>
          </table:table-cell>
          <table:table-cell office:value-type="string">
            <text:p>V</text:p>
          </table:table-cell>
          <table:table-cell office:value-type="string">
            <text:p>Deutsche Staat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5">
          <table:table-cell office:value-type="string">
            <text:p>Holtfort, Werner</text:p>
          </table:table-cell>
          <table:table-cell office:value-type="string">
            <text:p>Minden 1759. Das Portrait eine Schlacht im 18. Jahrhundert, II. Teil</text:p>
          </table:table-cell>
          <table:table-cell office:value-type="string">
            <text:p>V</text:p>
          </table:table-cell>
          <table:table-cell office:value-type="string">
            <text:p>Deutsche Staat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5">
          <table:table-cell office:value-type="string">
            <text:p>Honig, Werner</text:p>
          </table:table-cell>
          <table:table-cell office:value-type="string">
            <text:p>Die Georgs-Ritter</text:p>
          </table:table-cell>
          <table:table-cell office:value-type="string">
            <text:p>IV, XIX</text:p>
          </table:table-cell>
          <table:table-cell office:value-type="string">
            <text:p>Spätmittelalter / Griff in die Ordenskist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6">
            <text:p>06</text:p>
          </table:table-cell>
          <table:table-cell office:value-type="float" office:value="521">
            <text:p>521</text:p>
          </table:table-cell>
          <table:table-cell table:number-columns-repeated="1017"/>
        </table:table-row>
        <table:table-row table:style-name="ro15">
          <table:table-cell office:value-type="string">
            <text:p>Honig, Werner</text:p>
          </table:table-cell>
          <table:table-cell office:value-type="string">
            <text:p>Elefant, Greif und Phoenix an der Kette (Ordenssymbole)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2">
            <text:p>02</text:p>
          </table:table-cell>
          <table:table-cell office:value-type="float" office:value="159">
            <text:p>159</text:p>
          </table:table-cell>
          <table:table-cell table:number-columns-repeated="1017"/>
        </table:table-row>
        <table:table-row table:style-name="ro15">
          <table:table-cell office:value-type="string">
            <text:p>Honig, Werner</text:p>
          </table:table-cell>
          <table:table-cell office:value-type="string">
            <text:p>"Honi soit qui mal y pense" (Hosenbandorden)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3">
          <table:table-cell office:value-type="string">
            <text:p>Honig, Werner</text:p>
          </table:table-cell>
          <table:table-cell office:value-type="string">
            <text:p>Reichsmarschall auf dem Wasser (Hermann Göring)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1">
            <text:p>11</text:p>
          </table:table-cell>
          <table:table-cell office:value-type="float" office:value="986">
            <text:p>986</text:p>
          </table:table-cell>
          <table:table-cell table:number-columns-repeated="1017"/>
        </table:table-row>
        <table:table-row table:style-name="ro14">
          <table:table-cell office:value-type="string">
            <text:p>Honig, Werner</text:p>
          </table:table-cell>
          <table:table-cell office:value-type="string">
            <text:p>Hoheitsadler oder "Pleitegeier"? Historische Anmerkungen zum deutschen Staatssymbol</text:p>
          </table:table-cell>
          <table:table-cell office:value-type="string">
            <text:p>VII, XII</text:p>
          </table:table-cell>
          <table:table-cell office:value-type="string">
            <text:p>Bundesrepublik Deutschland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8">
            <text:p>08</text:p>
          </table:table-cell>
          <table:table-cell office:value-type="float" office:value="724">
            <text:p>724</text:p>
          </table:table-cell>
          <table:table-cell table:number-columns-repeated="1017"/>
        </table:table-row>
        <table:table-row table:style-name="ro14">
          <table:table-cell office:value-type="string">
            <text:p>Honig, Werner</text:p>
          </table:table-cell>
          <table:table-cell office:value-type="string">
            <text:p>Der Bath-Orden und seine Legenden. Die rätselhaften Ursprünge einer britischen Auszeichnung</text:p>
          </table:table-cell>
          <table:table-cell office:value-type="string">
            <text:p>IV, XIX</text:p>
          </table:table-cell>
          <table:table-cell office:value-type="string">
            <text:p>England / Irland / Griff in die Ordenskist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6">
            <text:p>06</text:p>
          </table:table-cell>
          <table:table-cell office:value-type="float" office:value="495">
            <text:p>495</text:p>
          </table:table-cell>
          <table:table-cell table:number-columns-repeated="1017"/>
        </table:table-row>
        <table:table-row table:style-name="ro15">
          <table:table-cell office:value-type="string">
            <text:p>Honig, Werner</text:p>
          </table:table-cell>
          <table:table-cell office:value-type="string">
            <text:p>Der Sternkreuzorden. Ein Mirakel begründet eine exklusive Auszeichnung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2">
            <text:p>12</text:p>
          </table:table-cell>
          <table:table-cell office:value-type="float" office:value="1045">
            <text:p>1045</text:p>
          </table:table-cell>
          <table:table-cell table:number-columns-repeated="1017"/>
        </table:table-row>
        <table:table-row table:style-name="ro14">
          <table:table-cell office:value-type="string">
            <text:p>Honig, Werner</text:p>
          </table:table-cell>
          <table:table-cell office:value-type="string">
            <text:p>Vom tragischen Ursprung des Christus-Ordens. Eine Auszeichnung bestätigt den Untergang der Templer</text:p>
          </table:table-cell>
          <table:table-cell office:value-type="string">
            <text:p>IV, XIX</text:p>
          </table:table-cell>
          <table:table-cell office:value-type="string">
            <text:p>Kreuzzüge / Ritterorden / Griff in die Ordenskist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5">
            <text:p>05</text:p>
          </table:table-cell>
          <table:table-cell office:value-type="float" office:value="450">
            <text:p>450</text:p>
          </table:table-cell>
          <table:table-cell table:number-columns-repeated="1017"/>
        </table:table-row>
        <table:table-row table:style-name="ro14">
          <table:table-cell office:value-type="string">
            <text:p>Honig, Werner</text:p>
          </table:table-cell>
          <table:table-cell office:value-type="string">
            <text:p>Der Sankt-Hubertus-Orden. Ein Heiliger als Patron einer exklusiven bayerischen Auszeichnung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0">
            <text:p>10</text:p>
          </table:table-cell>
          <table:table-cell office:value-type="float" office:value="909">
            <text:p>909</text:p>
          </table:table-cell>
          <table:table-cell table:number-columns-repeated="1017"/>
        </table:table-row>
        <table:table-row table:style-name="ro15">
          <table:table-cell office:value-type="string">
            <text:p>Honig, Werner</text:p>
          </table:table-cell>
          <table:table-cell office:value-type="string">
            <text:p>"Vive Bacchus et ses enfants!" Orden der Narren und Lebenskünstler</text:p>
          </table:table-cell>
          <table:table-cell office:value-type="string">
            <text:p>XIX</text:p>
          </table:table-cell>
          <table:table-cell office:value-type="string">
            <text:p>Griff in die Ordenskist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2">
            <text:p>02</text:p>
          </table:table-cell>
          <table:table-cell office:value-type="float" office:value="126">
            <text:p>126</text:p>
          </table:table-cell>
          <table:table-cell table:number-columns-repeated="1017"/>
        </table:table-row>
        <table:table-row table:style-name="ro15">
          <table:table-cell office:value-type="string">
            <text:p>Hornung, Peter</text:p>
          </table:table-cell>
          <table:table-cell office:value-type="string">
            <text:p>Das vergessene Fort der Kurländer (Gambia)</text:p>
          </table:table-cell>
          <table:table-cell office:value-type="string">
            <text:p>XI</text:p>
          </table:table-cell>
          <table:table-cell office:value-type="string">
            <text:p>Kolonialzeit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4">
            <text:p>04</text:p>
          </table:table-cell>
          <table:table-cell office:value-type="float" office:value="353">
            <text:p>353</text:p>
          </table:table-cell>
          <table:table-cell table:number-columns-repeated="1017"/>
        </table:table-row>
        <table:table-row table:style-name="ro15">
          <table:table-cell office:value-type="string">
            <text:p>Hornung, Peter</text:p>
          </table:table-cell>
          <table:table-cell office:value-type="string">
            <text:p>"Mr Livingstone, wenn ich recht vermute?"</text:p>
          </table:table-cell>
          <table:table-cell office:value-type="string">
            <text:p>VI, XI</text:p>
          </table:table-cell>
          <table:table-cell office:value-type="string">
            <text:p>Großbritannien / Kolonialzeit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3">
            <text:p>03</text:p>
          </table:table-cell>
          <table:table-cell office:value-type="float" office:value="212">
            <text:p>212</text:p>
          </table:table-cell>
          <table:table-cell table:number-columns-repeated="1017"/>
        </table:table-row>
        <table:table-row table:style-name="ro15">
          <table:table-cell office:value-type="string">
            <text:p>Hornung, Peter</text:p>
          </table:table-cell>
          <table:table-cell office:value-type="string">
            <text:p>Im Lande des Cecil Rhodes. Eine Reise in das alte Rhodesien</text:p>
          </table:table-cell>
          <table:table-cell office:value-type="string">
            <text:p>XI</text:p>
          </table:table-cell>
          <table:table-cell office:value-type="string">
            <text:p>Afrikanische Kultur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">
            <text:p>01</text:p>
          </table:table-cell>
          <table:table-cell office:value-type="float" office:value="23">
            <text:p>23</text:p>
          </table:table-cell>
          <table:table-cell table:number-columns-repeated="1017"/>
        </table:table-row>
        <table:table-row table:style-name="ro14">
          <table:table-cell office:value-type="string">
            <text:p>Hornung, Peter</text:p>
          </table:table-cell>
          <table:table-cell office:value-type="string">
            <text:p>Aufruhr im Libanon. Der Versuch, das Land durch eine europäische Intervention 1860 zu befrieden</text:p>
          </table:table-cell>
          <table:table-cell office:value-type="string">
            <text:p>VI, X</text:p>
          </table:table-cell>
          <table:table-cell office:value-type="string">
            <text:p>Naher und Mittlerer Osten / Vorderasien / Osmanisches Reich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7">
            <text:p>07</text:p>
          </table:table-cell>
          <table:table-cell office:value-type="float" office:value="630">
            <text:p>630</text:p>
          </table:table-cell>
          <table:table-cell office:value-type="string">
            <text:p><text:s/></text:p>
          </table:table-cell>
          <table:table-cell table:number-columns-repeated="1016"/>
        </table:table-row>
        <table:table-row table:style-name="ro14">
          <table:table-cell office:value-type="string">
            <text:p>Hornung, Peter</text:p>
          </table:table-cell>
          <table:table-cell office:value-type="string">
            <text:p>Auf den Spuren eines Barockfeldherren. Der "Peloponnesier": Venedigs Generalkapitän Francesco Morosini</text:p>
          </table:table-cell>
          <table:table-cell office:value-type="string">
            <text:p>V</text:p>
          </table:table-cell>
          <table:table-cell office:value-type="string">
            <text:p>Italien / Venedig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8">
            <text:p>08</text:p>
          </table:table-cell>
          <table:table-cell office:value-type="float" office:value="708">
            <text:p>708</text:p>
          </table:table-cell>
          <table:table-cell table:number-columns-repeated="1017"/>
        </table:table-row>
        <table:table-row table:style-name="ro14">
          <table:table-cell office:value-type="string">
            <text:p>Hornung, Peter</text:p>
          </table:table-cell>
          <table:table-cell office:value-type="string">
            <text:p>Muß Zeus nach Hause? Der Streit um antike Kulturgüter am Beispiel der "Elgin Marbles"</text:p>
          </table:table-cell>
          <table:table-cell office:value-type="string">
            <text:p>III, 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4">
            <text:p>04</text:p>
          </table:table-cell>
          <table:table-cell office:value-type="float" office:value="310">
            <text:p>310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I</text:p>
          </table:table-cell>
          <table:table-cell table:number-columns-repeated="1023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Die Neuberin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8">
            <text:p>08</text:p>
          </table:table-cell>
          <table:table-cell office:value-type="float" office:value="725">
            <text:p>725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"Allerley Fewerwerck"</text:p>
          </table:table-cell>
          <table:table-cell office:value-type="string">
            <text:p>XIV</text:p>
          </table:table-cell>
          <table:table-cell office:value-type="string">
            <text:p>Fest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2">
            <text:p>12</text:p>
          </table:table-cell>
          <table:table-cell office:value-type="float" office:value="1127">
            <text:p>1127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Die Geburtsstunde des deutschen Nationaltheaters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Aufklärung über Aufklärer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5">
            <text:p>05</text:p>
          </table:table-cell>
          <table:table-cell office:value-type="float" office:value="457">
            <text:p>457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"Adjeu Welt / dann bei dir ist nichts beständiges"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8">
            <text:p>08</text:p>
          </table:table-cell>
          <table:table-cell office:value-type="float" office:value="689">
            <text:p>689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Mannheim und das erste deutsche Nationaltheater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6">
            <text:p>06</text:p>
          </table:table-cell>
          <table:table-cell office:value-type="float" office:value="479">
            <text:p>479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"Die Zeit des roten Mannes ist noch nicht wiedergekommen!" (Indianer in der Literatur)</text:p>
          </table:table-cell>
          <table:table-cell office:value-type="string">
            <text:p>IX, XIV</text:p>
          </table:table-cell>
          <table:table-cell office:value-type="string">
            <text:p>Vereinigte Staaten von Amerika / Literatur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Alles zum Plaisier. August der Starke - Kurfürst, König und Fürst des Barock</text:p>
          </table:table-cell>
          <table:table-cell office:value-type="string">
            <text:p>V, XIV</text:p>
          </table:table-cell>
          <table:table-cell office:value-type="string">
            <text:p>Deutsches Staaten / Sachs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"Es geht gut!" Vor 200 Jahren hatte "Kabale und Liebe" zum ersten Mal Premiere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1">
            <text:p>11</text:p>
          </table:table-cell>
          <table:table-cell office:value-type="float" office:value="980">
            <text:p>980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Masurische Momente. Eine Reise in deutsche Vergangenheit, Teil I</text:p>
          </table:table-cell>
          <table:table-cell office:value-type="string">
            <text:p>VII, VIII</text:p>
          </table:table-cell>
          <table:table-cell office:value-type="string">
            <text:p>Deutschland 1945-1949 / Pol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Masurische Momente. Eine Reise in deutsche Vergangenheit, Teil II</text:p>
          </table:table-cell>
          <table:table-cell office:value-type="string">
            <text:p>VII, VIII</text:p>
          </table:table-cell>
          <table:table-cell office:value-type="string">
            <text:p>Deutschland 1945-1949 / Pol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Königsberg. Auf den Spuren deutscher Vergangenheit</text:p>
          </table:table-cell>
          <table:table-cell office:value-type="string">
            <text:p>VIII, XIV</text:p>
          </table:table-cell>
          <table:table-cell office:value-type="string">
            <text:p>Sowjetunion / Städt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Arm, aber frei und vergnügt. Zum 200. Geburtstag Josef von Eichendorffs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1">
            <text:p>11</text:p>
          </table:table-cell>
          <table:table-cell office:value-type="float" office:value="986">
            <text:p>986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Bernstein war ihr Reichtum. Zur Archäologie und Frühgeschichte der Balten</text:p>
          </table:table-cell>
          <table:table-cell office:value-type="string">
            <text:p>II, VIII</text:p>
          </table:table-cell>
          <table:table-cell office:value-type="string">
            <text:p>Archäologie / Baltikum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2">
            <text:p>12</text:p>
          </table:table-cell>
          <table:table-cell office:value-type="float" office:value="1034">
            <text:p>1034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Als der Deutsche Orden am Neckar residierte. Kleine Geschichte der Burg Horneck und ihrer Herren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3">
            <text:p>03</text:p>
          </table:table-cell>
          <table:table-cell office:value-type="float" office:value="200">
            <text:p>200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"In Polen ist eine Revolution im Gange." Gespräche an der Weichsel - ein Reisetagebuch.</text:p>
          </table:table-cell>
          <table:table-cell office:value-type="string">
            <text:p>VII, VIII</text:p>
          </table:table-cell>
          <table:table-cell office:value-type="string">
            <text:p>Pol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Geschichte als Maske. Über Conrad Ferdinand Meyer, den Meister der historischen Erzählung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2">
            <text:p>02</text:p>
          </table:table-cell>
          <table:table-cell office:value-type="float" office:value="113">
            <text:p>113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Rettet das klassische Weimar! Portrait einer bedrohten Stadt</text:p>
          </table:table-cell>
          <table:table-cell office:value-type="string">
            <text:p>VII</text:p>
          </table:table-cell>
          <table:table-cell office:value-type="string">
            <text:p>Deutsche Demokratische Republik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4">
            <text:p>04</text:p>
          </table:table-cell>
          <table:table-cell office:value-type="float" office:value="303">
            <text:p>303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Vom Heiligen Land an die Weichsel. Aufstieg und Fall des Deutschordensstaates Preußen</text:p>
          </table:table-cell>
          <table:table-cell office:value-type="string">
            <text:p>IV</text:p>
          </table:table-cell>
          <table:table-cell office:value-type="string">
            <text:p>Ostkolonisation / Deutsche Orden / Kreuzzüge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Als Schiller nach Leipzig und Dresden kam. Die bürgerliche Kulturrevolution an der Schwelle zur Klassik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4">
            <text:p>04</text:p>
          </table:table-cell>
          <table:table-cell office:value-type="float" office:value="356">
            <text:p>356</text:p>
          </table:table-cell>
          <table:table-cell table:number-columns-repeated="1017"/>
        </table:table-row>
        <table:table-row table:style-name="ro15">
          <table:table-cell office:value-type="string">
            <text:p>Ignée, Wolfgang</text:p>
          </table:table-cell>
          <table:table-cell office:value-type="string">
            <text:p>"Ich zweifle, daß ich etwas bin." Das Doppelleben des Gottfried Benn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2">
            <text:p>02</text:p>
          </table:table-cell>
          <table:table-cell office:value-type="float" office:value="123">
            <text:p>123</text:p>
          </table:table-cell>
          <table:table-cell table:number-columns-repeated="1017"/>
        </table:table-row>
        <table:table-row table:style-name="ro14">
          <table:table-cell office:value-type="string">
            <text:p>Ignée, Wolfgang</text:p>
          </table:table-cell>
          <table:table-cell office:value-type="string">
            <text:p>"Sie locken den Kützel der geilheit …" Magister Velten und der Ursprung des deutschen Berufstheaters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5">
            <text:p>05</text:p>
          </table:table-cell>
          <table:table-cell office:value-type="float" office:value="379">
            <text:p>379</text:p>
          </table:table-cell>
          <table:table-cell table:number-columns-repeated="1017"/>
        </table:table-row>
        <table:table-row table:style-name="ro15">
          <table:table-cell office:value-type="string">
            <text:p>Ilsemann, Carl-Gero von</text:p>
          </table:table-cell>
          <table:table-cell office:value-type="string">
            <text:p>Legaler Raub in Kassel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6">
            <text:p>06</text:p>
          </table:table-cell>
          <table:table-cell office:value-type="float" office:value="463">
            <text:p>463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J</text:p>
          </table:table-cell>
          <table:table-cell table:number-columns-repeated="1023"/>
        </table:table-row>
        <table:table-row table:style-name="ro13">
          <table:table-cell office:value-type="string">
            <text:p>Jacob, Gerd</text:p>
          </table:table-cell>
          <table:table-cell office:value-type="string">
            <text:p>Das Reich des Löwen von Juda</text:p>
          </table:table-cell>
          <table:table-cell office:value-type="string">
            <text:p>XII</text:p>
          </table:table-cell>
          <table:table-cell office:value-type="string">
            <text:p>Äthiopie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1">
            <text:p>11</text:p>
          </table:table-cell>
          <table:table-cell office:value-type="float" office:value="976">
            <text:p>976</text:p>
          </table:table-cell>
          <table:table-cell table:number-columns-repeated="1017"/>
        </table:table-row>
        <table:table-row table:style-name="ro15">
          <table:table-cell office:value-type="string">
            <text:p>Jacob, Gerd</text:p>
          </table:table-cell>
          <table:table-cell office:value-type="string">
            <text:p>Topiltzin Quetzalcoatl</text:p>
          </table:table-cell>
          <table:table-cell office:value-type="string">
            <text:p>IX, XVI</text:p>
          </table:table-cell>
          <table:table-cell office:value-type="string">
            <text:p>Mittel- und Südamerika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3">
          <table:table-cell office:value-type="string">
            <text:p>Jacob, Gerd</text:p>
          </table:table-cell>
          <table:table-cell office:value-type="string">
            <text:p>Die Tempelstadt auf dem Monte Alban</text:p>
          </table:table-cell>
          <table:table-cell office:value-type="string">
            <text:p>IX, XVI</text:p>
          </table:table-cell>
          <table:table-cell office:value-type="string">
            <text:p>Mittel- und Südamerika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0">
            <text:p>10</text:p>
          </table:table-cell>
          <table:table-cell office:value-type="float" office:value="883">
            <text:p>883</text:p>
          </table:table-cell>
          <table:table-cell table:number-columns-repeated="1017"/>
        </table:table-row>
        <table:table-row table:style-name="ro14">
          <table:table-cell office:value-type="string">
            <text:p>Jacob, Gerd</text:p>
          </table:table-cell>
          <table:table-cell office:value-type="string">
            <text:p>Die Goldene Horde</text:p>
          </table:table-cell>
          <table:table-cell office:value-type="string">
            <text:p>VIII</text:p>
          </table:table-cell>
          <table:table-cell office:value-type="string">
            <text:p>Russland bis zum Ende der Moskauer Period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1">
            <text:p>11</text:p>
          </table:table-cell>
          <table:table-cell office:value-type="float" office:value="963">
            <text:p>963</text:p>
          </table:table-cell>
          <table:table-cell table:number-columns-repeated="1017"/>
        </table:table-row>
        <table:table-row table:style-name="ro13">
          <table:table-cell office:value-type="string">
            <text:p>Jacob, Gerd</text:p>
          </table:table-cell>
          <table:table-cell office:value-type="string">
            <text:p>Angkor - die versunkene Tempelstadt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9">
            <text:p>09</text:p>
          </table:table-cell>
          <table:table-cell office:value-type="float" office:value="825">
            <text:p>825</text:p>
          </table:table-cell>
          <table:table-cell table:number-columns-repeated="1017"/>
        </table:table-row>
        <table:table-row table:style-name="ro13">
          <table:table-cell office:value-type="string">
            <text:p>Jäger, Kurt</text:p>
          </table:table-cell>
          <table:table-cell office:value-type="string">
            <text:p>Die Ermordung Kotzebues</text:p>
          </table:table-cell>
          <table:table-cell office:value-type="string">
            <text:p>VI</text:p>
          </table:table-cell>
          <table:table-cell office:value-type="string">
            <text:p>Deutschland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2">
            <text:p>02</text:p>
          </table:table-cell>
          <table:table-cell office:value-type="float" office:value="115">
            <text:p>115</text:p>
          </table:table-cell>
          <table:table-cell table:number-columns-repeated="1017"/>
        </table:table-row>
        <table:table-row table:style-name="ro15">
          <table:table-cell office:value-type="string">
            <text:p>Jäger, Kurt</text:p>
          </table:table-cell>
          <table:table-cell office:value-type="string">
            <text:p>Stanley findet Livingstone</text:p>
          </table:table-cell>
          <table:table-cell office:value-type="string">
            <text:p>XI</text:p>
          </table:table-cell>
          <table:table-cell office:value-type="string">
            <text:p>Kolonialzeit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">
            <text:p>01</text:p>
          </table:table-cell>
          <table:table-cell office:value-type="float" office:value="74">
            <text:p>74</text:p>
          </table:table-cell>
          <table:table-cell table:number-columns-repeated="1017"/>
        </table:table-row>
        <table:table-row table:style-name="ro13">
          <table:table-cell office:value-type="string">
            <text:p>Jäger, Kurt</text:p>
          </table:table-cell>
          <table:table-cell office:value-type="string">
            <text:p>Ein Tunnel nach Albion</text:p>
          </table:table-cell>
          <table:table-cell office:value-type="string">
            <text:p>XV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8">
            <text:p>08</text:p>
          </table:table-cell>
          <table:table-cell office:value-type="float" office:value="675">
            <text:p>675</text:p>
          </table:table-cell>
          <table:table-cell table:number-columns-repeated="1017"/>
        </table:table-row>
        <table:table-row table:style-name="ro13">
          <table:table-cell office:value-type="string">
            <text:p>Jäger, Kurt</text:p>
          </table:table-cell>
          <table:table-cell office:value-type="string">
            <text:p>Diokletians Palast an der Adria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3">
            <text:p>03</text:p>
          </table:table-cell>
          <table:table-cell office:value-type="float" office:value="245">
            <text:p>245</text:p>
          </table:table-cell>
          <table:table-cell table:number-columns-repeated="1017"/>
        </table:table-row>
        <table:table-row table:style-name="ro15">
          <table:table-cell office:value-type="string">
            <text:p>Jäger, Kurt</text:p>
          </table:table-cell>
          <table:table-cell office:value-type="string">
            <text:p>Me 163 - das "Kraftei"</text:p>
          </table:table-cell>
          <table:table-cell office:value-type="string">
            <text:p>VII, XV</text:p>
          </table:table-cell>
          <table:table-cell office:value-type="string">
            <text:p>Der Zweite Weltkrieg / Luftfahrt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3">
          <table:table-cell office:value-type="string">
            <text:p>Jäger, Kurt</text:p>
          </table:table-cell>
          <table:table-cell office:value-type="string">
            <text:p>Die "Wunderwaffe" von Peenemünde</text:p>
          </table:table-cell>
          <table:table-cell office:value-type="string">
            <text:p>VII, XV</text:p>
          </table:table-cell>
          <table:table-cell office:value-type="string">
            <text:p>Der Zweite Weltkrieg / Luftfahrt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2">
            <text:p>02</text:p>
          </table:table-cell>
          <table:table-cell office:value-type="float" office:value="125">
            <text:p>125</text:p>
          </table:table-cell>
          <table:table-cell table:number-columns-repeated="1017"/>
        </table:table-row>
        <table:table-row table:style-name="ro15">
          <table:table-cell office:value-type="string">
            <text:p>Jäger, Kurt</text:p>
          </table:table-cell>
          <table:table-cell office:value-type="string">
            <text:p>Reinhold Tiling</text:p>
          </table:table-cell>
          <table:table-cell office:value-type="string">
            <text:p>XV</text:p>
          </table:table-cell>
          <table:table-cell office:value-type="string">
            <text:p>Luftfahrt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5">
            <text:p>05</text:p>
          </table:table-cell>
          <table:table-cell office:value-type="float" office:value="465">
            <text:p>465</text:p>
          </table:table-cell>
          <table:table-cell table:number-columns-repeated="1017"/>
        </table:table-row>
        <table:table-row table:style-name="ro14">
          <table:table-cell office:value-type="string">
            <text:p>Jäschke, Kurt-Ulrich</text:p>
          </table:table-cell>
          <table:table-cell office:value-type="string">
            <text:p>1086: England macht Inventur. Das Domesday-Buch - Bestandsaufnahme einer Umbruchzeit</text:p>
          </table:table-cell>
          <table:table-cell office:value-type="string">
            <text:p>IV, XIII</text:p>
          </table:table-cell>
          <table:table-cell office:value-type="string">
            <text:p>England / Irland / Mittelalte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3">
          <table:table-cell office:value-type="string">
            <text:p>Jena, Detlef</text:p>
          </table:table-cell>
          <table:table-cell office:value-type="string">
            <text:p>Die "Jagd auf den Bären", 1881: Der Mord an Zar Alexander II.</text:p>
          </table:table-cell>
          <table:table-cell office:value-type="string">
            <text:p>VIII, XVIII</text:p>
          </table:table-cell>
          <table:table-cell office:value-type="string">
            <text:p>Das Petersburger Zaren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5">
          <table:table-cell office:value-type="string">
            <text:p>Jenkner, Horst</text:p>
          </table:table-cell>
          <table:table-cell office:value-type="string">
            <text:p>Georgius Agricola - der "Vater der Montanwissenschaft"</text:p>
          </table:table-cell>
          <table:table-cell office:value-type="string">
            <text:p>XV</text:p>
          </table:table-cell>
          <table:table-cell office:value-type="string">
            <text:p>Naturwissenschaft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6">
            <text:p>06</text:p>
          </table:table-cell>
          <table:table-cell office:value-type="float" office:value="568">
            <text:p>568</text:p>
          </table:table-cell>
          <table:table-cell table:number-columns-repeated="1017"/>
        </table:table-row>
        <table:table-row table:style-name="ro15">
          <table:table-cell office:value-type="string">
            <text:p>Jeschke, Helfried</text:p>
          </table:table-cell>
          <table:table-cell office:value-type="string">
            <text:p>Reichsfreiheit für Köln!</text:p>
          </table:table-cell>
          <table:table-cell office:value-type="string">
            <text:p>IV, XIII</text:p>
          </table:table-cell>
          <table:table-cell office:value-type="string">
            <text:p>Spätmittelalte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7">
            <text:p>07</text:p>
          </table:table-cell>
          <table:table-cell office:value-type="float" office:value="657">
            <text:p>657</text:p>
          </table:table-cell>
          <table:table-cell table:number-columns-repeated="1017"/>
        </table:table-row>
        <table:table-row table:style-name="ro15">
          <table:table-cell office:value-type="string">
            <text:p>Jeschke, Helfried</text:p>
          </table:table-cell>
          <table:table-cell office:value-type="string">
            <text:p>Die "schwarze Kunst" des Johannes Gutenberg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1">
            <text:p>11</text:p>
          </table:table-cell>
          <table:table-cell office:value-type="float" office:value="1055">
            <text:p>1055</text:p>
          </table:table-cell>
          <table:table-cell table:number-columns-repeated="1017"/>
        </table:table-row>
        <table:table-row table:style-name="ro15">
          <table:table-cell office:value-type="string">
            <text:p>Jeschke, Helfried</text:p>
          </table:table-cell>
          <table:table-cell office:value-type="string">
            <text:p>Zeitungsmuseum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8">
            <text:p>08</text:p>
          </table:table-cell>
          <table:table-cell office:value-type="float" office:value="751">
            <text:p>751</text:p>
          </table:table-cell>
          <table:table-cell table:number-columns-repeated="1017"/>
        </table:table-row>
        <table:table-row table:style-name="ro15">
          <table:table-cell office:value-type="string">
            <text:p>Jeschke, Helfried</text:p>
          </table:table-cell>
          <table:table-cell office:value-type="string">
            <text:p>Der Archäologische Park Xanten</text:p>
          </table:table-cell>
          <table:table-cell office:value-type="string">
            <text:p>II, III, XIX</text:p>
          </table:table-cell>
          <table:table-cell office:value-type="string">
            <text:p>Römisches Reich / Museen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">
            <text:p>01</text:p>
          </table:table-cell>
          <table:table-cell office:value-type="float" office:value="71">
            <text:p>71</text:p>
          </table:table-cell>
          <table:table-cell table:number-columns-repeated="1017"/>
        </table:table-row>
        <table:table-row table:style-name="ro13">
          <table:table-cell office:value-type="string">
            <text:p>Joachim, Hans-Eckart</text:p>
          </table:table-cell>
          <table:table-cell office:value-type="string">
            <text:p>Die Welt der Kelten. Faszination einer alteuropäischen Kultur </text:p>
          </table:table-cell>
          <table:table-cell office:value-type="string">
            <text:p>I, II</text:p>
          </table:table-cell>
          <table:table-cell/>
          <table:table-cell table:style-name="ce41" office:value-type="float" office:value="83">
            <text:p>83</text:p>
          </table:table-cell>
          <table:table-cell table:style-name="ce41" office:value-type="float" office:value="12">
            <text:p>12</text:p>
          </table:table-cell>
          <table:table-cell office:value-type="float" office:value="1069">
            <text:p>1069</text:p>
          </table:table-cell>
          <table:table-cell table:number-columns-repeated="1017"/>
        </table:table-row>
        <table:table-row table:style-name="ro15">
          <table:table-cell office:value-type="string">
            <text:p>Joachim, Hans-Eckart</text:p>
          </table:table-cell>
          <table:table-cell office:value-type="string">
            <text:p>Hallstadt und Hallein. Zwei eisenzeitliche Salzmetropolen in den Alpen</text:p>
          </table:table-cell>
          <table:table-cell office:value-type="string">
            <text:p>I</text:p>
          </table:table-cell>
          <table:table-cell/>
          <table:table-cell table:style-name="ce41" office:value-type="float" office:value="85">
            <text:p>85</text:p>
          </table:table-cell>
          <table:table-cell table:style-name="ce41" office:value-type="float" office:value="7">
            <text:p>07</text:p>
          </table:table-cell>
          <table:table-cell office:value-type="float" office:value="632">
            <text:p>632</text:p>
          </table:table-cell>
          <table:table-cell table:number-columns-repeated="1017"/>
        </table:table-row>
        <table:table-row table:style-name="ro15">
          <table:table-cell office:value-type="string">
            <text:p>Joachim, Hans-Eckart</text:p>
          </table:table-cell>
          <table:table-cell office:value-type="string">
            <text:p>Die "Neolithische Revolution". Als der Mensch seßhaft wurde</text:p>
          </table:table-cell>
          <table:table-cell office:value-type="string">
            <text:p>I</text:p>
          </table:table-cell>
          <table:table-cell/>
          <table:table-cell table:style-name="ce41" office:value-type="float" office:value="87">
            <text:p>87</text:p>
          </table:table-cell>
          <table:table-cell table:style-name="ce41" office:value-type="float" office:value="1">
            <text:p>01</text:p>
          </table:table-cell>
          <table:table-cell office:value-type="float" office:value="29">
            <text:p>29</text:p>
          </table:table-cell>
          <table:table-cell table:number-columns-repeated="1017"/>
        </table:table-row>
        <table:table-row table:style-name="ro14">
          <table:table-cell office:value-type="string">
            <text:p>Joachim, Hans-Eckart</text:p>
          </table:table-cell>
          <table:table-cell office:value-type="string">
            <text:p>Unser Vorfahr, der Neandertaler. Neues zur Entwicklungsgeschichte des Jetzt-Menschen</text:p>
          </table:table-cell>
          <table:table-cell office:value-type="string">
            <text:p>I</text:p>
          </table:table-cell>
          <table:table-cell/>
          <table:table-cell table:style-name="ce41" office:value-type="float" office:value="88">
            <text:p>88</text:p>
          </table:table-cell>
          <table:table-cell table:style-name="ce41" office:value-type="float" office:value="4">
            <text:p>04</text:p>
          </table:table-cell>
          <table:table-cell office:value-type="float" office:value="358">
            <text:p>358</text:p>
          </table:table-cell>
          <table:table-cell table:number-columns-repeated="1017"/>
        </table:table-row>
        <table:table-row table:style-name="ro14">
          <table:table-cell office:value-type="string">
            <text:p>Joachim, Hans-Eckart</text:p>
          </table:table-cell>
          <table:table-cell office:value-type="string">
            <text:p>Vom Ringwall zur Staatsherberge. Der Petersberg in seinen historischen Wandlungen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4">
            <text:p>04</text:p>
          </table:table-cell>
          <table:table-cell office:value-type="float" office:value="297">
            <text:p>297</text:p>
          </table:table-cell>
          <table:table-cell table:number-columns-repeated="1017"/>
        </table:table-row>
        <table:table-row table:style-name="ro15">
          <table:table-cell office:value-type="string">
            <text:p>Jobst, Manfred</text:p>
          </table:table-cell>
          <table:table-cell office:value-type="string">
            <text:p>Das Ermächtigungsgesetz für Hitler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8">
            <text:p>08</text:p>
          </table:table-cell>
          <table:table-cell office:value-type="float" office:value="691">
            <text:p>691</text:p>
          </table:table-cell>
          <table:table-cell table:number-columns-repeated="1017"/>
        </table:table-row>
        <table:table-row table:style-name="ro14">
          <table:table-cell office:value-type="string">
            <text:p>Jordan, Karl</text:p>
          </table:table-cell>
          <table:table-cell office:value-type="string">
            <text:p>Heinrich der Löwe. Persönlichkeit und Leistung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4">
            <text:p>04</text:p>
          </table:table-cell>
          <table:table-cell office:value-type="float" office:value="346">
            <text:p>346</text:p>
          </table:table-cell>
          <table:table-cell table:number-columns-repeated="1017"/>
        </table:table-row>
        <table:table-row table:style-name="ro15">
          <table:table-cell office:value-type="string">
            <text:p>Jungmann, Hanns Erich</text:p>
          </table:table-cell>
          <table:table-cell office:value-type="string">
            <text:p>22. Januar 1944: Operation "Shingle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3">
            <text:p>03</text:p>
          </table:table-cell>
          <table:table-cell office:value-type="float" office:value="207">
            <text:p>207</text:p>
          </table:table-cell>
          <table:table-cell table:number-columns-repeated="1017"/>
        </table:table-row>
        <table:table-row table:style-name="ro15">
          <table:table-cell office:value-type="string">
            <text:p>Jungmann, Hanns Erich</text:p>
          </table:table-cell>
          <table:table-cell office:value-type="string">
            <text:p>Das Attentat in der Via Rasella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1">
            <text:p>11</text:p>
          </table:table-cell>
          <table:table-cell office:value-type="float" office:value="991">
            <text:p>991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K</text:p>
          </table:table-cell>
          <table:table-cell table:number-columns-repeated="1023"/>
        </table:table-row>
        <table:table-row table:style-name="ro15">
          <table:table-cell office:value-type="string">
            <text:p>Kaiser, Inge</text:p>
          </table:table-cell>
          <table:table-cell office:value-type="string">
            <text:p>"Wer mein Fleisch ißt …"</text:p>
          </table:table-cell>
          <table:table-cell office:value-type="string">
            <text:p>III, XII</text:p>
          </table:table-cell>
          <table:table-cell office:value-type="string">
            <text:p>Religionen und Kulte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5">
          <table:table-cell office:value-type="string">
            <text:p>Kalbfuß, Hans W.</text:p>
          </table:table-cell>
          <table:table-cell office:value-type="string">
            <text:p>Der Garten des Père de la Chaise</text:p>
          </table:table-cell>
          <table:table-cell table:style-name="ce36" office:value-type="string">
            <text:p>XIV</text:p>
          </table:table-cell>
          <table:table-cell office:value-type="string">
            <text:p>Friedhöfe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3">
            <text:p>03</text:p>
          </table:table-cell>
          <table:table-cell office:value-type="float" office:value="299">
            <text:p>299</text:p>
          </table:table-cell>
          <table:table-cell table:number-columns-repeated="1017"/>
        </table:table-row>
        <table:table-row table:style-name="ro15">
          <table:table-cell office:value-type="string">
            <text:p>Kalckhoff, Andreas</text:p>
          </table:table-cell>
          <table:table-cell office:value-type="string">
            <text:p>Revolution in München, I. Teil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">
            <text:p>01</text:p>
          </table:table-cell>
          <table:table-cell office:value-type="float" office:value="33">
            <text:p>33</text:p>
          </table:table-cell>
          <table:table-cell table:number-columns-repeated="1017"/>
        </table:table-row>
        <table:table-row table:style-name="ro15">
          <table:table-cell office:value-type="string">
            <text:p>Kalckhoff, Andreas</text:p>
          </table:table-cell>
          <table:table-cell office:value-type="string">
            <text:p>Revolution in München, II. Teil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2">
            <text:p>02</text:p>
          </table:table-cell>
          <table:table-cell office:value-type="float" office:value="149">
            <text:p>149</text:p>
          </table:table-cell>
          <table:table-cell table:number-columns-repeated="1017"/>
        </table:table-row>
        <table:table-row table:style-name="ro15">
          <table:table-cell office:value-type="string">
            <text:p>Kalckhoff, Andreas</text:p>
          </table:table-cell>
          <table:table-cell office:value-type="string">
            <text:p>Revolution in München, III. Teil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4">
            <text:p>04</text:p>
          </table:table-cell>
          <table:table-cell office:value-type="float" office:value="303">
            <text:p>303</text:p>
          </table:table-cell>
          <table:table-cell table:number-columns-repeated="1017"/>
        </table:table-row>
        <table:table-row table:style-name="ro15">
          <table:table-cell office:value-type="string">
            <text:p>Kalckhoff, Andreas</text:p>
          </table:table-cell>
          <table:table-cell office:value-type="string">
            <text:p>"Jefferson lebt fort!"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5">
            <text:p>05</text:p>
          </table:table-cell>
          <table:table-cell office:value-type="float" office:value="403">
            <text:p>403</text:p>
          </table:table-cell>
          <table:table-cell table:number-columns-repeated="1017"/>
        </table:table-row>
        <table:table-row table:style-name="ro15">
          <table:table-cell office:value-type="string">
            <text:p>Kalckhoff, Andreas</text:p>
          </table:table-cell>
          <table:table-cell office:value-type="string">
            <text:p>"Diese Welt dreht sich unaufhörlich …" (Elisabeth Woodville)</text:p>
          </table:table-cell>
          <table:table-cell office:value-type="string">
            <text:p>IV</text:p>
          </table:table-cell>
          <table:table-cell office:value-type="string">
            <text:p>England / Irland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1">
            <text:p>11</text:p>
          </table:table-cell>
          <table:table-cell office:value-type="float" office:value="955">
            <text:p>955</text:p>
          </table:table-cell>
          <table:table-cell table:number-columns-repeated="1017"/>
        </table:table-row>
        <table:table-row table:style-name="ro14">
          <table:table-cell office:value-type="string">
            <text:p>Kalckhoff, Andreas</text:p>
          </table:table-cell>
          <table:table-cell office:value-type="string">
            <text:p>1453 - Rafael Santi aus Urbino - 1520. "… wie ein göttliches Wesen, herabgesandt vom Himmel", Teil 1</text:p>
          </table:table-cell>
          <table:table-cell office:value-type="string">
            <text:p>V, XIV</text:p>
          </table:table-cell>
          <table:table-cell office:value-type="string">
            <text:p>Italien / Renaissance / Bildende Künste / Architektur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3">
            <text:p>03</text:p>
          </table:table-cell>
          <table:table-cell office:value-type="float" office:value="219">
            <text:p>219</text:p>
          </table:table-cell>
          <table:table-cell table:number-columns-repeated="1017"/>
        </table:table-row>
        <table:table-row table:style-name="ro14">
          <table:table-cell office:value-type="string">
            <text:p>Kalckhoff, Andreas</text:p>
          </table:table-cell>
          <table:table-cell office:value-type="string">
            <text:p>1453 - Rafael Santi aus Urbino - 1520. "… wie ein göttliches Wesen, herabgesandt vom Himmel", Teil 2</text:p>
          </table:table-cell>
          <table:table-cell office:value-type="string">
            <text:p>V, XIV</text:p>
          </table:table-cell>
          <table:table-cell office:value-type="string">
            <text:p>Italien / Renaissance / Bildende Künste / Architektur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4">
            <text:p>04</text:p>
          </table:table-cell>
          <table:table-cell office:value-type="float" office:value="317">
            <text:p>317</text:p>
          </table:table-cell>
          <table:table-cell table:number-columns-repeated="1017"/>
        </table:table-row>
        <table:table-row table:style-name="ro15">
          <table:table-cell office:value-type="string">
            <text:p>Kalckhoff, Andreas</text:p>
          </table:table-cell>
          <table:table-cell office:value-type="string">
            <text:p>"Lieber gefährliche Freiheit als sichere Knechtschaft!" (Thomas Jefferson)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5">
          <table:table-cell office:value-type="string">
            <text:p>Kalckhoff, Andreas</text:p>
          </table:table-cell>
          <table:table-cell office:value-type="string">
            <text:p>Die Ursachen der Völkerwanderung. Zum Beispiel: Die Langobarden</text:p>
          </table:table-cell>
          <table:table-cell office:value-type="string">
            <text:p>III</text:p>
          </table:table-cell>
          <table:table-cell office:value-type="string">
            <text:p>Völkerwanderung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0">
            <text:p>10</text:p>
          </table:table-cell>
          <table:table-cell office:value-type="float" office:value="887">
            <text:p>887</text:p>
          </table:table-cell>
          <table:table-cell table:number-columns-repeated="1017"/>
        </table:table-row>
        <table:table-row table:style-name="ro14">
          <table:table-cell office:value-type="string">
            <text:p>Kalckhoff, Andreas</text:p>
          </table:table-cell>
          <table:table-cell office:value-type="string">
            <text:p>Das goldene Rom wird wiedergeboren! Das Aachener Kaisertum und die Karolingische Renaissance</text:p>
          </table:table-cell>
          <table:table-cell office:value-type="string">
            <text:p>IV, XIV</text:p>
          </table:table-cell>
          <table:table-cell office:value-type="string">
            <text:p>Das Fränkische Reich / Bildende Künste / Architektu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2">
            <text:p>12</text:p>
          </table:table-cell>
          <table:table-cell office:value-type="float" office:value="1051">
            <text:p>1051</text:p>
          </table:table-cell>
          <table:table-cell table:number-columns-repeated="1017"/>
        </table:table-row>
        <table:table-row table:style-name="ro14">
          <table:table-cell office:value-type="string">
            <text:p>Kalckhoff, Andreas</text:p>
          </table:table-cell>
          <table:table-cell office:value-type="string">
            <text:p>1588: Der Untergang der Armada. Spaniens "unbesiegbare Flotte" scheitert vor England</text:p>
          </table:table-cell>
          <table:table-cell office:value-type="string">
            <text:p>V, XVIII</text:p>
          </table:table-cell>
          <table:table-cell office:value-type="string">
            <text:p>Spanien / Portugal / England / Schottland / Irland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5">
          <table:table-cell office:value-type="string">
            <text:p>Kalckhoff, Andreas</text:p>
          </table:table-cell>
          <table:table-cell office:value-type="string">
            <text:p>"Gegen die Richter". Verhaltenswandel in der Karolingerzeit</text:p>
          </table:table-cell>
          <table:table-cell office:value-type="string">
            <text:p>IV, XIII</text:p>
          </table:table-cell>
          <table:table-cell office:value-type="string">
            <text:p>Das Fränkische Reich / Mittelalte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8">
            <text:p>08</text:p>
          </table:table-cell>
          <table:table-cell office:value-type="float" office:value="720">
            <text:p>720</text:p>
          </table:table-cell>
          <table:table-cell table:number-columns-repeated="1017"/>
        </table:table-row>
        <table:table-row table:style-name="ro15">
          <table:table-cell office:value-type="string">
            <text:p>Kaltenbrunner, Gerd-Klaus</text:p>
          </table:table-cell>
          <table:table-cell office:value-type="string">
            <text:p>Die Lehre des Mani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0">
            <text:p>10</text:p>
          </table:table-cell>
          <table:table-cell office:value-type="float" office:value="943">
            <text:p>943</text:p>
          </table:table-cell>
          <table:table-cell table:number-columns-repeated="1017"/>
        </table:table-row>
        <table:table-row table:style-name="ro15">
          <table:table-cell office:value-type="string">
            <text:p>Kaminsky, Hans Heinrich</text:p>
          </table:table-cell>
          <table:table-cell office:value-type="string">
            <text:p>Der aussätzige König</text:p>
          </table:table-cell>
          <table:table-cell office:value-type="string">
            <text:p>IV</text:p>
          </table:table-cell>
          <table:table-cell office:value-type="string">
            <text:p>Kreuzzüge / Ritterord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8">
            <text:p>08</text:p>
          </table:table-cell>
          <table:table-cell office:value-type="float" office:value="679">
            <text:p>679</text:p>
          </table:table-cell>
          <table:table-cell table:number-columns-repeated="1017"/>
        </table:table-row>
        <table:table-row table:style-name="ro15">
          <table:table-cell office:value-type="string">
            <text:p>Kaminsky, Hans Heinrich</text:p>
          </table:table-cell>
          <table:table-cell office:value-type="string">
            <text:p>Der Teppich von Bayeux, I. Teil</text:p>
          </table:table-cell>
          <table:table-cell office:value-type="string">
            <text:p>IV, XIV</text:p>
          </table:table-cell>
          <table:table-cell office:value-type="string">
            <text:p>Frankreich / Bildende Künste / Architektur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2">
            <text:p>12</text:p>
          </table:table-cell>
          <table:table-cell office:value-type="float" office:value="1031">
            <text:p>1031</text:p>
          </table:table-cell>
          <table:table-cell table:number-columns-repeated="1017"/>
        </table:table-row>
        <table:table-row table:style-name="ro15">
          <table:table-cell office:value-type="string">
            <text:p>Kaminsky, Hans Heinrich</text:p>
          </table:table-cell>
          <table:table-cell office:value-type="string">
            <text:p>Der Teppich von Bayeux, II. Teil</text:p>
          </table:table-cell>
          <table:table-cell office:value-type="string">
            <text:p>IV, XIV</text:p>
          </table:table-cell>
          <table:table-cell office:value-type="string">
            <text:p>Frankreich / Bildende Künste / Architektu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">
            <text:p>01</text:p>
          </table:table-cell>
          <table:table-cell office:value-type="float" office:value="17">
            <text:p>17</text:p>
          </table:table-cell>
          <table:table-cell table:number-columns-repeated="1017"/>
        </table:table-row>
        <table:table-row table:style-name="ro15">
          <table:table-cell office:value-type="string">
            <text:p>Kaminsky, Hans Heinrich</text:p>
          </table:table-cell>
          <table:table-cell office:value-type="string">
            <text:p>Der Teppich von Bayeux, III. Teil</text:p>
          </table:table-cell>
          <table:table-cell office:value-type="string">
            <text:p>IV, XIV</text:p>
          </table:table-cell>
          <table:table-cell office:value-type="string">
            <text:p>Frankreich / Bildende Künste / Architektu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2">
            <text:p>02</text:p>
          </table:table-cell>
          <table:table-cell office:value-type="float" office:value="127">
            <text:p>127</text:p>
          </table:table-cell>
          <table:table-cell table:number-columns-repeated="1017"/>
        </table:table-row>
        <table:table-row table:style-name="ro14">
          <table:table-cell office:value-type="string">
            <text:p>Kaminsky, Hans Heinrich</text:p>
          </table:table-cell>
          <table:table-cell office:value-type="string">
            <text:p>Kaiser Heinrich II.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1">
            <text:p>11</text:p>
          </table:table-cell>
          <table:table-cell office:value-type="float" office:value="977">
            <text:p>977</text:p>
          </table:table-cell>
          <table:table-cell table:number-columns-repeated="1017"/>
        </table:table-row>
        <table:table-row table:style-name="ro15">
          <table:table-cell office:value-type="string">
            <text:p>Kaminsky, Hans Heinrich</text:p>
          </table:table-cell>
          <table:table-cell office:value-type="string">
            <text:p>Armenien in Geschichte und Gegenwart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1">
            <text:p>81</text:p>
          </table:table-cell>
          <table:table-cell table:style-name="ce41" office:value-type="float" office:value="6">
            <text:p>06</text:p>
          </table:table-cell>
          <table:table-cell office:value-type="float" office:value="519">
            <text:p>519</text:p>
          </table:table-cell>
          <table:table-cell table:number-columns-repeated="1017"/>
        </table:table-row>
        <table:table-row table:style-name="ro15">
          <table:table-cell office:value-type="string">
            <text:p>Kaminsky, Hans Heinrich</text:p>
          </table:table-cell>
          <table:table-cell office:value-type="string">
            <text:p>Die Verwaltung der Krondomänen unter Karl dem Großen</text:p>
          </table:table-cell>
          <table:table-cell office:value-type="string">
            <text:p>IV, XIII</text:p>
          </table:table-cell>
          <table:table-cell office:value-type="string">
            <text:p>Das Fränkische Reich / Mittelalte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0">
            <text:p>10</text:p>
          </table:table-cell>
          <table:table-cell office:value-type="float" office:value="887">
            <text:p>887</text:p>
          </table:table-cell>
          <table:table-cell table:number-columns-repeated="1017"/>
        </table:table-row>
        <table:table-row table:style-name="ro15">
          <table:table-cell office:value-type="string">
            <text:p>Kaminsky, Hans Heinrich</text:p>
          </table:table-cell>
          <table:table-cell office:value-type="string">
            <text:p>Kloster Batalha - Symbol der Selbständigkeit Portugals</text:p>
          </table:table-cell>
          <table:table-cell office:value-type="string">
            <text:p>IV</text:p>
          </table:table-cell>
          <table:table-cell office:value-type="string">
            <text:p>Kirche / Papsttum / Spanien / Portugal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7">
            <text:p>07</text:p>
          </table:table-cell>
          <table:table-cell office:value-type="float" office:value="587">
            <text:p>587</text:p>
          </table:table-cell>
          <table:table-cell table:number-columns-repeated="1017"/>
        </table:table-row>
        <table:table-row table:style-name="ro14">
          <table:table-cell office:value-type="string">
            <text:p>Kaminsky, Hans Heinrich</text:p>
          </table:table-cell>
          <table:table-cell office:value-type="string">
            <text:p>Die Hohenzollern als Burggrafen von Nürnberg. Ein Aufstieg mit "Fortune"</text:p>
          </table:table-cell>
          <table:table-cell office:value-type="string">
            <text:p>IV, XII</text:p>
          </table:table-cell>
          <table:table-cell office:value-type="string">
            <text:p>Spätmittelalter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5">
            <text:p>05</text:p>
          </table:table-cell>
          <table:table-cell office:value-type="float" office:value="410">
            <text:p>410</text:p>
          </table:table-cell>
          <table:table-cell table:number-columns-repeated="1017"/>
        </table:table-row>
        <table:table-row table:style-name="ro14">
          <table:table-cell office:value-type="string">
            <text:p>Kaminsky, Hans Heinrich</text:p>
          </table:table-cell>
          <table:table-cell office:value-type="string">
            <text:p>Die Welt der Magister und Scholaren. Die Universität im mittelalterlichen Europa</text:p>
          </table:table-cell>
          <table:table-cell office:value-type="string">
            <text:p>IV, XIV</text:p>
          </table:table-cell>
          <table:table-cell office:value-type="string">
            <text:p>Bildungswes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4">
          <table:table-cell office:value-type="string">
            <text:p>Kaminsky, Hans Heinrich</text:p>
          </table:table-cell>
          <table:table-cell office:value-type="string">
            <text:p>Karrieristen und Außenseiter. Zur Sozialgeschichte des Papsttums im Hochmittelalter</text:p>
          </table:table-cell>
          <table:table-cell office:value-type="string">
            <text:p>IV, XIII</text:p>
          </table:table-cell>
          <table:table-cell office:value-type="string">
            <text:p>Kirche / Papsttum / Mittelalte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9">
            <text:p>09</text:p>
          </table:table-cell>
          <table:table-cell office:value-type="float" office:value="755">
            <text:p>755</text:p>
          </table:table-cell>
          <table:table-cell table:number-columns-repeated="1017"/>
        </table:table-row>
        <table:table-row table:style-name="ro15">
          <table:table-cell office:value-type="string">
            <text:p>Karwecki, Bernhard</text:p>
          </table:table-cell>
          <table:table-cell office:value-type="string">
            <text:p>Kanonentürme gegen Napoleon</text:p>
          </table:table-cell>
          <table:table-cell office:value-type="string">
            <text:p>VI</text:p>
          </table:table-cell>
          <table:table-cell office:value-type="string">
            <text:p>Großbritanni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9">
            <text:p>09</text:p>
          </table:table-cell>
          <table:table-cell office:value-type="float" office:value="847">
            <text:p>847</text:p>
          </table:table-cell>
          <table:table-cell table:number-columns-repeated="1017"/>
        </table:table-row>
        <table:table-row table:style-name="ro15">
          <table:table-cell office:value-type="string">
            <text:p>Käsmann, Ferdinand C. W.</text:p>
          </table:table-cell>
          <table:table-cell office:value-type="string">
            <text:p>Idole von vorgestern: Malcolm Campbell und die "Blue Birds"</text:p>
          </table:table-cell>
          <table:table-cell office:value-type="string">
            <text:p>XV</text:p>
          </table:table-cell>
          <table:table-cell office:value-type="string">
            <text:p>Automobil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4">
          <table:table-cell office:value-type="string">
            <text:p>Käsmann, Ferdinand C. W.</text:p>
          </table:table-cell>
          <table:table-cell office:value-type="string">
            <text:p>Vom Silberpfeil zum Überschalldreirad. Automobile auf der Jagd nach Geschwindigkeitsrekorden</text:p>
          </table:table-cell>
          <table:table-cell office:value-type="string">
            <text:p>XV</text:p>
          </table:table-cell>
          <table:table-cell office:value-type="string">
            <text:p>Automobil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5">
          <table:table-cell office:value-type="string">
            <text:p>Käsmann, Ferdinand C. W.</text:p>
          </table:table-cell>
          <table:table-cell office:value-type="string">
            <text:p>Die Dinosaurier der Luftfahrt. Aus der großen Zeit der Zeppeline</text:p>
          </table:table-cell>
          <table:table-cell office:value-type="string">
            <text:p>VII, XV</text:p>
          </table:table-cell>
          <table:table-cell office:value-type="string">
            <text:p>Die Weimarer Republik / Luftfahrt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3">
          <table:table-cell office:value-type="string">
            <text:p>Kästner, John-Michael</text:p>
          </table:table-cell>
          <table:table-cell office:value-type="string">
            <text:p>Bergbau in der Antike</text:p>
          </table:table-cell>
          <table:table-cell office:value-type="string">
            <text:p>III, XII, XIII</text:p>
          </table:table-cell>
          <table:table-cell office:value-type="string">
            <text:p>Frühgeschichte und Antik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2">
            <text:p>12</text:p>
          </table:table-cell>
          <table:table-cell office:value-type="float" office:value="1077">
            <text:p>1077</text:p>
          </table:table-cell>
          <table:table-cell table:number-columns-repeated="1017"/>
        </table:table-row>
        <table:table-row table:style-name="ro15">
          <table:table-cell office:value-type="string">
            <text:p>Kästner, John-Michael</text:p>
          </table:table-cell>
          <table:table-cell office:value-type="string">
            <text:p>Bamiyan - Ein frühes buddhistisches Zentrum in Afghanistan</text:p>
          </table:table-cell>
          <table:table-cell office:value-type="string">
            <text:p>X</text:p>
          </table:table-cell>
          <table:table-cell office:value-type="string">
            <text:p>Vorderasien / Mittlerer Ost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">
            <text:p>01</text:p>
          </table:table-cell>
          <table:table-cell office:value-type="float" office:value="67">
            <text:p>67</text:p>
          </table:table-cell>
          <table:table-cell table:number-columns-repeated="1017"/>
        </table:table-row>
        <table:table-row table:style-name="ro15">
          <table:table-cell office:value-type="string">
            <text:p>Kauer, Hans Gerd</text:p>
          </table:table-cell>
          <table:table-cell office:value-type="string">
            <text:p>Der Mormonen-Trail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2">
            <text:p>12</text:p>
          </table:table-cell>
          <table:table-cell office:value-type="float" office:value="1059">
            <text:p>1059</text:p>
          </table:table-cell>
          <table:table-cell table:number-columns-repeated="1017"/>
        </table:table-row>
        <table:table-row table:style-name="ro13">
          <table:table-cell office:value-type="string">
            <text:p>Kauer, Hans Gerd</text:p>
          </table:table-cell>
          <table:table-cell office:value-type="string">
            <text:p>Alexander von Humboldt am Orinoko</text:p>
          </table:table-cell>
          <table:table-cell office:value-type="string">
            <text:p>IX, XV, XVI</text:p>
          </table:table-cell>
          <table:table-cell office:value-type="string">
            <text:p>Mittel- und Südamerika / Geographie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7">
            <text:p>07</text:p>
          </table:table-cell>
          <table:table-cell office:value-type="float" office:value="621">
            <text:p>621</text:p>
          </table:table-cell>
          <table:table-cell table:number-columns-repeated="1017"/>
        </table:table-row>
        <table:table-row table:style-name="ro15">
          <table:table-cell office:value-type="string">
            <text:p>Kayser, Wilhelm</text:p>
          </table:table-cell>
          <table:table-cell office:value-type="string">
            <text:p>Isabella d'Este Gonzaga, Markgräfin zu Mantua</text:p>
          </table:table-cell>
          <table:table-cell office:value-type="string">
            <text:p>V</text:p>
          </table:table-cell>
          <table:table-cell office:value-type="string">
            <text:p>Italien / Renaissanc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7">
            <text:p>07</text:p>
          </table:table-cell>
          <table:table-cell office:value-type="float" office:value="607">
            <text:p>607</text:p>
          </table:table-cell>
          <table:table-cell table:number-columns-repeated="1017"/>
        </table:table-row>
        <table:table-row table:style-name="ro15">
          <table:table-cell office:value-type="string">
            <text:p>Kayser, Wilhelm</text:p>
          </table:table-cell>
          <table:table-cell office:value-type="string">
            <text:p>Eleonore d'Olbreuse</text:p>
          </table:table-cell>
          <table:table-cell office:value-type="string">
            <text:p>V</text:p>
          </table:table-cell>
          <table:table-cell office:value-type="string">
            <text:p>Deutsche Staat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Keller, Günther</text:p>
          </table:table-cell>
          <table:table-cell office:value-type="string">
            <text:p>Idrisi</text:p>
          </table:table-cell>
          <table:table-cell office:value-type="string">
            <text:p>XV</text:p>
          </table:table-cell>
          <table:table-cell office:value-type="string">
            <text:p>Geographie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">
            <text:p>01</text:p>
          </table:table-cell>
          <table:table-cell office:value-type="float" office:value="85">
            <text:p>85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Luther und die Staatskirche, Teil. I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2">
            <text:p>02</text:p>
          </table:table-cell>
          <table:table-cell office:value-type="float" office:value="168">
            <text:p>168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Luther und die Staatskirche, Teil. II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3">
            <text:p>03</text:p>
          </table:table-cell>
          <table:table-cell office:value-type="float" office:value="235">
            <text:p>235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Luther und die Staatskirche, Teil. III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4">
            <text:p>04</text:p>
          </table:table-cell>
          <table:table-cell office:value-type="float" office:value="369">
            <text:p>369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Thomas Müntzer und der christliche Kommunismus, I. Teil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">
            <text:p>01</text:p>
          </table:table-cell>
          <table:table-cell office:value-type="float" office:value="53">
            <text:p>53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Thomas Müntzer und der christliche Kommunismus, II. Teil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2">
            <text:p>02</text:p>
          </table:table-cell>
          <table:table-cell office:value-type="float" office:value="136">
            <text:p>136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Thomas Müntzer und der christliche Kommunismus, III. Teil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3">
            <text:p>03</text:p>
          </table:table-cell>
          <table:table-cell office:value-type="float" office:value="231">
            <text:p>231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Das "Fürstliche Leyhaus zu Braunschweig", I. Teil</text:p>
          </table:table-cell>
          <table:table-cell office:value-type="string">
            <text:p>V, XII, XIII</text:p>
          </table:table-cell>
          <table:table-cell office:value-type="string">
            <text:p>Frühe Neuzeit und Ancien Régim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">
            <text:p>01</text:p>
          </table:table-cell>
          <table:table-cell office:value-type="float" office:value="45">
            <text:p>45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Das "Fürstliche Leyhaus zu Braunschweig", II. Teil</text:p>
          </table:table-cell>
          <table:table-cell office:value-type="string">
            <text:p>V, XII, XIII</text:p>
          </table:table-cell>
          <table:table-cell office:value-type="string">
            <text:p>Frühe Neuzeit und Ancien Régim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2">
            <text:p>02</text:p>
          </table:table-cell>
          <table:table-cell office:value-type="float" office:value="137">
            <text:p>137</text:p>
          </table:table-cell>
          <table:table-cell table:number-columns-repeated="1017"/>
        </table:table-row>
        <table:table-row table:style-name="ro15">
          <table:table-cell office:value-type="string">
            <text:p>Kellner, Wolfgang</text:p>
          </table:table-cell>
          <table:table-cell office:value-type="string">
            <text:p>Das "Fürstliche Leyhaus zu Braunschweig", III. Teil</text:p>
          </table:table-cell>
          <table:table-cell office:value-type="string">
            <text:p>V, XII, XIII</text:p>
          </table:table-cell>
          <table:table-cell office:value-type="string">
            <text:p>Frühe Neuzeit und Ancien Régim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3">
            <text:p>03</text:p>
          </table:table-cell>
          <table:table-cell office:value-type="float" office:value="245">
            <text:p>245</text:p>
          </table:table-cell>
          <table:table-cell table:number-columns-repeated="1017"/>
        </table:table-row>
        <table:table-row table:style-name="ro14">
          <table:table-cell office:value-type="string">
            <text:p>Kellner, Wolfgang</text:p>
          </table:table-cell>
          <table:table-cell office:value-type="string">
            <text:p>"Kapitalismus" - Ursache und Überwindung der Armut in den Industrieländern</text:p>
          </table:table-cell>
          <table:table-cell office:value-type="string">
            <text:p>XII, XIII</text:p>
          </table:table-cell>
          <table:table-cell office:value-type="string">
            <text:p>19. Jahrhundert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7">
            <text:p>07</text:p>
          </table:table-cell>
          <table:table-cell office:value-type="float" office:value="629">
            <text:p>629</text:p>
          </table:table-cell>
          <table:table-cell table:number-columns-repeated="1017"/>
        </table:table-row>
        <table:table-row table:style-name="ro14">
          <table:table-cell office:value-type="string">
            <text:p>Kellner, Wolfgang</text:p>
          </table:table-cell>
          <table:table-cell office:value-type="string">
            <text:p>Bismarcks Sozialgesetzgebung</text:p>
          </table:table-cell>
          <table:table-cell office:value-type="string">
            <text:p>VI, XIII</text:p>
          </table:table-cell>
          <table:table-cell office:value-type="string">
            <text:p>Deutschland / Soziale Frage / 19. Jahrhundert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7">
            <text:p>07</text:p>
          </table:table-cell>
          <table:table-cell office:value-type="float" office:value="613">
            <text:p>613</text:p>
          </table:table-cell>
          <table:table-cell table:number-columns-repeated="1017"/>
        </table:table-row>
        <table:table-row table:style-name="ro15">
          <table:table-cell office:value-type="string">
            <text:p>Kempe, Fritz</text:p>
          </table:table-cell>
          <table:table-cell office:value-type="string">
            <text:p>Als die Bilder sprechen lernten</text:p>
          </table:table-cell>
          <table:table-cell office:value-type="string">
            <text:p>XIV, XV</text:p>
          </table:table-cell>
          <table:table-cell office:value-type="string">
            <text:p>Fotografie und Film / Erfindung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2">
            <text:p>02</text:p>
          </table:table-cell>
          <table:table-cell office:value-type="float" office:value="107">
            <text:p>107</text:p>
          </table:table-cell>
          <table:table-cell table:number-columns-repeated="1017"/>
        </table:table-row>
        <table:table-row table:style-name="ro15">
          <table:table-cell office:value-type="string">
            <text:p>Kempe, Fritz</text:p>
          </table:table-cell>
          <table:table-cell office:value-type="string">
            <text:p>Bayard und Daguerre im Wettstreit um die Erfindung der Photographie</text:p>
          </table:table-cell>
          <table:table-cell office:value-type="string">
            <text:p>XIV, XV</text:p>
          </table:table-cell>
          <table:table-cell office:value-type="string">
            <text:p>Fotografie und Film / Erfindung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6">
            <text:p>06</text:p>
          </table:table-cell>
          <table:table-cell office:value-type="float" office:value="525">
            <text:p>525</text:p>
          </table:table-cell>
          <table:table-cell table:number-columns-repeated="1017"/>
        </table:table-row>
        <table:table-row table:style-name="ro15">
          <table:table-cell office:value-type="string">
            <text:p>Kempe, Fritz</text:p>
          </table:table-cell>
          <table:table-cell office:value-type="string">
            <text:p>Der Film hat viele Väter</text:p>
          </table:table-cell>
          <table:table-cell office:value-type="string">
            <text:p>XIV, XV</text:p>
          </table:table-cell>
          <table:table-cell office:value-type="string">
            <text:p>Fotografie und Film / Erfindung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5">
          <table:table-cell office:value-type="string">
            <text:p>Keppler, Uta</text:p>
          </table:table-cell>
          <table:table-cell office:value-type="string">
            <text:p>1812: Der Brand von Moskau</text:p>
          </table:table-cell>
          <table:table-cell office:value-type="string">
            <text:p>VI, VIII, XVIII</text:p>
          </table:table-cell>
          <table:table-cell office:value-type="string">
            <text:p>Russland / Das Petersburger Zarenreich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7">
            <text:p>07</text:p>
          </table:table-cell>
          <table:table-cell office:value-type="float" office:value="639">
            <text:p>639</text:p>
          </table:table-cell>
          <table:table-cell table:number-columns-repeated="1017"/>
        </table:table-row>
        <table:table-row table:style-name="ro14">
          <table:table-cell office:value-type="string">
            <text:p>Kif, Henri</text:p>
          </table:table-cell>
          <table:table-cell office:value-type="string">
            <text:p>Das Duell des Robert Houdin</text:p>
          </table:table-cell>
          <table:table-cell office:value-type="string">
            <text:p>VI</text:p>
          </table:table-cell>
          <table:table-cell office:value-type="string">
            <text:p>Frankreich / Zweites Kaiserreich und Dritte Republik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9">
            <text:p>09</text:p>
          </table:table-cell>
          <table:table-cell office:value-type="float" office:value="851">
            <text:p>851</text:p>
          </table:table-cell>
          <table:table-cell table:number-columns-repeated="1017"/>
        </table:table-row>
        <table:table-row table:style-name="ro14">
          <table:table-cell office:value-type="string">
            <text:p>Kjetsaa, Geir</text:p>
          </table:table-cell>
          <table:table-cell office:value-type="string">
            <text:p>Opfer zaristischer Willkürjustiz. Die inszenierte Hinrichtung Dostojewskijs 1849</text:p>
          </table:table-cell>
          <table:table-cell office:value-type="string">
            <text:p>VI, VIII, XIV</text:p>
          </table:table-cell>
          <table:table-cell office:value-type="string">
            <text:p>Russland / Das Petersburger Zarenreich / Literatu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8">
            <text:p>08</text:p>
          </table:table-cell>
          <table:table-cell office:value-type="float" office:value="661">
            <text:p>661</text:p>
          </table:table-cell>
          <table:table-cell table:number-columns-repeated="1017"/>
        </table:table-row>
        <table:table-row table:style-name="ro15">
          <table:table-cell office:value-type="string">
            <text:p>Klapproth, Edeltraut</text:p>
          </table:table-cell>
          <table:table-cell office:value-type="string">
            <text:p>Körners Briefe aus den Freiheitskriegen</text:p>
          </table:table-cell>
          <table:table-cell office:value-type="string">
            <text:p>VI</text:p>
          </table:table-cell>
          <table:table-cell office:value-type="string">
            <text:p>Deutschland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4">
            <text:p>04</text:p>
          </table:table-cell>
          <table:table-cell office:value-type="float" office:value="317">
            <text:p>317</text:p>
          </table:table-cell>
          <table:table-cell table:number-columns-repeated="1017"/>
        </table:table-row>
        <table:table-row table:style-name="ro15">
          <table:table-cell office:value-type="string">
            <text:p>Klapproth, Edith</text:p>
          </table:table-cell>
          <table:table-cell office:value-type="string">
            <text:p>Der erste Ost-West-Flug über den Atlantik</text:p>
          </table:table-cell>
          <table:table-cell office:value-type="string">
            <text:p>XV</text:p>
          </table:table-cell>
          <table:table-cell office:value-type="string">
            <text:p>Luftfahrt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2">
            <text:p>12</text:p>
          </table:table-cell>
          <table:table-cell office:value-type="float" office:value="1133">
            <text:p>1133</text:p>
          </table:table-cell>
          <table:table-cell table:number-columns-repeated="1017"/>
        </table:table-row>
        <table:table-row table:style-name="ro14">
          <table:table-cell office:value-type="string">
            <text:p>Klaustermeyer, Hans</text:p>
          </table:table-cell>
          <table:table-cell office:value-type="string">
            <text:p>Bismarcks Reichstagskandidatur 1891. "Man hat ihn hinausgedrängt. Wir wollen ihn hineinbringen!"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">
            <text:p>01</text:p>
          </table:table-cell>
          <table:table-cell office:value-type="float" office:value="16">
            <text:p>16</text:p>
          </table:table-cell>
          <table:table-cell table:number-columns-repeated="1017"/>
        </table:table-row>
        <table:table-row table:style-name="ro14">
          <table:table-cell office:value-type="string">
            <text:p>Klaustermeyer, Hans</text:p>
          </table:table-cell>
          <table:table-cell office:value-type="string">
            <text:p>Ein deutscher Minister als Stadtgründer in Brasilien. Der Liberale Erich Koch-Weser in Exil.</text:p>
          </table:table-cell>
          <table:table-cell office:value-type="string">
            <text:p>VII, IX</text:p>
          </table:table-cell>
          <table:table-cell office:value-type="string">
            <text:p>Der Zweite Weltkrieg / Brasilien / Mittel- und Südamerika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2">
            <text:p>02</text:p>
          </table:table-cell>
          <table:table-cell office:value-type="float" office:value="119">
            <text:p>119</text:p>
          </table:table-cell>
          <table:table-cell table:number-columns-repeated="1017"/>
        </table:table-row>
        <table:table-row table:style-name="ro13">
          <table:table-cell office:value-type="string">
            <text:p>Klein, Friedhelm</text:p>
          </table:table-cell>
          <table:table-cell office:value-type="string">
            <text:p>Nikolaus von Kues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4">
            <text:p>04</text:p>
          </table:table-cell>
          <table:table-cell office:value-type="float" office:value="320">
            <text:p>320</text:p>
          </table:table-cell>
          <table:table-cell table:number-columns-repeated="1017"/>
        </table:table-row>
        <table:table-row table:style-name="ro15">
          <table:table-cell office:value-type="string">
            <text:p>Klein, Siegfried</text:p>
          </table:table-cell>
          <table:table-cell office:value-type="string">
            <text:p>Carl Köppen in Osaka</text:p>
          </table:table-cell>
          <table:table-cell office:value-type="string">
            <text:p>X</text:p>
          </table:table-cell>
          <table:table-cell office:value-type="string">
            <text:p>Japa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5">
            <text:p>05</text:p>
          </table:table-cell>
          <table:table-cell office:value-type="float" office:value="467">
            <text:p>467</text:p>
          </table:table-cell>
          <table:table-cell table:number-columns-repeated="1017"/>
        </table:table-row>
        <table:table-row table:style-name="ro14">
          <table:table-cell office:value-type="string">
            <text:p>Kleinschmidt, Harald</text:p>
          </table:table-cell>
          <table:table-cell office:value-type="string">
            <text:p>Auf der Suche nach dem Garten Eden. Paradiesvorstellungen und Weltreichslehre im Mittelalter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5">
            <text:p>05</text:p>
          </table:table-cell>
          <table:table-cell office:value-type="float" office:value="428">
            <text:p>428</text:p>
          </table:table-cell>
          <table:table-cell table:number-columns-repeated="1017"/>
        </table:table-row>
        <table:table-row table:style-name="ro14">
          <table:table-cell office:value-type="string">
            <text:p>Kleinschmidt, Harald</text:p>
          </table:table-cell>
          <table:table-cell office:value-type="string">
            <text:p>Zipangu-Japan als mittelalterliche Vorstellung vom Paradies. Das abendländische Weltbild zwischen Glaube und Erfahrung</text:p>
          </table:table-cell>
          <table:table-cell office:value-type="string">
            <text:p>IV, X, XV</text:p>
          </table:table-cell>
          <table:table-cell office:value-type="string">
            <text:p>Spätmittelalter / Japan / Geographi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5">
            <text:p>05</text:p>
          </table:table-cell>
          <table:table-cell office:value-type="float" office:value="395">
            <text:p>395</text:p>
          </table:table-cell>
          <table:table-cell table:number-columns-repeated="1017"/>
        </table:table-row>
        <table:table-row table:style-name="ro15">
          <table:table-cell office:value-type="string">
            <text:p>Klepsch, Peter</text:p>
          </table:table-cell>
          <table:table-cell office:value-type="string">
            <text:p>Priens Handstreich auf Scapa Flow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8">
            <text:p>08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5">
          <table:table-cell office:value-type="string">
            <text:p>Kleßmann, Christoph</text:p>
          </table:table-cell>
          <table:table-cell office:value-type="string">
            <text:p>Polen im Untergrund. Die Widerstandsbewegung im Zweiten Weltkrieg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3">
            <text:p>03</text:p>
          </table:table-cell>
          <table:table-cell office:value-type="float" office:value="248">
            <text:p>248</text:p>
          </table:table-cell>
          <table:table-cell table:number-columns-repeated="1017"/>
        </table:table-row>
        <table:table-row table:style-name="ro14">
          <table:table-cell office:value-type="string">
            <text:p>Kleßmann, Christoph</text:p>
          </table:table-cell>
          <table:table-cell office:value-type="string">
            <text:p>Die Katastrophe im deutschen Osten. Massenflucht und Vertreibung seit 1945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0">
            <text:p>10</text:p>
          </table:table-cell>
          <table:table-cell office:value-type="float" office:value="845">
            <text:p>845</text:p>
          </table:table-cell>
          <table:table-cell table:number-columns-repeated="1017"/>
        </table:table-row>
        <table:table-row table:style-name="ro14">
          <table:table-cell office:value-type="string">
            <text:p>Kleßmann, Christoph</text:p>
          </table:table-cell>
          <table:table-cell office:value-type="string">
            <text:p>Die Berliner Blockade 1948/49. Ein entscheidender Impuls zur Teilung Europas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9">
            <text:p>09</text:p>
          </table:table-cell>
          <table:table-cell office:value-type="float" office:value="808">
            <text:p>808</text:p>
          </table:table-cell>
          <table:table-cell table:number-columns-repeated="1017"/>
        </table:table-row>
        <table:table-row table:style-name="ro14">
          <table:table-cell office:value-type="string">
            <text:p>Kleßmann, Christoph</text:p>
          </table:table-cell>
          <table:table-cell office:value-type="string">
            <text:p>"Koalition der Vernunft" oder "Miese Ehe"? Die Große Koalition in der Geschichte der Bundesrepublik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2">
            <text:p>12</text:p>
          </table:table-cell>
          <table:table-cell office:value-type="float" office:value="1088">
            <text:p>1088</text:p>
          </table:table-cell>
          <table:table-cell table:number-columns-repeated="1017"/>
        </table:table-row>
        <table:table-row table:style-name="ro15">
          <table:table-cell office:value-type="string">
            <text:p>Kleßmann, Christoph</text:p>
          </table:table-cell>
          <table:table-cell office:value-type="string">
            <text:p>Adenauers Ost- und Deutschlandpolitik. Eine Bilanz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">
            <text:p>01</text:p>
          </table:table-cell>
          <table:table-cell office:value-type="float" office:value="65">
            <text:p>65</text:p>
          </table:table-cell>
          <table:table-cell table:number-columns-repeated="1017"/>
        </table:table-row>
        <table:table-row table:style-name="ro14">
          <table:table-cell office:value-type="string">
            <text:p>Kleßmann, Christoph</text:p>
          </table:table-cell>
          <table:table-cell office:value-type="string">
            <text:p>1920: Grenzkrieg im Osten. Der polnisch-sowjetische Konflikt im Spannungsfeld der europäischen Politik</text:p>
          </table:table-cell>
          <table:table-cell office:value-type="string">
            <text:p>VIII</text:p>
          </table:table-cell>
          <table:table-cell office:value-type="string">
            <text:p>Oktoberrevolution und Bürgerkrieg / Pol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2">
            <text:p>12</text:p>
          </table:table-cell>
          <table:table-cell office:value-type="float" office:value="1072">
            <text:p>1072</text:p>
          </table:table-cell>
          <table:table-cell table:number-columns-repeated="1017"/>
        </table:table-row>
        <table:table-row table:style-name="ro15">
          <table:table-cell office:value-type="string">
            <text:p>Kleßmann, Eckart</text:p>
          </table:table-cell>
          <table:table-cell office:value-type="string">
            <text:p>Ein Leben im Galopp. Napoleons Reitergeneral Lasalle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8">
            <text:p>08</text:p>
          </table:table-cell>
          <table:table-cell office:value-type="float" office:value="701">
            <text:p>701</text:p>
          </table:table-cell>
          <table:table-cell table:number-columns-repeated="1017"/>
        </table:table-row>
        <table:table-row table:style-name="ro15">
          <table:table-cell office:value-type="string">
            <text:p>Kleßmann, Eckart</text:p>
          </table:table-cell>
          <table:table-cell office:value-type="string">
            <text:p>Prinz Louis Ferdinand. Der "preußische Alkibiades"</text:p>
          </table:table-cell>
          <table:table-cell office:value-type="string">
            <text:p>VI</text:p>
          </table:table-cell>
          <table:table-cell office:value-type="string">
            <text:p>Deutschland / Preuß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5">
          <table:table-cell office:value-type="string">
            <text:p>Kleßmann, Eckart</text:p>
          </table:table-cell>
          <table:table-cell office:value-type="string">
            <text:p>Der Mohr in Europa. Eine diskriminierte Minderheit des 18. Jahrhunderts</text:p>
          </table:table-cell>
          <table:table-cell office:value-type="string">
            <text:p>XIII</text:p>
          </table:table-cell>
          <table:table-cell office:value-type="string">
            <text:p>Frühe Neuzeit und Ancien Régime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5">
          <table:table-cell office:value-type="string">
            <text:p>Kleßmann, Eckart</text:p>
          </table:table-cell>
          <table:table-cell office:value-type="string">
            <text:p>Die Dreikaiserschlacht. 1805: Napoleons größter Sieg bei Austerlitz</text:p>
          </table:table-cell>
          <table:table-cell office:value-type="string">
            <text:p>VI</text:p>
          </table:table-cell>
          <table:table-cell office:value-type="string">
            <text:p>Österreich / Frankreich / Zeit Napoleons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5">
          <table:table-cell office:value-type="string">
            <text:p>Kleßmann, Eckart</text:p>
          </table:table-cell>
          <table:table-cell office:value-type="string">
            <text:p>Casanova in Dux. Lebensabend eines Abenteurers</text:p>
          </table:table-cell>
          <table:table-cell office:value-type="string">
            <text:p>VIII, XIV</text:p>
          </table:table-cell>
          <table:table-cell office:value-type="string">
            <text:p>Böhmen / Tschechoslowakei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4">
          <table:table-cell office:value-type="string">
            <text:p>Kleßmann, Eckart</text:p>
          </table:table-cell>
          <table:table-cell office:value-type="string">
            <text:p>Ein Maler als General Napoleons. Die ausgefallene Karriere des Louis-Fran<text:span text:style-name="T4">çois Lejeune</text:span></text:p>
          </table:table-cell>
          <table:table-cell office:value-type="string">
            <text:p>VI, XIV</text:p>
          </table:table-cell>
          <table:table-cell office:value-type="string">
            <text:p>Frankreich / Zeit Napoleons / Bildende Künste / Architek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4">
          <table:table-cell office:value-type="string">
            <text:p>Kleßmann, Eckart</text:p>
          </table:table-cell>
          <table:table-cell office:value-type="string">
            <text:p>Der kurze Traum von einem demokratischen Staat. Die Mainzer Republik 1792/93</text:p>
          </table:table-cell>
          <table:table-cell office:value-type="string">
            <text:p>V</text:p>
          </table:table-cell>
          <table:table-cell office:value-type="string">
            <text:p>Deutsche Staat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5">
          <table:table-cell office:value-type="string">
            <text:p>Koehler, Heinrich</text:p>
          </table:table-cell>
          <table:table-cell office:value-type="string">
            <text:p>Die Schrift im Alten Orient. Geschichte, Inhalte, Benutzer</text:p>
          </table:table-cell>
          <table:table-cell office:value-type="string">
            <text:p>II, III, XIV</text:p>
          </table:table-cell>
          <table:table-cell office:value-type="string">
            <text:p>Schriftwes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6">
            <text:p>06</text:p>
          </table:table-cell>
          <table:table-cell office:value-type="float" office:value="482">
            <text:p>482</text:p>
          </table:table-cell>
          <table:table-cell table:number-columns-repeated="1017"/>
        </table:table-row>
        <table:table-row table:style-name="ro15">
          <table:table-cell office:value-type="string">
            <text:p>Koerbel, Will</text:p>
          </table:table-cell>
          <table:table-cell office:value-type="string">
            <text:p>Aus dem Leben eines Goldkönigs (Aschanti-Reich)</text:p>
          </table:table-cell>
          <table:table-cell office:value-type="string">
            <text:p>XI</text:p>
          </table:table-cell>
          <table:table-cell office:value-type="string">
            <text:p>Afrikanische Kultur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0">
            <text:p>10</text:p>
          </table:table-cell>
          <table:table-cell office:value-type="float" office:value="901">
            <text:p>901</text:p>
          </table:table-cell>
          <table:table-cell table:number-columns-repeated="1017"/>
        </table:table-row>
        <table:table-row table:style-name="ro15">
          <table:table-cell office:value-type="string">
            <text:p>Koerbel, Willi F.</text:p>
          </table:table-cell>
          <table:table-cell office:value-type="string">
            <text:p>Sturm über dem Sudan. Der Mahdiaufstand 1881 bis 1885</text:p>
          </table:table-cell>
          <table:table-cell office:value-type="string">
            <text:p>XI</text:p>
          </table:table-cell>
          <table:table-cell office:value-type="string">
            <text:p>Kolonialzeit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5">
          <table:table-cell office:value-type="string">
            <text:p>Köhl, Franz</text:p>
          </table:table-cell>
          <table:table-cell office:value-type="string">
            <text:p>Krieg um Deutsch-Ostafrika</text:p>
          </table:table-cell>
          <table:table-cell office:value-type="string">
            <text:p>VI, XI</text:p>
          </table:table-cell>
          <table:table-cell office:value-type="string">
            <text:p>Der Erste Weltkrieg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6">
            <text:p>06</text:p>
          </table:table-cell>
          <table:table-cell office:value-type="float" office:value="519">
            <text:p>519</text:p>
          </table:table-cell>
          <table:table-cell table:number-columns-repeated="1017"/>
        </table:table-row>
        <table:table-row table:style-name="ro13">
          <table:table-cell office:value-type="string">
            <text:p>Köhler, Charlotte</text:p>
          </table:table-cell>
          <table:table-cell office:value-type="string">
            <text:p>Die verleumdete Xanthippe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5">
            <text:p>05</text:p>
          </table:table-cell>
          <table:table-cell office:value-type="float" office:value="409">
            <text:p>409</text:p>
          </table:table-cell>
          <table:table-cell table:number-columns-repeated="1017"/>
        </table:table-row>
        <table:table-row table:style-name="ro13">
          <table:table-cell office:value-type="string">
            <text:p>Köhler, Charlotte</text:p>
          </table:table-cell>
          <table:table-cell office:value-type="string">
            <text:p>Eine Uhr für 20.000 Pfund</text:p>
          </table:table-cell>
          <table:table-cell office:value-type="string">
            <text:p>XV, XVII</text:p>
          </table:table-cell>
          <table:table-cell office:value-type="string">
            <text:p>Geographie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4">
          <table:table-cell office:value-type="string">
            <text:p>Köhler, Jochen</text:p>
          </table:table-cell>
          <table:table-cell office:value-type="string">
            <text:p>Aufstieg und Fall der Templer. Das geheimnisumwitterte Schicksal eines Kreuzritterordens</text:p>
          </table:table-cell>
          <table:table-cell office:value-type="string">
            <text:p>IV</text:p>
          </table:table-cell>
          <table:table-cell office:value-type="string">
            <text:p>Kreuzzüge / Ritterord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5">
          <table:table-cell office:value-type="string">
            <text:p>Kohlschmidt, Werner</text:p>
          </table:table-cell>
          <table:table-cell office:value-type="string">
            <text:p>Das deutsche Biedermeier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8">
            <text:p>08</text:p>
          </table:table-cell>
          <table:table-cell office:value-type="float" office:value="753">
            <text:p>753</text:p>
          </table:table-cell>
          <table:table-cell table:number-columns-repeated="1017"/>
        </table:table-row>
        <table:table-row table:style-name="ro15">
          <table:table-cell office:value-type="string">
            <text:p>Kohlschmidt, Werner</text:p>
          </table:table-cell>
          <table:table-cell office:value-type="string">
            <text:p>Der Jugendstil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7">
            <text:p>07</text:p>
          </table:table-cell>
          <table:table-cell office:value-type="float" office:value="637">
            <text:p>637</text:p>
          </table:table-cell>
          <table:table-cell table:number-columns-repeated="1017"/>
        </table:table-row>
        <table:table-row table:style-name="ro15">
          <table:table-cell office:value-type="string">
            <text:p>Kohlschmidt, Werner</text:p>
          </table:table-cell>
          <table:table-cell office:value-type="string">
            <text:p>Der totale teutonische Staat (Turnvater Jahn)</text:p>
          </table:table-cell>
          <table:table-cell office:value-type="string">
            <text:p>VI, XIV</text:p>
          </table:table-cell>
          <table:table-cell office:value-type="string">
            <text:p>Deutschland / Literatu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1">
            <text:p>11</text:p>
          </table:table-cell>
          <table:table-cell office:value-type="float" office:value="977">
            <text:p>977</text:p>
          </table:table-cell>
          <table:table-cell table:number-columns-repeated="1017"/>
        </table:table-row>
        <table:table-row table:style-name="ro15">
          <table:table-cell office:value-type="string">
            <text:p>Köhne, Carl Ernst</text:p>
          </table:table-cell>
          <table:table-cell office:value-type="string">
            <text:p>Theoderich und seine Goten</text:p>
          </table:table-cell>
          <table:table-cell office:value-type="string">
            <text:p>III</text:p>
          </table:table-cell>
          <table:table-cell office:value-type="string">
            <text:p>Völkerwanderun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Köhne, Carl Ernst</text:p>
          </table:table-cell>
          <table:table-cell office:value-type="string">
            <text:p>Europäische Nationalhymnen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8">
            <text:p>08</text:p>
          </table:table-cell>
          <table:table-cell office:value-type="float" office:value="752">
            <text:p>752</text:p>
          </table:table-cell>
          <table:table-cell table:number-columns-repeated="1017"/>
        </table:table-row>
        <table:table-row table:style-name="ro15">
          <table:table-cell office:value-type="string">
            <text:p>Köhne, Carl Ernst</text:p>
          </table:table-cell>
          <table:table-cell office:value-type="string">
            <text:p>Mithras - allzeit strahlender Sohn des Lichts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2">
            <text:p>12</text:p>
          </table:table-cell>
          <table:table-cell office:value-type="float" office:value="1059">
            <text:p>1059</text:p>
          </table:table-cell>
          <table:table-cell table:number-columns-repeated="1017"/>
        </table:table-row>
        <table:table-row table:style-name="ro15">
          <table:table-cell office:value-type="string">
            <text:p>Köhne, Carl Ernst</text:p>
          </table:table-cell>
          <table:table-cell office:value-type="string">
            <text:p>Brueghel, der Rebell</text:p>
          </table:table-cell>
          <table:table-cell office:value-type="string">
            <text:p>V</text:p>
          </table:table-cell>
          <table:table-cell office:value-type="string">
            <text:p>Niederlande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3">
            <text:p>03</text:p>
          </table:table-cell>
          <table:table-cell office:value-type="float" office:value="251">
            <text:p>251</text:p>
          </table:table-cell>
          <table:table-cell table:number-columns-repeated="1017"/>
        </table:table-row>
        <table:table-row table:style-name="ro15">
          <table:table-cell office:value-type="string">
            <text:p>Köhne, Carl Ernst</text:p>
          </table:table-cell>
          <table:table-cell office:value-type="string">
            <text:p>Paulus in Athen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6">
            <text:p>06</text:p>
          </table:table-cell>
          <table:table-cell office:value-type="float" office:value="561">
            <text:p>561</text:p>
          </table:table-cell>
          <table:table-cell table:number-columns-repeated="1017"/>
        </table:table-row>
        <table:table-row table:style-name="ro15">
          <table:table-cell office:value-type="string">
            <text:p>Köhne, Carl Ernst</text:p>
          </table:table-cell>
          <table:table-cell office:value-type="string">
            <text:p>Constantin der Große</text:p>
          </table:table-cell>
          <table:table-cell office:value-type="string">
            <text:p>III</text:p>
          </table:table-cell>
          <table:table-cell office:value-type="string">
            <text:p>Ostrom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5">
          <table:table-cell office:value-type="string">
            <text:p>Köhne, Carl Ernst</text:p>
          </table:table-cell>
          <table:table-cell office:value-type="string">
            <text:p>Die Löwen von Mykenai</text:p>
          </table:table-cell>
          <table:table-cell office:value-type="string">
            <text:p>II, III</text:p>
          </table:table-cell>
          <table:table-cell office:value-type="string">
            <text:p>Griechenland und Kleinasi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8">
            <text:p>08</text:p>
          </table:table-cell>
          <table:table-cell office:value-type="float" office:value="741">
            <text:p>741</text:p>
          </table:table-cell>
          <table:table-cell table:number-columns-repeated="1017"/>
        </table:table-row>
        <table:table-row table:style-name="ro15">
          <table:table-cell office:value-type="string">
            <text:p>Köhne, Carl Ernst</text:p>
          </table:table-cell>
          <table:table-cell office:value-type="string">
            <text:p>Der "Stifterchor" in Naumburg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">
            <text:p>01</text:p>
          </table:table-cell>
          <table:table-cell office:value-type="float" office:value="77">
            <text:p>77</text:p>
          </table:table-cell>
          <table:table-cell table:number-columns-repeated="1017"/>
        </table:table-row>
        <table:table-row table:style-name="ro14">
          <table:table-cell office:value-type="string">
            <text:p>Köhne, Carl Ernst</text:p>
          </table:table-cell>
          <table:table-cell office:value-type="string">
            <text:p>Jan Pieterszoon Coen</text:p>
          </table:table-cell>
          <table:table-cell office:value-type="string">
            <text:p>V, X, XIII</text:p>
          </table:table-cell>
          <table:table-cell office:value-type="string">
            <text:p>Niederlande / Südostasien / Frühe Neuzeit und Ancien Régim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9">
            <text:p>09</text:p>
          </table:table-cell>
          <table:table-cell office:value-type="float" office:value="815">
            <text:p>815</text:p>
          </table:table-cell>
          <table:table-cell table:number-columns-repeated="1017"/>
        </table:table-row>
        <table:table-row table:style-name="ro15">
          <table:table-cell office:value-type="string">
            <text:p>Köhne, Karl Ernst</text:p>
          </table:table-cell>
          <table:table-cell office:value-type="string">
            <text:p>Glauben - Wissen - Heilen</text:p>
          </table:table-cell>
          <table:table-cell office:value-type="string">
            <text:p>III, IV, XII, XV</text:p>
          </table:table-cell>
          <table:table-cell office:value-type="string">
            <text:p>Religionen und Kult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8">
            <text:p>08</text:p>
          </table:table-cell>
          <table:table-cell office:value-type="float" office:value="647">
            <text:p>647</text:p>
          </table:table-cell>
          <table:table-cell table:number-columns-repeated="1017"/>
        </table:table-row>
        <table:table-row table:style-name="ro14">
          <table:table-cell office:value-type="string">
            <text:p>Kölzer, Theo</text:p>
          </table:table-cell>
          <table:table-cell office:value-type="string">
            <text:p>Erbin des Normannenreiches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8">
            <text:p>08</text:p>
          </table:table-cell>
          <table:table-cell office:value-type="float" office:value="707">
            <text:p>707</text:p>
          </table:table-cell>
          <table:table-cell table:number-columns-repeated="1017"/>
        </table:table-row>
        <table:table-row table:style-name="ro15">
          <table:table-cell office:value-type="string">
            <text:p>Körner, Günther</text:p>
          </table:table-cell>
          <table:table-cell office:value-type="string">
            <text:p>Der Buchrucker-Putsch 1923</text:p>
          </table:table-cell>
          <table:table-cell office:value-type="string">
            <text:p>VII, XVIII</text:p>
          </table:table-cell>
          <table:table-cell office:value-type="string">
            <text:p>Die Weimarer Republik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2">
            <text:p>02</text:p>
          </table:table-cell>
          <table:table-cell office:value-type="float" office:value="149">
            <text:p>149</text:p>
          </table:table-cell>
          <table:table-cell table:number-columns-repeated="1017"/>
        </table:table-row>
        <table:table-row table:style-name="ro13">
          <table:table-cell office:value-type="string">
            <text:p>Körner, Manfred</text:p>
          </table:table-cell>
          <table:table-cell office:value-type="string">
            <text:p>Schatzsucher, Abenteurer und Wissenschaftler (Höhlenforschung)</text:p>
          </table:table-cell>
          <table:table-cell office:value-type="string">
            <text:p>V, XV</text:p>
          </table:table-cell>
          <table:table-cell office:value-type="string">
            <text:p>Österreich / Habsburg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">
            <text:p>01</text:p>
          </table:table-cell>
          <table:table-cell office:value-type="float" office:value="61">
            <text:p>61</text:p>
          </table:table-cell>
          <table:table-cell table:number-columns-repeated="1017"/>
        </table:table-row>
        <table:table-row table:style-name="ro15">
          <table:table-cell office:value-type="string">
            <text:p>Koschnick, Wolfgang</text:p>
          </table:table-cell>
          <table:table-cell office:value-type="string">
            <text:p>"Die Gartenlaube"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9">
            <text:p>09</text:p>
          </table:table-cell>
          <table:table-cell office:value-type="float" office:value="793">
            <text:p>793</text:p>
          </table:table-cell>
          <table:table-cell table:number-columns-repeated="1017"/>
        </table:table-row>
        <table:table-row table:style-name="ro15">
          <table:table-cell office:value-type="string">
            <text:p>Kottmeier, Inamarie</text:p>
          </table:table-cell>
          <table:table-cell office:value-type="string">
            <text:p>Gold, Weihrauch und Myrrhen von Punt</text:p>
          </table:table-cell>
          <table:table-cell office:value-type="string">
            <text:p>III</text:p>
          </table:table-cell>
          <table:table-cell office:value-type="string">
            <text:p>Ägypt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8">
            <text:p>08</text:p>
          </table:table-cell>
          <table:table-cell office:value-type="float" office:value="675">
            <text:p>675</text:p>
          </table:table-cell>
          <table:table-cell table:number-columns-repeated="1017"/>
        </table:table-row>
        <table:table-row table:style-name="ro15">
          <table:table-cell office:value-type="string">
            <text:p>Kottmeier, Inamarie</text:p>
          </table:table-cell>
          <table:table-cell office:value-type="string">
            <text:p>Die Entdeckungsreisen des Giovanni Caboto</text:p>
          </table:table-cell>
          <table:table-cell office:value-type="string">
            <text:p>IX, XVI, XVII</text:p>
          </table:table-cell>
          <table:table-cell office:value-type="string">
            <text:p>Kanada / Alaska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0">
            <text:p>10</text:p>
          </table:table-cell>
          <table:table-cell office:value-type="float" office:value="943">
            <text:p>943</text:p>
          </table:table-cell>
          <table:table-cell table:number-columns-repeated="1017"/>
        </table:table-row>
        <table:table-row table:style-name="ro13">
          <table:table-cell office:value-type="string">
            <text:p>Kraft, Rudolph</text:p>
          </table:table-cell>
          <table:table-cell office:value-type="string">
            <text:p>Carl Schurz in der deutschen Revolution</text:p>
          </table:table-cell>
          <table:table-cell office:value-type="string">
            <text:p>VI</text:p>
          </table:table-cell>
          <table:table-cell office:value-type="string">
            <text:p>Deutschland / Revolution 1848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4">
            <text:p>04</text:p>
          </table:table-cell>
          <table:table-cell office:value-type="float" office:value="367">
            <text:p>367</text:p>
          </table:table-cell>
          <table:table-cell table:number-columns-repeated="1017"/>
        </table:table-row>
        <table:table-row table:style-name="ro13">
          <table:table-cell office:value-type="string">
            <text:p>Kraft, Rudolph</text:p>
          </table:table-cell>
          <table:table-cell office:value-type="string">
            <text:p>Das Leben des Carl Schurz (2. Teil)</text:p>
          </table:table-cell>
          <table:table-cell office:value-type="string">
            <text:p>VI</text:p>
          </table:table-cell>
          <table:table-cell office:value-type="string">
            <text:p>Deutschland / Revolution 1849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6">
            <text:p>06</text:p>
          </table:table-cell>
          <table:table-cell office:value-type="float" office:value="520">
            <text:p>520</text:p>
          </table:table-cell>
          <table:table-cell table:number-columns-repeated="1017"/>
        </table:table-row>
        <table:table-row table:style-name="ro13">
          <table:table-cell office:value-type="string">
            <text:p>Kraft, Rudolph</text:p>
          </table:table-cell>
          <table:table-cell office:value-type="string">
            <text:p>Das Leben des Carl Schurz (3. Teil)</text:p>
          </table:table-cell>
          <table:table-cell office:value-type="string">
            <text:p>VI</text:p>
          </table:table-cell>
          <table:table-cell office:value-type="string">
            <text:p>Deutschland / Revolution 1849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7">
            <text:p>07</text:p>
          </table:table-cell>
          <table:table-cell office:value-type="float" office:value="634">
            <text:p>634</text:p>
          </table:table-cell>
          <table:table-cell table:number-columns-repeated="1017"/>
        </table:table-row>
        <table:table-row table:style-name="ro13">
          <table:table-cell office:value-type="string">
            <text:p>Kraft, Rudolph</text:p>
          </table:table-cell>
          <table:table-cell office:value-type="string">
            <text:p>Lincolns Kampf und Ende, I. Teil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6">
            <text:p>06</text:p>
          </table:table-cell>
          <table:table-cell office:value-type="float" office:value="526">
            <text:p>526</text:p>
          </table:table-cell>
          <table:table-cell table:number-columns-repeated="1017"/>
        </table:table-row>
        <table:table-row table:style-name="ro13">
          <table:table-cell office:value-type="string">
            <text:p>Kraft, Rudolph</text:p>
          </table:table-cell>
          <table:table-cell office:value-type="string">
            <text:p>Lincolns Kampf und Ende, II. Teil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7">
            <text:p>07</text:p>
          </table:table-cell>
          <table:table-cell office:value-type="float" office:value="597">
            <text:p>597</text:p>
          </table:table-cell>
          <table:table-cell table:number-columns-repeated="1017"/>
        </table:table-row>
        <table:table-row table:style-name="ro14">
          <table:table-cell office:value-type="string">
            <text:p>Kraus, Albert H. V.</text:p>
          </table:table-cell>
          <table:table-cell office:value-type="string">
            <text:p>13. Januar 1935: Entscheidung an der Saar. Die Volksabstimmung im Spannungsfeld von nationaler Identität und Hitler-Diktatur</text:p>
          </table:table-cell>
          <table:table-cell office:value-type="string">
            <text:p>VII, XIX</text:p>
          </table:table-cell>
          <table:table-cell office:value-type="string">
            <text:p>Das Dritte Reich bis 1939 / Vor 50 Jahr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">
            <text:p>01</text:p>
          </table:table-cell>
          <table:table-cell office:value-type="float" office:value="62">
            <text:p>62</text:p>
          </table:table-cell>
          <table:table-cell table:number-columns-repeated="1017"/>
        </table:table-row>
        <table:table-row table:style-name="ro14">
          <table:table-cell office:value-type="string">
            <text:p>Kraus, Albert H. V.</text:p>
          </table:table-cell>
          <table:table-cell office:value-type="string">
            <text:p>Vertragsbruch als "Befreiung"? Die Besetzung des entmilitarisierten Rheinlands 1936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6">
            <text:p>06</text:p>
          </table:table-cell>
          <table:table-cell office:value-type="float" office:value="543">
            <text:p>543</text:p>
          </table:table-cell>
          <table:table-cell table:number-columns-repeated="1017"/>
        </table:table-row>
        <table:table-row table:style-name="ro14">
          <table:table-cell office:value-type="string">
            <text:p>Kraus, Albert H. V.</text:p>
          </table:table-cell>
          <table:table-cell office:value-type="string">
            <text:p>Ein Vorkämpfer für die Einigung Europas. Zur politischen Laufbahn Robert Schumans </text:p>
          </table:table-cell>
          <table:table-cell office:value-type="string">
            <text:p>VII</text:p>
          </table:table-cell>
          <table:table-cell office:value-type="string">
            <text:p>Frank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">
            <text:p>01</text:p>
          </table:table-cell>
          <table:table-cell office:value-type="float" office:value="24">
            <text:p>24</text:p>
          </table:table-cell>
          <table:table-cell table:number-columns-repeated="1017"/>
        </table:table-row>
        <table:table-row table:style-name="ro14">
          <table:table-cell office:value-type="string">
            <text:p>Kraus, Albert H. V.</text:p>
          </table:table-cell>
          <table:table-cell office:value-type="string">
            <text:p>Zwischen sportlichem Glanz und politischem Zynismus. 1936: Die Olympiade unterm Hakenkreuz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2">
            <text:p>02</text:p>
          </table:table-cell>
          <table:table-cell office:value-type="float" office:value="164">
            <text:p>164</text:p>
          </table:table-cell>
          <table:table-cell table:number-columns-repeated="1017"/>
        </table:table-row>
        <table:table-row table:style-name="ro15">
          <table:table-cell office:value-type="string">
            <text:p>Kraus, Albert H. V.</text:p>
          </table:table-cell>
          <table:table-cell office:value-type="string">
            <text:p>Ludwig Erhard. Zwischen Ahlener Programm und sozialer Marktwirtschaft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9">
            <text:p>09</text:p>
          </table:table-cell>
          <table:table-cell office:value-type="float" office:value="816">
            <text:p>816</text:p>
          </table:table-cell>
          <table:table-cell table:number-columns-repeated="1017"/>
        </table:table-row>
        <table:table-row table:style-name="ro18">
          <table:table-cell office:value-type="string">
            <text:p>Kraus, Albert H. V.</text:p>
          </table:table-cell>
          <table:table-cell office:value-type="string">
            <text:p>Ein "kritischer Freund". Andr<text:span text:style-name="T4">é François-Poncet und die Deutschen</text:span>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">
            <text:p>01</text:p>
          </table:table-cell>
          <table:table-cell office:value-type="float" office:value="33">
            <text:p>33</text:p>
          </table:table-cell>
          <table:table-cell table:number-columns-repeated="1017"/>
        </table:table-row>
        <table:table-row table:style-name="ro14">
          <table:table-cell office:value-type="string">
            <text:p>Kraus, Albert H. V.</text:p>
          </table:table-cell>
          <table:table-cell office:value-type="string">
            <text:p>Wenn Witz und Spott zur Waffe werden. Aus den Besatzungsjahren Elsaß-Lothringens im Zweiten Weltkrieg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1">
            <text:p>11</text:p>
          </table:table-cell>
          <table:table-cell office:value-type="float" office:value="1003">
            <text:p>1003</text:p>
          </table:table-cell>
          <table:table-cell table:number-columns-repeated="1017"/>
        </table:table-row>
        <table:table-row table:style-name="ro15">
          <table:table-cell office:value-type="string">
            <text:p>Krause, Reinhold</text:p>
          </table:table-cell>
          <table:table-cell office:value-type="string">
            <text:p>Der Freiheitskampf des Georg Jenatsch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3">
          <table:table-cell office:value-type="string">
            <text:p>Krause, Waldemar</text:p>
          </table:table-cell>
          <table:table-cell office:value-type="string">
            <text:p>König Christian I. von Dänemark</text:p>
          </table:table-cell>
          <table:table-cell office:value-type="string">
            <text:p>IV</text:p>
          </table:table-cell>
          <table:table-cell office:value-type="string">
            <text:p>Skandinavien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6">
            <text:p>06</text:p>
          </table:table-cell>
          <table:table-cell office:value-type="float" office:value="564">
            <text:p>564</text:p>
          </table:table-cell>
          <table:table-cell table:number-columns-repeated="1017"/>
        </table:table-row>
        <table:table-row table:style-name="ro14">
          <table:table-cell office:value-type="string">
            <text:p>Kroboth, Rudolf</text:p>
          </table:table-cell>
          <table:table-cell office:value-type="string">
            <text:p>Eisenach - Gotha - Erfurt. Auf den Spuren der Gründungsgeschichte der SPD</text:p>
          </table:table-cell>
          <table:table-cell office:value-type="string">
            <text:p>VI</text:p>
          </table:table-cell>
          <table:table-cell office:value-type="string">
            <text:p>Deutschland / Soziale Frage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6">
            <text:p>06</text:p>
          </table:table-cell>
          <table:table-cell office:value-type="float" office:value="475">
            <text:p>475</text:p>
          </table:table-cell>
          <table:table-cell table:number-columns-repeated="1017"/>
        </table:table-row>
        <table:table-row table:style-name="ro14">
          <table:table-cell office:value-type="string">
            <text:p>Kroboth, Rudolf</text:p>
          </table:table-cell>
          <table:table-cell office:value-type="string">
            <text:p>Weimars "Küstenmarine" - Hitlers "Endsiegflotte". Die deutsche Flottenpolitik 1919 bis 1939</text:p>
          </table:table-cell>
          <table:table-cell office:value-type="string">
            <text:p>VII, XVII</text:p>
          </table:table-cell>
          <table:table-cell office:value-type="string">
            <text:p>Die Weimarer Republik / Das Dritte Reich bis 1939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4">
            <text:p>04</text:p>
          </table:table-cell>
          <table:table-cell office:value-type="float" office:value="320">
            <text:p>320</text:p>
          </table:table-cell>
          <table:table-cell table:number-columns-repeated="1017"/>
        </table:table-row>
        <table:table-row table:style-name="ro14">
          <table:table-cell office:value-type="string">
            <text:p>Kroboth, Rudolf</text:p>
          </table:table-cell>
          <table:table-cell office:value-type="string">
            <text:p>Vor fünfzig Jahren: Der Untergang der "Bismarck". Tragödie einer Seeschlacht</text:p>
          </table:table-cell>
          <table:table-cell office:value-type="string">
            <text:p>VII, XVII</text:p>
          </table:table-cell>
          <table:table-cell office:value-type="string">
            <text:p>Der Zweite Weltkrieg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Kroener, Bernhard R.</text:p>
          </table:table-cell>
          <table:table-cell office:value-type="string">
            <text:p>Prinz Eugen und die Türken. Zum 250. Todestag des großen Feldherren und Staatsmannes</text:p>
          </table:table-cell>
          <table:table-cell office:value-type="string">
            <text:p>V</text:p>
          </table:table-cell>
          <table:table-cell office:value-type="string">
            <text:p>Europa und die Islamische Welt / Österreich / Habsburg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3">
          <table:table-cell office:value-type="string">
            <text:p>Kugele, Dieter</text:p>
          </table:table-cell>
          <table:table-cell office:value-type="string">
            <text:p>Der Weg nach Europa, 1. Teil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5">
            <text:p>05</text:p>
          </table:table-cell>
          <table:table-cell office:value-type="float" office:value="433">
            <text:p>433</text:p>
          </table:table-cell>
          <table:table-cell table:number-columns-repeated="1017"/>
        </table:table-row>
        <table:table-row table:style-name="ro13">
          <table:table-cell office:value-type="string">
            <text:p>Kugele, Dieter</text:p>
          </table:table-cell>
          <table:table-cell office:value-type="string">
            <text:p>Der Weg nach Europa, 2. Teil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6">
            <text:p>06</text:p>
          </table:table-cell>
          <table:table-cell office:value-type="float" office:value="503">
            <text:p>503</text:p>
          </table:table-cell>
          <table:table-cell table:number-columns-repeated="1017"/>
        </table:table-row>
        <table:table-row table:style-name="ro15">
          <table:table-cell office:value-type="string">
            <text:p>Kühnel, Horst</text:p>
          </table:table-cell>
          <table:table-cell office:value-type="string">
            <text:p>Deutsche und Slawen in Mitteleuropa</text:p>
          </table:table-cell>
          <table:table-cell office:value-type="string">
            <text:p>IV</text:p>
          </table:table-cell>
          <table:table-cell office:value-type="string">
            <text:p>Ostkolonisation / Deutsche Orden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3">
            <text:p>03</text:p>
          </table:table-cell>
          <table:table-cell office:value-type="float" office:value="31">
            <text:p>31</text:p>
          </table:table-cell>
          <table:table-cell table:number-columns-repeated="1017"/>
        </table:table-row>
        <table:table-row table:style-name="ro14">
          <table:table-cell office:value-type="string">
            <text:p>Kujath, Peter / Leitner, Ingrid</text:p>
          </table:table-cell>
          <table:table-cell office:value-type="string">
            <text:p>Wenn der Glaube Berge versetzt. Die Massensuggestion des Wunderheilers Bruno Gröning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1">
            <text:p>11</text:p>
          </table:table-cell>
          <table:table-cell office:value-type="float" office:value="992">
            <text:p>992</text:p>
          </table:table-cell>
          <table:table-cell table:number-columns-repeated="1017"/>
        </table:table-row>
        <table:table-row table:style-name="ro13">
          <table:table-cell office:value-type="string">
            <text:p>Kunz, Dieter W. R.</text:p>
          </table:table-cell>
          <table:table-cell office:value-type="string">
            <text:p>Johannes Kepler - der Astronom dreier Kaiser, I. Teil</text:p>
          </table:table-cell>
          <table:table-cell office:value-type="string">
            <text:p>XV</text:p>
          </table:table-cell>
          <table:table-cell office:value-type="string">
            <text:p>Astronomi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6">
            <text:p>06</text:p>
          </table:table-cell>
          <table:table-cell office:value-type="float" office:value="513">
            <text:p>513</text:p>
          </table:table-cell>
          <table:table-cell table:number-columns-repeated="1017"/>
        </table:table-row>
        <table:table-row table:style-name="ro13">
          <table:table-cell office:value-type="string">
            <text:p>Kunz, Dieter W. R.</text:p>
          </table:table-cell>
          <table:table-cell office:value-type="string">
            <text:p>Johannes Kepler - der Astronom dreier Kaiser, II. Teil</text:p>
          </table:table-cell>
          <table:table-cell office:value-type="string">
            <text:p>XV</text:p>
          </table:table-cell>
          <table:table-cell office:value-type="string">
            <text:p>Astronomi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7">
            <text:p>07</text:p>
          </table:table-cell>
          <table:table-cell office:value-type="float" office:value="637">
            <text:p>637</text:p>
          </table:table-cell>
          <table:table-cell table:number-columns-repeated="1017"/>
        </table:table-row>
        <table:table-row table:style-name="ro15">
          <table:table-cell office:value-type="string">
            <text:p>Kunz, Dieter W. R.</text:p>
          </table:table-cell>
          <table:table-cell office:value-type="string">
            <text:p>Herzog Johann Casimir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0">
            <text:p>10</text:p>
          </table:table-cell>
          <table:table-cell office:value-type="float" office:value="921">
            <text:p>921</text:p>
          </table:table-cell>
          <table:table-cell table:number-columns-repeated="1017"/>
        </table:table-row>
        <table:table-row table:style-name="ro14">
          <table:table-cell office:value-type="string">
            <text:p>Kunze, Karl</text:p>
          </table:table-cell>
          <table:table-cell office:value-type="string">
            <text:p>Die Türken vor Wien</text:p>
          </table:table-cell>
          <table:table-cell office:value-type="string">
            <text:p>V</text:p>
          </table:table-cell>
          <table:table-cell office:value-type="string">
            <text:p>Österreich / Habsburg / Europa und die Islamische Welt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4">
            <text:p>04</text:p>
          </table:table-cell>
          <table:table-cell office:value-type="float" office:value="320">
            <text:p>320</text:p>
          </table:table-cell>
          <table:table-cell table:number-columns-repeated="1017"/>
        </table:table-row>
        <table:table-row table:style-name="ro14">
          <table:table-cell office:value-type="string">
            <text:p>Kurrek, Fritz</text:p>
          </table:table-cell>
          <table:table-cell office:value-type="string">
            <text:p>"… damit wir endlich ohne Berufung entscheiden (Wilhelm I, Grenzstreit USA und Großbritannien)</text:p>
          </table:table-cell>
          <table:table-cell office:value-type="string">
            <text:p>VI, IX</text:p>
          </table:table-cell>
          <table:table-cell office:value-type="string">
            <text:p>Großbritannien / Vereinigte Staaten von Amerika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6">
            <text:p>06</text:p>
          </table:table-cell>
          <table:table-cell office:value-type="float" office:value="528">
            <text:p>528</text:p>
          </table:table-cell>
          <table:table-cell table:number-columns-repeated="1017"/>
        </table:table-row>
        <table:table-row table:style-name="ro15">
          <table:table-cell office:value-type="string">
            <text:p>Kurrek, Fritz</text:p>
          </table:table-cell>
          <table:table-cell office:value-type="string">
            <text:p>William E. Boeing - Ein Pionier der Luftfahrt und sein Werk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7">
            <text:p>07</text:p>
          </table:table-cell>
          <table:table-cell office:value-type="float" office:value="582">
            <text:p>582</text:p>
          </table:table-cell>
          <table:table-cell table:number-columns-repeated="1017"/>
        </table:table-row>
        <table:table-row table:style-name="ro15">
          <table:table-cell office:value-type="string">
            <text:p>Kurrek, Fritz</text:p>
          </table:table-cell>
          <table:table-cell office:value-type="string">
            <text:p>Aus der amerikanischen Gründerzeit: das größte Brauhaus der Welt</text:p>
          </table:table-cell>
          <table:table-cell office:value-type="string">
            <text:p>IX, XI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4">
            <text:p>04</text:p>
          </table:table-cell>
          <table:table-cell office:value-type="float" office:value="356">
            <text:p>356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L</text:p>
          </table:table-cell>
          <table:table-cell table:number-columns-repeated="1023"/>
        </table:table-row>
        <table:table-row table:style-name="ro15">
          <table:table-cell office:value-type="string">
            <text:p>Lachmann, Karin</text:p>
          </table:table-cell>
          <table:table-cell office:value-type="string">
            <text:p>Des Gnaeus Pompeius Weg zur Macht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5">
          <table:table-cell office:value-type="string">
            <text:p>Lachnit, Ingo</text:p>
          </table:table-cell>
          <table:table-cell office:value-type="string">
            <text:p>Das "Unternehmen Barbarossa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Der Verschwörung des Dogen Marino Falieri</text:p>
          </table:table-cell>
          <table:table-cell office:value-type="string">
            <text:p>IV</text:p>
          </table:table-cell>
          <table:table-cell office:value-type="string">
            <text:p>Italien / Venedi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3">
            <text:p>03</text:p>
          </table:table-cell>
          <table:table-cell office:value-type="float" office:value="219">
            <text:p>219</text:p>
          </table:table-cell>
          <table:table-cell table:number-columns-repeated="1017"/>
        </table:table-row>
        <table:table-row table:style-name="ro14">
          <table:table-cell office:value-type="string">
            <text:p>Lebe, Reinhard</text:p>
          </table:table-cell>
          <table:table-cell office:value-type="string">
            <text:p>Reiterstandbild eines Condottiere</text:p>
          </table:table-cell>
          <table:table-cell office:value-type="string">
            <text:p>V, XIV</text:p>
          </table:table-cell>
          <table:table-cell office:value-type="string">
            <text:p>Italien / Renaissance / Bildende Künste / Architek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6">
            <text:p>06</text:p>
          </table:table-cell>
          <table:table-cell office:value-type="float" office:value="509">
            <text:p>509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er deutsche Handelshof in Venedig</text:p>
          </table:table-cell>
          <table:table-cell office:value-type="string">
            <text:p>V</text:p>
          </table:table-cell>
          <table:table-cell office:value-type="string">
            <text:p>Italien / Venedig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8">
            <text:p>08</text:p>
          </table:table-cell>
          <table:table-cell office:value-type="float" office:value="713">
            <text:p>713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ie Söhne der Königin Luise</text:p>
          </table:table-cell>
          <table:table-cell office:value-type="string">
            <text:p>VI</text:p>
          </table:table-cell>
          <table:table-cell office:value-type="string">
            <text:p>Deutschland / Preuße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1">
            <text:p>11</text:p>
          </table:table-cell>
          <table:table-cell office:value-type="float" office:value="967">
            <text:p>967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Die "trojanischen" Hohenzollern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2">
            <text:p>02</text:p>
          </table:table-cell>
          <table:table-cell office:value-type="float" office:value="181">
            <text:p>181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ie "dämonischen Zehn"</text:p>
          </table:table-cell>
          <table:table-cell office:value-type="string">
            <text:p>V, XII</text:p>
          </table:table-cell>
          <table:table-cell office:value-type="string">
            <text:p>Italien / Venedig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4">
            <text:p>04</text:p>
          </table:table-cell>
          <table:table-cell office:value-type="float" office:value="327">
            <text:p>327</text:p>
          </table:table-cell>
          <table:table-cell table:number-columns-repeated="1017"/>
        </table:table-row>
        <table:table-row table:style-name="ro16">
          <table:table-cell office:value-type="string">
            <text:p>Lebe, Reinhard</text:p>
          </table:table-cell>
          <table:table-cell office:value-type="string">
            <text:p>Gentile Bellini am Hof des Türkensultans</text:p>
          </table:table-cell>
          <table:table-cell office:value-type="string">
            <text:p>V, X, XIV</text:p>
          </table:table-cell>
          <table:table-cell office:value-type="string">
            <text:p>Europa und die Islamische Welt / Vorderasien / Osmanisches Reich / Bildende Künste / Architektur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">
            <text:p>01</text:p>
          </table:table-cell>
          <table:table-cell office:value-type="float" office:value="59">
            <text:p>59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Venedigs Museo Correr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4">
            <text:p>04</text:p>
          </table:table-cell>
          <table:table-cell office:value-type="float" office:value="359">
            <text:p>359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ie "spanische Verschwörung" gegen Venedig</text:p>
          </table:table-cell>
          <table:table-cell office:value-type="string">
            <text:p>V, XVIII</text:p>
          </table:table-cell>
          <table:table-cell office:value-type="string">
            <text:p>Italien / Venedig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6">
            <text:p>06</text:p>
          </table:table-cell>
          <table:table-cell office:value-type="float" office:value="539">
            <text:p>539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Stetten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6">
            <text:p>06</text:p>
          </table:table-cell>
          <table:table-cell office:value-type="float" office:value="544">
            <text:p>544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Schöntal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8">
            <text:p>08</text:p>
          </table:table-cell>
          <table:table-cell office:value-type="float" office:value="727">
            <text:p>727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Nördlingens "Daniel"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2">
            <text:p>12</text:p>
          </table:table-cell>
          <table:table-cell office:value-type="float" office:value="1091">
            <text:p>1091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Schloß Amerang bei Wasserburg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3">
            <text:p>03</text:p>
          </table:table-cell>
          <table:table-cell office:value-type="float" office:value="265">
            <text:p>265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Das Spohr-Denkmal in Kassel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4">
            <text:p>04</text:p>
          </table:table-cell>
          <table:table-cell office:value-type="float" office:value="360">
            <text:p>360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Bebenhausen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6">
            <text:p>06</text:p>
          </table:table-cell>
          <table:table-cell office:value-type="float" office:value="544">
            <text:p>544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as Rätsel von Regenbach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7">
            <text:p>07</text:p>
          </table:table-cell>
          <table:table-cell office:value-type="float" office:value="633">
            <text:p>633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ie Höhlenburg Stein an der Traun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2">
            <text:p>12</text:p>
          </table:table-cell>
          <table:table-cell office:value-type="float" office:value="1092">
            <text:p>1092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ie Hohenstaufen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2">
            <text:p>02</text:p>
          </table:table-cell>
          <table:table-cell office:value-type="float" office:value="175">
            <text:p>175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Reliquien für Rialto (venezianischer Reliquienraub)</text:p>
          </table:table-cell>
          <table:table-cell office:value-type="string">
            <text:p>IV</text:p>
          </table:table-cell>
          <table:table-cell office:value-type="string">
            <text:p>Kirche / Papsttum / Italien /Venedig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Heinrich Topplers "Vestlein" bei Rothenburg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0">
            <text:p>10</text:p>
          </table:table-cell>
          <table:table-cell office:value-type="float" office:value="911">
            <text:p>911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Käthchen, Kaiser, Götz und Tilly (Neckarburgen)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2">
            <text:p>12</text:p>
          </table:table-cell>
          <table:table-cell office:value-type="float" office:value="1093">
            <text:p>1093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Der Spion von Malcesine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3">
            <text:p>03</text:p>
          </table:table-cell>
          <table:table-cell office:value-type="float" office:value="240">
            <text:p>240</text:p>
          </table:table-cell>
          <table:table-cell table:number-columns-repeated="1017"/>
        </table:table-row>
        <table:table-row table:style-name="ro14">
          <table:table-cell office:value-type="string">
            <text:p>Lebe, Reinhard</text:p>
          </table:table-cell>
          <table:table-cell office:value-type="string">
            <text:p>Ein Königreich als Mitgift. Vom Heiratsschacher der Dynastien</text:p>
          </table:table-cell>
          <table:table-cell office:value-type="string">
            <text:p>IV, V, XIV</text:p>
          </table:table-cell>
          <table:table-cell office:value-type="string">
            <text:p>Spätmittelalter / Österreich / Habsburg / Frankreich / Ancien régim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6">
            <text:p>06</text:p>
          </table:table-cell>
          <table:table-cell office:value-type="float" office:value="522">
            <text:p>522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Spuk und Geist von Tegel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0">
            <text:p>10</text:p>
          </table:table-cell>
          <table:table-cell office:value-type="float" office:value="905">
            <text:p>905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"Ehrenburg oder so ähnlich"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1">
            <text:p>11</text:p>
          </table:table-cell>
          <table:table-cell office:value-type="float" office:value="1001">
            <text:p>1001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Klausen - Kaiserstraße und "Großes Glück"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4">
            <text:p>04</text:p>
          </table:table-cell>
          <table:table-cell office:value-type="float" office:value="306">
            <text:p>306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ie Klosterstadt Maulbronn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8">
            <text:p>08</text:p>
          </table:table-cell>
          <table:table-cell office:value-type="float" office:value="660">
            <text:p>660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Die laute "Einsamkeit" der Solitude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0">
            <text:p>10</text:p>
          </table:table-cell>
          <table:table-cell office:value-type="float" office:value="911">
            <text:p>911</text:p>
          </table:table-cell>
          <table:table-cell table:number-columns-repeated="1017"/>
        </table:table-row>
        <table:table-row table:style-name="ro14">
          <table:table-cell office:value-type="string">
            <text:p>Lebe, Reinhard</text:p>
          </table:table-cell>
          <table:table-cell office:value-type="string">
            <text:p>Die tausendjährigen Contarini. Zur Geschichte des venezianischen Dogengeschlechts</text:p>
          </table:table-cell>
          <table:table-cell office:value-type="string">
            <text:p>IV, V, XII</text:p>
          </table:table-cell>
          <table:table-cell office:value-type="string">
            <text:p>Italien / Venedig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4">
          <table:table-cell office:value-type="string">
            <text:p>Lebe, Reinhard</text:p>
          </table:table-cell>
          <table:table-cell office:value-type="string">
            <text:p>Das schwankende Nachleben Friedrichs des Großen. Der Preußenkönig im Zerrspiegel seiner Wirkungsgeschichte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6">
            <text:p>86</text:p>
          </table:table-cell>
          <table:table-cell table:style-name="ce41" office:value-type="float" office:value="7">
            <text:p>07</text:p>
          </table:table-cell>
          <table:table-cell office:value-type="float" office:value="578">
            <text:p>578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Hirsau - heiterer Ort strenger Geschichte</text:p>
          </table:table-cell>
          <table:table-cell office:value-type="string">
            <text:p>IV, XIX</text:p>
          </table:table-cell>
          <table:table-cell office:value-type="string">
            <text:p>Kirche / Papsttum / Geschichte am Weg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1">
            <text:p>11</text:p>
          </table:table-cell>
          <table:table-cell office:value-type="float" office:value="1003">
            <text:p>1003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Bei Karl dem Großen an der Autobahn. Torhalle und Kloster Lorsch</text:p>
          </table:table-cell>
          <table:table-cell office:value-type="string">
            <text:p>IV, XIX</text:p>
          </table:table-cell>
          <table:table-cell office:value-type="string">
            <text:p>Das Fränkische Reich / Geschichte am Weg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2">
            <text:p>02</text:p>
          </table:table-cell>
          <table:table-cell office:value-type="float" office:value="174">
            <text:p>174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Stolzenfels - Schinkels Burg für den König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1">
            <text:p>11</text:p>
          </table:table-cell>
          <table:table-cell office:value-type="float" office:value="955">
            <text:p>955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Kloster Seeon im Chiemgau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2">
            <text:p>02</text:p>
          </table:table-cell>
          <table:table-cell office:value-type="float" office:value="112">
            <text:p>112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Torcello, das ältere Venedig</text:p>
          </table:table-cell>
          <table:table-cell office:value-type="string">
            <text:p>IV, XIX</text:p>
          </table:table-cell>
          <table:table-cell office:value-type="string">
            <text:p>Italien / Venedig / Geschichte am Weg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4">
            <text:p>04</text:p>
          </table:table-cell>
          <table:table-cell office:value-type="float" office:value="341">
            <text:p>341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Die "Tochter der Republik". Wie Venedig Zypern erwarb</text:p>
          </table:table-cell>
          <table:table-cell office:value-type="string">
            <text:p>V</text:p>
          </table:table-cell>
          <table:table-cell office:value-type="string">
            <text:p>Italien / Venedig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4">
          <table:table-cell office:value-type="string">
            <text:p>Lebe, Reinhard</text:p>
          </table:table-cell>
          <table:table-cell office:value-type="string">
            <text:p>Das Bild des Dogen. Leonardo Loredan und Giovanni Bellinis Porträt</text:p>
          </table:table-cell>
          <table:table-cell office:value-type="string">
            <text:p>V, XIV</text:p>
          </table:table-cell>
          <table:table-cell office:value-type="string">
            <text:p>Italien / Venedig / Bildende Künste / Architektur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6">
            <text:p>06</text:p>
          </table:table-cell>
          <table:table-cell office:value-type="float" office:value="494">
            <text:p>494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Venedig: Rendezvous der Welt. Reisen in die Lagunenstadt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Die "Löwenmäuler" des Palazzo ducale</text:p>
          </table:table-cell>
          <table:table-cell office:value-type="string">
            <text:p>V, XIX</text:p>
          </table:table-cell>
          <table:table-cell office:value-type="string">
            <text:p>Italien / Venedig / Geschichte am Wege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3">
            <text:p>03</text:p>
          </table:table-cell>
          <table:table-cell office:value-type="float" office:value="245">
            <text:p>245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Im "Florian" auf der Piazza. Venedigs berühmtes Literatencaf<text:span text:style-name="T4">é</text:span></text:p>
          </table:table-cell>
          <table:table-cell office:value-type="string">
            <text:p>V, XIX</text:p>
          </table:table-cell>
          <table:table-cell office:value-type="string">
            <text:p>Italien / Venedig / Geschichte am Wege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8">
            <text:p>08</text:p>
          </table:table-cell>
          <table:table-cell office:value-type="float" office:value="669">
            <text:p>669</text:p>
          </table:table-cell>
          <table:table-cell table:number-columns-repeated="1017"/>
        </table:table-row>
        <table:table-row table:style-name="ro14">
          <table:table-cell office:value-type="string">
            <text:p>Lebe, Reinhard</text:p>
          </table:table-cell>
          <table:table-cell office:value-type="string">
            <text:p>Saß Herr Heinrich wirklich am Vogelherd? Aus dem Kuriositätenkabinett fürstlicher Beinamen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12">
            <text:p>12</text:p>
          </table:table-cell>
          <table:table-cell office:value-type="float" office:value="1082">
            <text:p>1082</text:p>
          </table:table-cell>
          <table:table-cell table:number-columns-repeated="1017"/>
        </table:table-row>
        <table:table-row table:style-name="ro14">
          <table:table-cell office:value-type="string">
            <text:p>Lebe, Reinhard</text:p>
          </table:table-cell>
          <table:table-cell office:value-type="string">
            <text:p>Der Doge des Aufbruchs. Pietro Orseolo II. begründet den Aufstieg Venedigs</text:p>
          </table:table-cell>
          <table:table-cell office:value-type="string">
            <text:p>IV</text:p>
          </table:table-cell>
          <table:table-cell office:value-type="string">
            <text:p>Italien / Venedig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3">
            <text:p>03</text:p>
          </table:table-cell>
          <table:table-cell office:value-type="float" office:value="265">
            <text:p>265</text:p>
          </table:table-cell>
          <table:table-cell table:number-columns-repeated="1017"/>
        </table:table-row>
        <table:table-row table:style-name="ro15">
          <table:table-cell office:value-type="string">
            <text:p>Lebe, Reinhard</text:p>
          </table:table-cell>
          <table:table-cell office:value-type="string">
            <text:p>Neuhardenberg. Wieder ein Juwel der Mark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8">
            <text:p>08</text:p>
          </table:table-cell>
          <table:table-cell office:value-type="float" office:value="671">
            <text:p>671</text:p>
          </table:table-cell>
          <table:table-cell table:number-columns-repeated="1017"/>
        </table:table-row>
        <table:table-row table:style-name="ro14">
          <table:table-cell office:value-type="string">
            <text:p>Lebe, Reinhard</text:p>
          </table:table-cell>
          <table:table-cell office:value-type="string">
            <text:p>Der alte Titan von Venedig. Enrico Dandolo und die Eroberung von Byzanz 1204</text:p>
          </table:table-cell>
          <table:table-cell office:value-type="string">
            <text:p>IV</text:p>
          </table:table-cell>
          <table:table-cell office:value-type="string">
            <text:p>Italien / Venedig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3">
          <table:table-cell office:value-type="string">
            <text:p>Lebe, Reinhard</text:p>
          </table:table-cell>
          <table:table-cell office:value-type="string">
            <text:p>Romantische Gotik in der Mark: Kloster Chorin</text:p>
          </table:table-cell>
          <table:table-cell office:value-type="string">
            <text:p>XIX</text:p>
          </table:table-cell>
          <table:table-cell office:value-type="string">
            <text:p>Geschichte am Weg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9">
            <text:p>09</text:p>
          </table:table-cell>
          <table:table-cell office:value-type="float" office:value="821">
            <text:p>821</text:p>
          </table:table-cell>
          <table:table-cell table:number-columns-repeated="1017"/>
        </table:table-row>
        <table:table-row table:style-name="ro15">
          <table:table-cell office:value-type="string">
            <text:p>Leitner, Ingrid</text:p>
          </table:table-cell>
          <table:table-cell office:value-type="string">
            <text:p>Rasputin, der Wundermönch. Wahrheit und Legende</text:p>
          </table:table-cell>
          <table:table-cell office:value-type="string">
            <text:p>VIII</text:p>
          </table:table-cell>
          <table:table-cell office:value-type="string">
            <text:p>Das Petersburger Zaren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5">
            <text:p>05</text:p>
          </table:table-cell>
          <table:table-cell office:value-type="float" office:value="431">
            <text:p>431</text:p>
          </table:table-cell>
          <table:table-cell table:number-columns-repeated="1017"/>
        </table:table-row>
        <table:table-row table:style-name="ro15">
          <table:table-cell office:value-type="string">
            <text:p>Leitner, Ingrid</text:p>
          </table:table-cell>
          <table:table-cell office:value-type="string">
            <text:p>Incognito und Staatsaktion. Mit Kaiser Wilhelm II. auf Nordlandfahrt</text:p>
          </table:table-cell>
          <table:table-cell office:value-type="string">
            <text:p>VI</text:p>
          </table:table-cell>
          <table:table-cell office:value-type="string">
            <text:p>Deutschland / Das Wilhelminische 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5">
          <table:table-cell office:value-type="string">
            <text:p>Lerch, Wolfgang Günter</text:p>
          </table:table-cell>
          <table:table-cell office:value-type="string">
            <text:p>Der Krieg am Golf. Historische Hintergründe einer Weltkrise</text:p>
          </table:table-cell>
          <table:table-cell office:value-type="string">
            <text:p>VI, VII</text:p>
          </table:table-cell>
          <table:table-cell office:value-type="string">
            <text:p>Naher und Mittlerer Osten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5">
          <table:table-cell office:value-type="string">
            <text:p>Lerch, Wolfgang Günter</text:p>
          </table:table-cell>
          <table:table-cell office:value-type="string">
            <text:p>Betrogene Hüter ihrer Freiheit. Der lange Kampf der Kurden</text:p>
          </table:table-cell>
          <table:table-cell office:value-type="string">
            <text:p>X, XII</text:p>
          </table:table-cell>
          <table:table-cell office:value-type="string">
            <text:p>Vorderasien / Osmanisches Reich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5">
          <table:table-cell office:value-type="string">
            <text:p>Lest, Hildegard</text:p>
          </table:table-cell>
          <table:table-cell office:value-type="string">
            <text:p>Die Frau mit dem Samtherz</text:p>
          </table:table-cell>
          <table:table-cell office:value-type="string">
            <text:p>V</text:p>
          </table:table-cell>
          <table:table-cell office:value-type="string">
            <text:p>Spanien / Portugal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2">
            <text:p>02</text:p>
          </table:table-cell>
          <table:table-cell office:value-type="float" office:value="130">
            <text:p>130</text:p>
          </table:table-cell>
          <table:table-cell table:number-columns-repeated="1017"/>
        </table:table-row>
        <table:table-row table:style-name="ro14">
          <table:table-cell office:value-type="string">
            <text:p>Leussing, Rainer</text:p>
          </table:table-cell>
          <table:table-cell office:value-type="string">
            <text:p>Hoher Besuch in Jena</text:p>
          </table:table-cell>
          <table:table-cell table:style-name="ce35" office:value-type="string">
            <text:p>VI</text:p>
          </table:table-cell>
          <table:table-cell table:style-name="ce31" office:value-type="string">
            <text:p>Deutschland / Befreiungskriege und Vormärz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228">
            <text:p>228</text:p>
          </table:table-cell>
          <table:table-cell table:number-columns-repeated="1017"/>
        </table:table-row>
        <table:table-row table:style-name="ro15">
          <table:table-cell office:value-type="string">
            <text:p>Libal, Wolfgang</text:p>
          </table:table-cell>
          <table:table-cell office:value-type="string">
            <text:p>San Stefano und die "Makedonien-Frage"</text:p>
          </table:table-cell>
          <table:table-cell office:value-type="string">
            <text:p>VI</text:p>
          </table:table-cell>
          <table:table-cell office:value-type="string">
            <text:p>Balkan / Orientalische Frag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7">
            <text:p>07</text:p>
          </table:table-cell>
          <table:table-cell office:value-type="float" office:value="619">
            <text:p>619</text:p>
          </table:table-cell>
          <table:table-cell table:number-columns-repeated="1017"/>
        </table:table-row>
        <table:table-row table:style-name="ro15">
          <table:table-cell office:value-type="string">
            <text:p>Lich, Walter</text:p>
          </table:table-cell>
          <table:table-cell office:value-type="string">
            <text:p>Luther und Zwingli in Magdeburg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2">
            <text:p>02</text:p>
          </table:table-cell>
          <table:table-cell office:value-type="float" office:value="29">
            <text:p>29</text:p>
          </table:table-cell>
          <table:table-cell table:number-columns-repeated="1017"/>
        </table:table-row>
        <table:table-row table:style-name="ro14">
          <table:table-cell office:value-type="string">
            <text:p>Lieb, Rolf</text:p>
          </table:table-cell>
          <table:table-cell office:value-type="string">
            <text:p>Liechtenstein brachte die Freiheit. Die Rettung der 1. Russischen Nationalarmee im Mai 1945</text:p>
          </table:table-cell>
          <table:table-cell office:value-type="string">
            <text:p>VII, VIII</text:p>
          </table:table-cell>
          <table:table-cell office:value-type="string">
            <text:p>Der Zweite Weltkrieg / Sowjetunio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5">
            <text:p>05</text:p>
          </table:table-cell>
          <table:table-cell office:value-type="float" office:value="392">
            <text:p>392</text:p>
          </table:table-cell>
          <table:table-cell table:number-columns-repeated="1017"/>
        </table:table-row>
        <table:table-row table:style-name="ro15">
          <table:table-cell office:value-type="string">
            <text:p>Lieb-Schäfer, Ulrike</text:p>
          </table:table-cell>
          <table:table-cell office:value-type="string">
            <text:p>Die Steinbilder der Camuni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4">
            <text:p>74</text:p>
          </table:table-cell>
          <table:table-cell table:style-name="ce41" office:value-type="float" office:value="2">
            <text:p>02</text:p>
          </table:table-cell>
          <table:table-cell office:value-type="float" office:value="138">
            <text:p>138</text:p>
          </table:table-cell>
          <table:table-cell table:number-columns-repeated="1017"/>
        </table:table-row>
        <table:table-row table:style-name="ro14">
          <table:table-cell office:value-type="string">
            <text:p>Lieb-Schäfer, Ulrike</text:p>
          </table:table-cell>
          <table:table-cell office:value-type="string">
            <text:p>Die "Motten"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0">
            <text:p>10</text:p>
          </table:table-cell>
          <table:table-cell office:value-type="float" office:value="885">
            <text:p>885</text:p>
          </table:table-cell>
          <table:table-cell table:number-columns-repeated="1017"/>
        </table:table-row>
        <table:table-row table:style-name="ro13">
          <table:table-cell office:value-type="string">
            <text:p>Lieb-Schäfer, Ulrike</text:p>
          </table:table-cell>
          <table:table-cell office:value-type="string">
            <text:p>Archäologie auf dem Meeresgrund</text:p>
          </table:table-cell>
          <table:table-cell office:value-type="string">
            <text:p>II, V, XVII</text:p>
          </table:table-cell>
          <table:table-cell office:value-type="string">
            <text:p>Niederland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1">
            <text:p>11</text:p>
          </table:table-cell>
          <table:table-cell office:value-type="float" office:value="1043">
            <text:p>1043</text:p>
          </table:table-cell>
          <table:table-cell table:number-columns-repeated="1017"/>
        </table:table-row>
        <table:table-row table:style-name="ro13">
          <table:table-cell office:value-type="string">
            <text:p>Lieb-Schäfer, Ulrike</text:p>
          </table:table-cell>
          <table:table-cell office:value-type="string">
            <text:p>Die Ausgrabungen von Marzabotto</text:p>
          </table:table-cell>
          <table:table-cell office:value-type="string">
            <text:p>II, III, XIII</text:p>
          </table:table-cell>
          <table:table-cell office:value-type="string">
            <text:p>Etrusker / Frühgeschichte und Antike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3">
            <text:p>03</text:p>
          </table:table-cell>
          <table:table-cell office:value-type="float" office:value="261">
            <text:p>261</text:p>
          </table:table-cell>
          <table:table-cell table:number-columns-repeated="1017"/>
        </table:table-row>
        <table:table-row table:style-name="ro15">
          <table:table-cell office:value-type="string">
            <text:p>Lilje, Hanns</text:p>
          </table:table-cell>
          <table:table-cell office:value-type="string">
            <text:p>Der 20. Juli 1944: Vor dem Volksgerichtshof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7">
            <text:p>07</text:p>
          </table:table-cell>
          <table:table-cell office:value-type="float" office:value="636">
            <text:p>636</text:p>
          </table:table-cell>
          <table:table-cell table:number-columns-repeated="1017"/>
        </table:table-row>
        <table:table-row table:style-name="ro15">
          <table:table-cell office:value-type="string">
            <text:p>Lohse, Volker</text:p>
          </table:table-cell>
          <table:table-cell office:value-type="string">
            <text:p>Der Hereroaufstand 1904</text:p>
          </table:table-cell>
          <table:table-cell office:value-type="string">
            <text:p>XI</text:p>
          </table:table-cell>
          <table:table-cell office:value-type="string">
            <text:p>Kolonialzeit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">
            <text:p>01</text:p>
          </table:table-cell>
          <table:table-cell office:value-type="float" office:value="32">
            <text:p>32</text:p>
          </table:table-cell>
          <table:table-cell table:number-columns-repeated="1017"/>
        </table:table-row>
        <table:table-row table:style-name="ro14">
          <table:table-cell office:value-type="string">
            <text:p>Lohse, Volker</text:p>
          </table:table-cell>
          <table:table-cell office:value-type="string">
            <text:p>Aufstand im Namaland. Ein Kapitel deutscher Kolonialherrschaft in Südwestafrika (1904-1909)</text:p>
          </table:table-cell>
          <table:table-cell office:value-type="string">
            <text:p>XI</text:p>
          </table:table-cell>
          <table:table-cell office:value-type="string">
            <text:p>Kolonialzeit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2">
            <text:p>12</text:p>
          </table:table-cell>
          <table:table-cell office:value-type="float" office:value="1043">
            <text:p>1043</text:p>
          </table:table-cell>
          <table:table-cell table:number-columns-repeated="1017"/>
        </table:table-row>
        <table:table-row table:style-name="ro14">
          <table:table-cell office:value-type="string">
            <text:p>Lohse, Volker</text:p>
          </table:table-cell>
          <table:table-cell office:value-type="string">
            <text:p>1908: Der Kalaharizug der Kopperhottentotten. Eine Episode aus deutscher Kolonialzeit</text:p>
          </table:table-cell>
          <table:table-cell office:value-type="string">
            <text:p>XI</text:p>
          </table:table-cell>
          <table:table-cell office:value-type="string">
            <text:p>Kolonialzeit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1">
            <text:p>11</text:p>
          </table:table-cell>
          <table:table-cell office:value-type="float" office:value="978">
            <text:p>978</text:p>
          </table:table-cell>
          <table:table-cell table:number-columns-repeated="1017"/>
        </table:table-row>
        <table:table-row table:style-name="ro15">
          <table:table-cell office:value-type="string">
            <text:p>Lonsdorf, Walter</text:p>
          </table:table-cell>
          <table:table-cell office:value-type="string">
            <text:p>Die "Krieg-in-Sicht"-Krise 1875 (Bismarck)</text:p>
          </table:table-cell>
          <table:table-cell office:value-type="string">
            <text:p>VI</text:p>
          </table:table-cell>
          <table:table-cell office:value-type="string">
            <text:p>Deutsche Einigung und Kaiserreich bis 1890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5">
          <table:table-cell office:value-type="string">
            <text:p>Lonsdorf, Walter</text:p>
          </table:table-cell>
          <table:table-cell office:value-type="string">
            <text:p>"Lieber den Teufel wählen als sterben!"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9">
            <text:p>09</text:p>
          </table:table-cell>
          <table:table-cell office:value-type="float" office:value="797">
            <text:p>797</text:p>
          </table:table-cell>
          <table:table-cell table:number-columns-repeated="1017"/>
        </table:table-row>
        <table:table-row table:style-name="ro14">
          <table:table-cell office:value-type="string">
            <text:p>Lossau, Manfred</text:p>
          </table:table-cell>
          <table:table-cell office:value-type="string">
            <text:p>Menschenwege - Teufelswege. Zur Dialektik der Rache in historischer Perspektive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10">
            <text:p>10</text:p>
          </table:table-cell>
          <table:table-cell office:value-type="float" office:value="912">
            <text:p>912</text:p>
          </table:table-cell>
          <table:table-cell table:number-columns-repeated="1017"/>
        </table:table-row>
        <table:table-row table:style-name="ro14">
          <table:table-cell office:value-type="string">
            <text:p>Lossau, Manfred</text:p>
          </table:table-cell>
          <table:table-cell office:value-type="string">
            <text:p>"Hitlers Kampf und Platons Staat". Bedenkliches zur Kunst</text:p>
          </table:table-cell>
          <table:table-cell office:value-type="string">
            <text:p>VII, XIV</text:p>
          </table:table-cell>
          <table:table-cell office:value-type="string">
            <text:p>Das Dritte Reich bis 1939 / Philosophie / Bildende Künste / Architek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1">
            <text:p>11</text:p>
          </table:table-cell>
          <table:table-cell office:value-type="float" office:value="949">
            <text:p>94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Thukydides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4">
            <text:p>04</text:p>
          </table:table-cell>
          <table:table-cell office:value-type="float" office:value="350">
            <text:p>350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ie Belagerung von Tyros</text:p>
          </table:table-cell>
          <table:table-cell office:value-type="string">
            <text:p>III</text:p>
          </table:table-cell>
          <table:table-cell office:value-type="string">
            <text:p>Makedonien und das Alexanderreich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as "Heiligenstädter Testament"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0">
            <text:p>10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Lothar von Supplinburg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2">
            <text:p>12</text:p>
          </table:table-cell>
          <table:table-cell office:value-type="float" office:value="1079">
            <text:p>107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"Hannibal ad portas!", I. Teil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3">
            <text:p>03</text:p>
          </table:table-cell>
          <table:table-cell office:value-type="float" office:value="209">
            <text:p>20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"Hannibal ad portas!", II. Teil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4">
            <text:p>04</text:p>
          </table:table-cell>
          <table:table-cell office:value-type="float" office:value="300">
            <text:p>300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Richard Strauss kämpft um Stefan Zweig</text:p>
          </table:table-cell>
          <table:table-cell office:value-type="string">
            <text:p>VII, XIV</text:p>
          </table:table-cell>
          <table:table-cell office:value-type="string">
            <text:p>Das Dritte Reich bis 1939 / Musik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2">
            <text:p>12</text:p>
          </table:table-cell>
          <table:table-cell office:value-type="float" office:value="1059">
            <text:p>1059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79 n. Chr.: Der Ausbruch des Vesuvs</text:p>
          </table:table-cell>
          <table:table-cell office:value-type="string">
            <text:p>III, XVIII</text:p>
          </table:table-cell>
          <table:table-cell office:value-type="string">
            <text:p>Römisches Reich / Kriminalgeschichten / Katastroph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">
            <text:p>01</text:p>
          </table:table-cell>
          <table:table-cell office:value-type="float" office:value="65">
            <text:p>65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Barbarossa in Italien, I. Teil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Barbarossa in Italien, II. Teil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8">
            <text:p>08</text:p>
          </table:table-cell>
          <table:table-cell office:value-type="float" office:value="687">
            <text:p>687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er Fall Andrew Johnson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9">
            <text:p>09</text:p>
          </table:table-cell>
          <table:table-cell office:value-type="float" office:value="781">
            <text:p>781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Caesar Germanicus, I. Teil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Caesar Germanicus, II. Teil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5">
            <text:p>05</text:p>
          </table:table-cell>
          <table:table-cell office:value-type="float" office:value="403">
            <text:p>403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rusus und Seian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9">
            <text:p>09</text:p>
          </table:table-cell>
          <table:table-cell office:value-type="float" office:value="841">
            <text:p>841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Ein Blutgericht über den römischen Adel</text:p>
          </table:table-cell>
          <table:table-cell office:value-type="string">
            <text:p>III, XVIII</text:p>
          </table:table-cell>
          <table:table-cell office:value-type="string">
            <text:p>Römisches Reich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8">
            <text:p>08</text:p>
          </table:table-cell>
          <table:table-cell office:value-type="float" office:value="699">
            <text:p>69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Mozart - der Midas der Musik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2">
            <text:p>12</text:p>
          </table:table-cell>
          <table:table-cell office:value-type="float" office:value="1103">
            <text:p>1103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Tiberius, I. Teil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2">
            <text:p>02</text:p>
          </table:table-cell>
          <table:table-cell office:value-type="float" office:value="115">
            <text:p>115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Tiberius, II. Teil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3">
            <text:p>03</text:p>
          </table:table-cell>
          <table:table-cell office:value-type="float" office:value="211">
            <text:p>211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ie Gladiatoren, I. Teil</text:p>
          </table:table-cell>
          <table:table-cell office:value-type="string">
            <text:p>III, XII</text:p>
          </table:table-cell>
          <table:table-cell office:value-type="string">
            <text:p>Römisches Reich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2">
            <text:p>12</text:p>
          </table:table-cell>
          <table:table-cell office:value-type="float" office:value="1071">
            <text:p>1071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ie Gladiatoren, II. Teil</text:p>
          </table:table-cell>
          <table:table-cell office:value-type="string">
            <text:p>III, XII</text:p>
          </table:table-cell>
          <table:table-cell office:value-type="string">
            <text:p>Römisches Reich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Richard Wagner, I. Teil</text:p>
          </table:table-cell>
          <table:table-cell office:value-type="string">
            <text:p>VI, XIV</text:p>
          </table:table-cell>
          <table:table-cell office:value-type="string">
            <text:p>Deutschland / Revolution 1848 / Musik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5">
            <text:p>05</text:p>
          </table:table-cell>
          <table:table-cell office:value-type="float" office:value="415">
            <text:p>415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Richard Wagner, II. Teil</text:p>
          </table:table-cell>
          <table:table-cell office:value-type="string">
            <text:p>VI, XIV</text:p>
          </table:table-cell>
          <table:table-cell office:value-type="string">
            <text:p>Deutschland / Revolution 1848 / Musik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6">
            <text:p>06</text:p>
          </table:table-cell>
          <table:table-cell office:value-type="float" office:value="495">
            <text:p>495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"Ich bin Dein Saul und Du bist mein David …"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0">
            <text:p>10</text:p>
          </table:table-cell>
          <table:table-cell office:value-type="float" office:value="899">
            <text:p>89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"Tribschener Ruhe"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3">
            <text:p>03</text:p>
          </table:table-cell>
          <table:table-cell office:value-type="float" office:value="269">
            <text:p>269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Sklaven im kaiserlichen Rom</text:p>
          </table:table-cell>
          <table:table-cell office:value-type="string">
            <text:p>III, XII, XIII</text:p>
          </table:table-cell>
          <table:table-cell office:value-type="string">
            <text:p>Römisches Reich / Frühgeschichte und Antik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4">
            <text:p>04</text:p>
          </table:table-cell>
          <table:table-cell office:value-type="float" office:value="349">
            <text:p>34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Schlacht bei Pharsalos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6">
            <text:p>06</text:p>
          </table:table-cell>
          <table:table-cell office:value-type="float" office:value="487">
            <text:p>487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Mohammed - der Prophet, 1. Teil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0">
            <text:p>10</text:p>
          </table:table-cell>
          <table:table-cell office:value-type="float" office:value="875">
            <text:p>875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Mohammed - der Prophet, 2. Teil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1">
            <text:p>11</text:p>
          </table:table-cell>
          <table:table-cell office:value-type="float" office:value="987">
            <text:p>987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Lorenzo da Ponte, Teil 1</text:p>
          </table:table-cell>
          <table:table-cell office:value-type="string">
            <text:p>XIV</text:p>
          </table:table-cell>
          <table:table-cell office:value-type="string">
            <text:p>Musik / Abenteue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4">
            <text:p>04</text:p>
          </table:table-cell>
          <table:table-cell office:value-type="float" office:value="309">
            <text:p>30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Lorenzo da Ponte, Teil 2</text:p>
          </table:table-cell>
          <table:table-cell office:value-type="string">
            <text:p>XIV</text:p>
          </table:table-cell>
          <table:table-cell office:value-type="string">
            <text:p>Musik / Abenteue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5">
            <text:p>05</text:p>
          </table:table-cell>
          <table:table-cell office:value-type="float" office:value="371">
            <text:p>371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as Philipp-Grab</text:p>
          </table:table-cell>
          <table:table-cell office:value-type="string">
            <text:p>II, III</text:p>
          </table:table-cell>
          <table:table-cell office:value-type="string">
            <text:p>Makedonien und das Alexanderreich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7">
            <text:p>07</text:p>
          </table:table-cell>
          <table:table-cell office:value-type="float" office:value="629">
            <text:p>62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ie Prätorianer im kaiserlichen Rom</text:p>
          </table:table-cell>
          <table:table-cell office:value-type="string">
            <text:p>III, XII</text:p>
          </table:table-cell>
          <table:table-cell office:value-type="string">
            <text:p>Römisches Reich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0">
            <text:p>10</text:p>
          </table:table-cell>
          <table:table-cell office:value-type="float" office:value="851">
            <text:p>851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Zu Gast im kaiserlichen Rom</text:p>
          </table:table-cell>
          <table:table-cell office:value-type="string">
            <text:p>III, XII, XIII</text:p>
          </table:table-cell>
          <table:table-cell office:value-type="string">
            <text:p>Römisches Reich / Frühgeschichte und Antik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2">
            <text:p>12</text:p>
          </table:table-cell>
          <table:table-cell office:value-type="float" office:value="1079">
            <text:p>107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Aspekte der englischen Deutschlandpolitik im Zweiten Weltkrieg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4">
            <text:p>04</text:p>
          </table:table-cell>
          <table:table-cell office:value-type="float" office:value="328">
            <text:p>328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Nadar - Anreger und Utopist</text:p>
          </table:table-cell>
          <table:table-cell office:value-type="string">
            <text:p>XIV, XV</text:p>
          </table:table-cell>
          <table:table-cell office:value-type="string">
            <text:p>Fotografie und Film / Erfindung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7">
            <text:p>07</text:p>
          </table:table-cell>
          <table:table-cell office:value-type="float" office:value="623">
            <text:p>623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Laßt den Vorhang fallen - das Spiel kann beginnen! (Theater im alten Rom)</text:p>
          </table:table-cell>
          <table:table-cell office:value-type="string">
            <text:p>III, XIV</text:p>
          </table:table-cell>
          <table:table-cell office:value-type="string">
            <text:p>Römisches Reich / Literatu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1">
            <text:p>11</text:p>
          </table:table-cell>
          <table:table-cell office:value-type="float" office:value="995">
            <text:p>995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Sie feierten in Trümmern (Weihnachten 1945)</text:p>
          </table:table-cell>
          <table:table-cell office:value-type="string">
            <text:p>VII, XIV</text:p>
          </table:table-cell>
          <table:table-cell office:value-type="string">
            <text:p>Deutschland 1945-1949 / Fest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2">
            <text:p>12</text:p>
          </table:table-cell>
          <table:table-cell office:value-type="float" office:value="1070">
            <text:p>1070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Das Alexandermosaik vom Pompeji</text:p>
          </table:table-cell>
          <table:table-cell office:value-type="string">
            <text:p>III, XIV</text:p>
          </table:table-cell>
          <table:table-cell office:value-type="string">
            <text:p>Römisches Reich / Bildende Künste / Architektu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"Allons enfants de la patrie"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1">
            <text:p>11</text:p>
          </table:table-cell>
          <table:table-cell office:value-type="float" office:value="956">
            <text:p>956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Afghanistan: In den Schnittlinien der Geschichte, Teil 1</text:p>
          </table:table-cell>
          <table:table-cell office:value-type="string">
            <text:p>VII, X, XII</text:p>
          </table:table-cell>
          <table:table-cell office:value-type="string">
            <text:p>Afghanistan / Vorderasien / Mittlerer Ost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2">
            <text:p>12</text:p>
          </table:table-cell>
          <table:table-cell office:value-type="float" office:value="1072">
            <text:p>1072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Afghanistan: In den Schnittlinien der Geschichte, Teil 2</text:p>
          </table:table-cell>
          <table:table-cell office:value-type="string">
            <text:p>VII, X, XII</text:p>
          </table:table-cell>
          <table:table-cell office:value-type="string">
            <text:p>Afghanistan / Vorderasien / Mittlerer Ost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Afghanistan: In den Schnittlinien der Geschichte, Teil 3</text:p>
          </table:table-cell>
          <table:table-cell office:value-type="string">
            <text:p>VII, X, XII</text:p>
          </table:table-cell>
          <table:table-cell office:value-type="string">
            <text:p>Afghanistan / Vorderasien / Mittlerer Ost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17. Juni 1953. Ein Flächenbrand breitet sich aus über die DDR. Teil 1</text:p>
          </table:table-cell>
          <table:table-cell office:value-type="string">
            <text:p>VII</text:p>
          </table:table-cell>
          <table:table-cell office:value-type="string">
            <text:p>Deutsche Demokratische Republik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6">
            <text:p>06</text:p>
          </table:table-cell>
          <table:table-cell office:value-type="float" office:value="533">
            <text:p>533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17. Juni 1953. Ein Flächenbrand breitet sich aus über die DDR. Teil 2</text:p>
          </table:table-cell>
          <table:table-cell office:value-type="string">
            <text:p>VII</text:p>
          </table:table-cell>
          <table:table-cell office:value-type="string">
            <text:p>Deutsche Demokratische Republik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7">
            <text:p>07</text:p>
          </table:table-cell>
          <table:table-cell office:value-type="float" office:value="623">
            <text:p>623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Theodor Heuss zum 100. Geburtstag. Sein Einfluß auf die Gestaltung der zweiten deutschen Demokratie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">
            <text:p>01</text:p>
          </table:table-cell>
          <table:table-cell office:value-type="float" office:value="75">
            <text:p>75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1834 Gottlieb Daimler 1900. Ein Pionier des Automobilbaus</text:p>
          </table:table-cell>
          <table:table-cell office:value-type="string">
            <text:p>XV</text:p>
          </table:table-cell>
          <table:table-cell office:value-type="string">
            <text:p>Automobil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3">
            <text:p>03</text:p>
          </table:table-cell>
          <table:table-cell office:value-type="float" office:value="259">
            <text:p>259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ie Olympischen Spiele der Antike. Eine Tradition von 1169 Jahren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Hernando Cortez - Konquistador im Schnittpunkt zweier Welten, Teil I</text:p>
          </table:table-cell>
          <table:table-cell office:value-type="string">
            <text:p>V, IX, XVI</text:p>
          </table:table-cell>
          <table:table-cell office:value-type="string">
            <text:p>Spanien / Portugal / Mittel- und Südamerika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">
            <text:p>01</text:p>
          </table:table-cell>
          <table:table-cell office:value-type="float" office:value="38">
            <text:p>38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Hernando Cortez - Konquistador im Schnittpunkt zweier Welten, Teil II</text:p>
          </table:table-cell>
          <table:table-cell office:value-type="string">
            <text:p>V, IX, XVI</text:p>
          </table:table-cell>
          <table:table-cell office:value-type="string">
            <text:p>Spanien / Portugal / Mittel- und Südamerika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"Seht, hier ist Tinte, Feder, Papier …". Eine Plauderei über Alltägliches, das nicht immer alltäglich war</text:p>
          </table:table-cell>
          <table:table-cell office:value-type="string">
            <text:p>III, XII, XIV</text:p>
          </table:table-cell>
          <table:table-cell office:value-type="string">
            <text:p>Schriftwes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6">
            <text:p>06</text:p>
          </table:table-cell>
          <table:table-cell office:value-type="float" office:value="537">
            <text:p>537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"Man verliert eine gute Fürstin. Das ist eine Seltenheit." Liselotte von der Pfalz im Spiegel ihrer Briefe</text:p>
          </table:table-cell>
          <table:table-cell office:value-type="string">
            <text:p>V, XIV</text:p>
          </table:table-cell>
          <table:table-cell office:value-type="string">
            <text:p>Frankreich / Ancien Régime / Literatu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Die Sieben Weltwunder der Antike. Verwehte Spuren auf der Suche nach dem Ungewöhnlichen.</text:p>
          </table:table-cell>
          <table:table-cell office:value-type="string">
            <text:p>III, 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Von der Folter in die Flammen. Hexenprozesse in Deutschland</text:p>
          </table:table-cell>
          <table:table-cell office:value-type="string">
            <text:p>V, XVIII</text:p>
          </table:table-cell>
          <table:table-cell office:value-type="string">
            <text:p>Hexenverfolgung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Domitian: Dominus et Deus. Ein Herrscher scheitert an seinem übersteigerten Sendungsbewußtsein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5">
            <text:p>05</text:p>
          </table:table-cell>
          <table:table-cell office:value-type="float" office:value="445">
            <text:p>445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"Entartete Kunst". 1937: Der nationalsozialistische Bildersturm gegen die Moderne</text:p>
          </table:table-cell>
          <table:table-cell office:value-type="string">
            <text:p>VII, XIV</text:p>
          </table:table-cell>
          <table:table-cell office:value-type="string">
            <text:p>Das Dritte Reich bis 1939 / Bildende Künste / Architektu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7">
            <text:p>07</text:p>
          </table:table-cell>
          <table:table-cell office:value-type="float" office:value="588">
            <text:p>588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Von Issos nach Gaugamela. Der imperiale Wandel in der Kriegspolitik Alexanders des Großen</text:p>
          </table:table-cell>
          <table:table-cell office:value-type="string">
            <text:p>III</text:p>
          </table:table-cell>
          <table:table-cell office:value-type="string">
            <text:p>Makedonien und das Alexander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1">
            <text:p>11</text:p>
          </table:table-cell>
          <table:table-cell office:value-type="float" office:value="973">
            <text:p>973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"Alles ist Spaß auf Erden …" Giuseppe Verdi zum 175. Geburtstag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0">
            <text:p>10</text:p>
          </table:table-cell>
          <table:table-cell office:value-type="float" office:value="914">
            <text:p>914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er Eiffelturm. Ein Wahrzeichen feiert Geburtstag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Ein Wettlauf auf Leben und Tod. Amundsen uns Scott im Kampf um den Südpol, I. Teil</text:p>
          </table:table-cell>
          <table:table-cell office:value-type="string">
            <text:p>XVI, XVIII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Ein Wettlauf auf Leben und Tod. Amundsen uns Scott im Kampf um den Südpol, II. Teil</text:p>
          </table:table-cell>
          <table:table-cell office:value-type="string">
            <text:p>XVI, XVIII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4">
            <text:p>04</text:p>
          </table:table-cell>
          <table:table-cell office:value-type="float" office:value="347">
            <text:p>347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Ein Wettlauf auf Leben und Tod. Amundsen uns Scott im Kampf um den Südpol, III. Teil</text:p>
          </table:table-cell>
          <table:table-cell office:value-type="string">
            <text:p>XVI, XVIII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Ein Wettlauf auf Leben und Tod. Amundsen uns Scott im Kampf um den Südpol, IV. Teil</text:p>
          </table:table-cell>
          <table:table-cell office:value-type="string">
            <text:p>XVI, XVIII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Phaetons Reise. Im "Laufwagen" auf Italiens Straßen anno 1902</text:p>
          </table:table-cell>
          <table:table-cell office:value-type="string">
            <text:p>VII, XIV, XV</text:p>
          </table:table-cell>
          <table:table-cell office:value-type="string">
            <text:p>Italien / Reiseberichte / Automobil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8">
            <text:p>08</text:p>
          </table:table-cell>
          <table:table-cell office:value-type="float" office:value="702">
            <text:p>702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Der rote Fels im Meer. Helgolands wechselvolle Vergangenheit</text:p>
          </table:table-cell>
          <table:table-cell office:value-type="string">
            <text:p>XII</text:p>
          </table:table-cell>
          <table:table-cell table:style-name="ce38" office:value-type="string">
            <text:p><text:s/>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0">
            <text:p>10</text:p>
          </table:table-cell>
          <table:table-cell office:value-type="float" office:value="839">
            <text:p>839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Wie ein Mythos Geschichte verdrängt. Friedrich Barbarossa als Herrscher und Reichsidol</text:p>
          </table:table-cell>
          <table:table-cell office:value-type="string">
            <text:p>IV, XII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Das Brandenburger Tor. Ein Symbol deutscher Geschichte, I. Teil</text:p>
          </table:table-cell>
          <table:table-cell office:value-type="string">
            <text:p>VI, XII, XIV</text:p>
          </table:table-cell>
          <table:table-cell office:value-type="string">
            <text:p>Deutschland / Preußen / Bildende Künste / Architektu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Das Brandenburger Tor. Ein Symbol deutscher Geschichte, II. Teil</text:p>
          </table:table-cell>
          <table:table-cell office:value-type="string">
            <text:p>VI, XII, XIV</text:p>
          </table:table-cell>
          <table:table-cell office:value-type="string">
            <text:p>Deutschland / Preußen / Bildende Künste / Architek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Gestern gefeiert - heute vergessen. Auch ein Gedenkjahr? Zu Giacomo Meyerbeers 200. Geburtstag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5">
            <text:p>05</text:p>
          </table:table-cell>
          <table:table-cell office:value-type="float" office:value="451">
            <text:p>451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"Die Armut in meiner Heimat war entsetzlich." Max Leube - ein Waisenkind in Bismarcks Deutschland</text:p>
          </table:table-cell>
          <table:table-cell office:value-type="string">
            <text:p>VI, XIII</text:p>
          </table:table-cell>
          <table:table-cell office:value-type="string">
            <text:p>Deutschland / Das Wilhelminische 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5">
          <table:table-cell office:value-type="string">
            <text:p>Lotz, Jürgen</text:p>
          </table:table-cell>
          <table:table-cell office:value-type="string">
            <text:p>Massenrausch und Resignation. Gioacchino Rossini - der "Helios Italiens"</text:p>
          </table:table-cell>
          <table:table-cell office:value-type="string">
            <text:p>VI, XIV</text:p>
          </table:table-cell>
          <table:table-cell office:value-type="string">
            <text:p>Italien / Musik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0">
            <text:p>10</text:p>
          </table:table-cell>
          <table:table-cell office:value-type="float" office:value="380">
            <text:p>380</text:p>
          </table:table-cell>
          <table:table-cell table:number-columns-repeated="1017"/>
        </table:table-row>
        <table:table-row table:style-name="ro14">
          <table:table-cell office:value-type="string">
            <text:p>Lotz, Jürgen</text:p>
          </table:table-cell>
          <table:table-cell office:value-type="string">
            <text:p>Ein "balkanisches Teufelsweib"? Olympias, die Mutter Alexanders des Großen</text:p>
          </table:table-cell>
          <table:table-cell office:value-type="string">
            <text:p>III</text:p>
          </table:table-cell>
          <table:table-cell office:value-type="string">
            <text:p>Makedonien und das Alexander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8">
            <text:p>08</text:p>
          </table:table-cell>
          <table:table-cell office:value-type="float" office:value="704">
            <text:p>704</text:p>
          </table:table-cell>
          <table:table-cell table:number-columns-repeated="1017"/>
        </table:table-row>
        <table:table-row table:style-name="ro15">
          <table:table-cell office:value-type="string">
            <text:p>Lübisch, Johannes</text:p>
          </table:table-cell>
          <table:table-cell office:value-type="string">
            <text:p>Ein Schmied namens Schwependieck</text:p>
          </table:table-cell>
          <table:table-cell office:value-type="string">
            <text:p>V</text:p>
          </table:table-cell>
          <table:table-cell office:value-type="string">
            <text:p>England / Schottland / Irland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3">
            <text:p>03</text:p>
          </table:table-cell>
          <table:table-cell office:value-type="float" office:value="14">
            <text:p>14</text:p>
          </table:table-cell>
          <table:table-cell table:number-columns-repeated="1017"/>
        </table:table-row>
        <table:table-row table:style-name="ro13">
          <table:table-cell office:value-type="string">
            <text:p>Lübisch, Johannes</text:p>
          </table:table-cell>
          <table:table-cell office:value-type="string">
            <text:p>Lebten die Sachsen auf "großem Fuß"?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70">
            <text:p>70</text:p>
          </table:table-cell>
          <table:table-cell table:style-name="ce41" office:value-type="float" office:value="2">
            <text:p>02</text:p>
          </table:table-cell>
          <table:table-cell office:value-type="float" office:value="184">
            <text:p>184</text:p>
          </table:table-cell>
          <table:table-cell table:number-columns-repeated="1017"/>
        </table:table-row>
        <table:table-row table:style-name="ro15">
          <table:table-cell office:value-type="string">
            <text:p>Lübisch, Johannes</text:p>
          </table:table-cell>
          <table:table-cell office:value-type="string">
            <text:p>Struensee - der Arzt und die Königin</text:p>
          </table:table-cell>
          <table:table-cell office:value-type="string">
            <text:p>V, XIV</text:p>
          </table:table-cell>
          <table:table-cell office:value-type="string">
            <text:p>Skandinavien / Abenteurer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229">
            <text:p>229</text:p>
          </table:table-cell>
          <table:table-cell table:number-columns-repeated="1017"/>
        </table:table-row>
        <table:table-row table:style-name="ro15">
          <table:table-cell office:value-type="string">
            <text:p>Lübisch, Johannes</text:p>
          </table:table-cell>
          <table:table-cell office:value-type="string">
            <text:p>De groote Manndränke</text:p>
          </table:table-cell>
          <table:table-cell office:value-type="string">
            <text:p>XVII</text:p>
          </table:table-cell>
          <table:table-cell office:value-type="string">
            <text:p>Seegeschichte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8">
            <text:p>08</text:p>
          </table:table-cell>
          <table:table-cell office:value-type="float" office:value="719">
            <text:p>719</text:p>
          </table:table-cell>
          <table:table-cell table:number-columns-repeated="1017"/>
        </table:table-row>
        <table:table-row table:style-name="ro13">
          <table:table-cell office:value-type="string">
            <text:p>Lübisch, Johannes</text:p>
          </table:table-cell>
          <table:table-cell office:value-type="string">
            <text:p>Der lange Marsch des Simon Bolivar</text:p>
          </table:table-cell>
          <table:table-cell office:value-type="string">
            <text:p>IX</text:p>
          </table:table-cell>
          <table:table-cell office:value-type="string">
            <text:p>Mittel- und Südamerika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1">
            <text:p>11</text:p>
          </table:table-cell>
          <table:table-cell office:value-type="float" office:value="963">
            <text:p>963</text:p>
          </table:table-cell>
          <table:table-cell table:number-columns-repeated="1017"/>
        </table:table-row>
        <table:table-row table:style-name="ro13">
          <table:table-cell office:value-type="string">
            <text:p>Lübisch, Johannes</text:p>
          </table:table-cell>
          <table:table-cell office:value-type="string">
            <text:p>Liebe und Tod auf der Alexander Puschkin</text:p>
          </table:table-cell>
          <table:table-cell office:value-type="string">
            <text:p>VI, VIII</text:p>
          </table:table-cell>
          <table:table-cell office:value-type="string">
            <text:p>Russland / Petersburger Zaren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2">
            <text:p>02</text:p>
          </table:table-cell>
          <table:table-cell office:value-type="float" office:value="173">
            <text:p>173</text:p>
          </table:table-cell>
          <table:table-cell table:number-columns-repeated="1017"/>
        </table:table-row>
        <table:table-row table:style-name="ro15">
          <table:table-cell office:value-type="string">
            <text:p>Lübisch, Johannes</text:p>
          </table:table-cell>
          <table:table-cell office:value-type="string">
            <text:p>"Cutty Sark"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1">
            <text:p>71</text:p>
          </table:table-cell>
          <table:table-cell table:style-name="ce41" office:value-type="float" office:value="3">
            <text:p>03</text:p>
          </table:table-cell>
          <table:table-cell office:value-type="float" office:value="262">
            <text:p>262</text:p>
          </table:table-cell>
          <table:table-cell table:number-columns-repeated="1017"/>
        </table:table-row>
        <table:table-row table:style-name="ro15">
          <table:table-cell office:value-type="string">
            <text:p>Lüden, Catharina</text:p>
          </table:table-cell>
          <table:table-cell office:value-type="string">
            <text:p>Navigationslehrer Richardus Petri</text:p>
          </table:table-cell>
          <table:table-cell office:value-type="string">
            <text:p>XV</text:p>
          </table:table-cell>
          <table:table-cell office:value-type="string">
            <text:p>Geographie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7">
            <text:p>07</text:p>
          </table:table-cell>
          <table:table-cell office:value-type="float" office:value="602">
            <text:p>602</text:p>
          </table:table-cell>
          <table:table-cell table:number-columns-repeated="1017"/>
        </table:table-row>
        <table:table-row table:style-name="ro15">
          <table:table-cell office:value-type="string">
            <text:p>Lüden, Catharina</text:p>
          </table:table-cell>
          <table:table-cell office:value-type="string">
            <text:p>Föhrer Weihnacht</text:p>
          </table:table-cell>
          <table:table-cell office:value-type="string">
            <text:p>XIV</text:p>
          </table:table-cell>
          <table:table-cell office:value-type="string">
            <text:p>Fest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2">
            <text:p>12</text:p>
          </table:table-cell>
          <table:table-cell office:value-type="float" office:value="1087">
            <text:p>1087</text:p>
          </table:table-cell>
          <table:table-cell table:number-columns-repeated="1017"/>
        </table:table-row>
        <table:table-row table:style-name="ro13">
          <table:table-cell office:value-type="string">
            <text:p>Lüden, Walter</text:p>
          </table:table-cell>
          <table:table-cell office:value-type="string">
            <text:p>Niederländische Fliesen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8">
            <text:p>08</text:p>
          </table:table-cell>
          <table:table-cell office:value-type="float" office:value="707">
            <text:p>707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M</text:p>
          </table:table-cell>
          <table:table-cell table:number-columns-repeated="1023"/>
        </table:table-row>
        <table:table-row table:style-name="ro15">
          <table:table-cell office:value-type="string">
            <text:p>Macdonald, Paul</text:p>
          </table:table-cell>
          <table:table-cell office:value-type="string">
            <text:p>Seedienst Ostpreußen</text:p>
          </table:table-cell>
          <table:table-cell office:value-type="string">
            <text:p>VII, XVII</text:p>
          </table:table-cell>
          <table:table-cell office:value-type="string">
            <text:p>Von Weimar bis zur Gegenwart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2">
            <text:p>02</text:p>
          </table:table-cell>
          <table:table-cell office:value-type="float" office:value="160">
            <text:p>160</text:p>
          </table:table-cell>
          <table:table-cell table:number-columns-repeated="1017"/>
        </table:table-row>
        <table:table-row table:style-name="ro15">
          <table:table-cell office:value-type="string">
            <text:p>Mädel, Edmund R.</text:p>
          </table:table-cell>
          <table:table-cell office:value-type="string">
            <text:p>Trinkgefäße aus zwei Jahrtausenden im Rüdesheimer Weinmuseum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7">
            <text:p>07</text:p>
          </table:table-cell>
          <table:table-cell office:value-type="float" office:value="610">
            <text:p>610</text:p>
          </table:table-cell>
          <table:table-cell table:number-columns-repeated="1017"/>
        </table:table-row>
        <table:table-row table:style-name="ro14">
          <table:table-cell office:value-type="string">
            <text:p>Majoros, Ferenc</text:p>
          </table:table-cell>
          <table:table-cell office:value-type="string">
            <text:p>Ungarns Kampf um Freiheit. Eine Hochburg der europäischen Revolution von 1848/49</text:p>
          </table:table-cell>
          <table:table-cell office:value-type="string">
            <text:p>VI</text:p>
          </table:table-cell>
          <table:table-cell office:value-type="string">
            <text:p>Ungarn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9">
            <text:p>09</text:p>
          </table:table-cell>
          <table:table-cell office:value-type="float" office:value="775">
            <text:p>775</text:p>
          </table:table-cell>
          <table:table-cell table:number-columns-repeated="1017"/>
        </table:table-row>
        <table:table-row table:style-name="ro15">
          <table:table-cell office:value-type="string">
            <text:p>Maser, Werner</text:p>
          </table:table-cell>
          <table:table-cell office:value-type="string">
            <text:p>1946: Der Nürnberger Prozeß, Teil 1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5">
          <table:table-cell office:value-type="string">
            <text:p>Maser, Werner</text:p>
          </table:table-cell>
          <table:table-cell office:value-type="string">
            <text:p>1946: Der Nürnberger Prozeß, Teil 2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1">
            <text:p>11</text:p>
          </table:table-cell>
          <table:table-cell office:value-type="float" office:value="939">
            <text:p>939</text:p>
          </table:table-cell>
          <table:table-cell table:number-columns-repeated="1017"/>
        </table:table-row>
        <table:table-row table:style-name="ro15">
          <table:table-cell office:value-type="string">
            <text:p>Maser, Werner</text:p>
          </table:table-cell>
          <table:table-cell office:value-type="string">
            <text:p>Im Spiegel geschichtlicher Erfahrung: Friedrich Ebert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6">
            <text:p>06</text:p>
          </table:table-cell>
          <table:table-cell office:value-type="float" office:value="522">
            <text:p>522</text:p>
          </table:table-cell>
          <table:table-cell table:number-columns-repeated="1017"/>
        </table:table-row>
        <table:table-row table:style-name="ro14">
          <table:table-cell office:value-type="string">
            <text:p>Maser, Werner</text:p>
          </table:table-cell>
          <table:table-cell office:value-type="string">
            <text:p>Tannenberg 1914. Wie die Umfassungsschlacht den Hindenburg-Mythos begründete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9">
            <text:p>09</text:p>
          </table:table-cell>
          <table:table-cell office:value-type="float" office:value="754">
            <text:p>754</text:p>
          </table:table-cell>
          <table:table-cell table:number-columns-repeated="1017"/>
        </table:table-row>
        <table:table-row table:style-name="ro15">
          <table:table-cell office:value-type="string">
            <text:p>Maser, Werner</text:p>
          </table:table-cell>
          <table:table-cell office:value-type="string">
            <text:p>Der brüchige Firnis der Kultur. Ein Beitrag zur Weimarer Republik</text:p>
          </table:table-cell>
          <table:table-cell office:value-type="string">
            <text:p>VII, XIV</text:p>
          </table:table-cell>
          <table:table-cell office:value-type="string">
            <text:p>Die Weimarer Republik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8">
            <text:p>08</text:p>
          </table:table-cell>
          <table:table-cell office:value-type="float" office:value="271">
            <text:p>271</text:p>
          </table:table-cell>
          <table:table-cell table:number-columns-repeated="1017"/>
        </table:table-row>
        <table:table-row table:style-name="ro15">
          <table:table-cell office:value-type="string">
            <text:p>Mathys, F. K.</text:p>
          </table:table-cell>
          <table:table-cell office:value-type="string">
            <text:p>Das altmexikanische Ballspiel</text:p>
          </table:table-cell>
          <table:table-cell office:value-type="string">
            <text:p>IX, XIV</text:p>
          </table:table-cell>
          <table:table-cell office:value-type="string">
            <text:p>Mittel- und Südamerika / Sport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2">
            <text:p>02</text:p>
          </table:table-cell>
          <table:table-cell office:value-type="float" office:value="171">
            <text:p>171</text:p>
          </table:table-cell>
          <table:table-cell table:number-columns-repeated="1017"/>
        </table:table-row>
        <table:table-row table:style-name="ro13">
          <table:table-cell office:value-type="string">
            <text:p>Mayer, Klaus</text:p>
          </table:table-cell>
          <table:table-cell office:value-type="string">
            <text:p>Die Erfindung des Torpedos</text:p>
          </table:table-cell>
          <table:table-cell office:value-type="string">
            <text:p>XV, XVII</text:p>
          </table:table-cell>
          <table:table-cell office:value-type="string">
            <text:p>Erfindung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2">
            <text:p>12</text:p>
          </table:table-cell>
          <table:table-cell office:value-type="float" office:value="1089">
            <text:p>1089</text:p>
          </table:table-cell>
          <table:table-cell table:number-columns-repeated="1017"/>
        </table:table-row>
        <table:table-row table:style-name="ro13">
          <table:table-cell office:value-type="string">
            <text:p>Meier, Christian</text:p>
          </table:table-cell>
          <table:table-cell office:value-type="string">
            <text:p>Athen gegen Sparta. Bilanz eines Krieges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5">
          <table:table-cell office:value-type="string">
            <text:p>Meier, Christian</text:p>
          </table:table-cell>
          <table:table-cell office:value-type="string">
            <text:p>Caesars Ermordung an den Iden des März. Geschichte eines Attentats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7">
            <text:p>07</text:p>
          </table:table-cell>
          <table:table-cell office:value-type="float" office:value="566">
            <text:p>566</text:p>
          </table:table-cell>
          <table:table-cell table:number-columns-repeated="1017"/>
        </table:table-row>
        <table:table-row table:style-name="ro14">
          <table:table-cell office:value-type="string">
            <text:p>Meier, Christian</text:p>
          </table:table-cell>
          <table:table-cell office:value-type="string">
            <text:p>Opfermahl und Trinkgelage. Soziale Funktionen von Essen und Trinken im alten Hellas</text:p>
          </table:table-cell>
          <table:table-cell office:value-type="string">
            <text:p>III, XIV</text:p>
          </table:table-cell>
          <table:table-cell office:value-type="string">
            <text:p>Griechenland und Kleinasien / Feste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9">
            <text:p>09</text:p>
          </table:table-cell>
          <table:table-cell office:value-type="float" office:value="775">
            <text:p>775</text:p>
          </table:table-cell>
          <table:table-cell table:number-columns-repeated="1017"/>
        </table:table-row>
        <table:table-row table:style-name="ro14">
          <table:table-cell office:value-type="string">
            <text:p>Meissner, Toni</text:p>
          </table:table-cell>
          <table:table-cell office:value-type="string">
            <text:p>Vom Klosterhof zum Centre Court. Kleine Kulturgeschichte des Tennisspiels</text:p>
          </table:table-cell>
          <table:table-cell office:value-type="string">
            <text:p>XIV</text:p>
          </table:table-cell>
          <table:table-cell office:value-type="string">
            <text:p>Sport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4">
          <table:table-cell office:value-type="string">
            <text:p>Meissner, Toni</text:p>
          </table:table-cell>
          <table:table-cell office:value-type="string">
            <text:p>Die Rededuelle des Demosthenes. Athens großer Rhetor im Ränkespiel der Politik</text:p>
          </table:table-cell>
          <table:table-cell office:value-type="string">
            <text:p>III, XIV</text:p>
          </table:table-cell>
          <table:table-cell office:value-type="string">
            <text:p>Griechenland und Kleinasien / Litera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5">
            <text:p>05</text:p>
          </table:table-cell>
          <table:table-cell office:value-type="float" office:value="435">
            <text:p>435</text:p>
          </table:table-cell>
          <table:table-cell table:number-columns-repeated="1017"/>
        </table:table-row>
        <table:table-row table:style-name="ro14">
          <table:table-cell office:value-type="string">
            <text:p>Meissner, Toni</text:p>
          </table:table-cell>
          <table:table-cell office:value-type="string">
            <text:p>Eine tote Stadt und ihre Geheimnisse. Leben und Sterben in Pompeji</text:p>
          </table:table-cell>
          <table:table-cell office:value-type="string">
            <text:p>III, XIII</text:p>
          </table:table-cell>
          <table:table-cell office:value-type="string">
            <text:p>Römisches Reich / Frühgeschichte und Antik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5">
          <table:table-cell office:value-type="string">
            <text:p>Meissner, Toni</text:p>
          </table:table-cell>
          <table:table-cell office:value-type="string">
            <text:p>"Ein Ort voller Schröcken und Zittern …" Wien im Pestjahr 1679</text:p>
          </table:table-cell>
          <table:table-cell office:value-type="string">
            <text:p>V, XVIII</text:p>
          </table:table-cell>
          <table:table-cell office:value-type="string">
            <text:p>Österreich / Habsburg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2">
            <text:p>12</text:p>
          </table:table-cell>
          <table:table-cell office:value-type="float" office:value="1086">
            <text:p>1086</text:p>
          </table:table-cell>
          <table:table-cell table:number-columns-repeated="1017"/>
        </table:table-row>
        <table:table-row table:style-name="ro14">
          <table:table-cell office:value-type="string">
            <text:p>Meissner, Toni</text:p>
          </table:table-cell>
          <table:table-cell office:value-type="string">
            <text:p>Es lebe die Rendite! Lucius Caecilius Iucundus - der "Bankier" von Pompeji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3">
            <text:p>03</text:p>
          </table:table-cell>
          <table:table-cell office:value-type="float" office:value="238">
            <text:p>238</text:p>
          </table:table-cell>
          <table:table-cell table:number-columns-repeated="1017"/>
        </table:table-row>
        <table:table-row table:style-name="ro14">
          <table:table-cell office:value-type="string">
            <text:p>Meissner, Toni</text:p>
          </table:table-cell>
          <table:table-cell office:value-type="string">
            <text:p>Der ewige Traum vom versunkenen Paradies. Wie "Atlantis" wieder einmal gefunden wurde</text:p>
          </table:table-cell>
          <table:table-cell office:value-type="string">
            <text:p>III, XIV</text:p>
          </table:table-cell>
          <table:table-cell/>
          <table:table-cell table:style-name="ce41" office:value-type="float" office:value="92">
            <text:p>92</text:p>
          </table:table-cell>
          <table:table-cell table:style-name="ce41" office:value-type="float" office:value="9">
            <text:p>09</text:p>
          </table:table-cell>
          <table:table-cell office:value-type="float" office:value="775">
            <text:p>775</text:p>
          </table:table-cell>
          <table:table-cell table:number-columns-repeated="1017"/>
        </table:table-row>
        <table:table-row table:style-name="ro14">
          <table:table-cell office:value-type="string">
            <text:p>Meissner, Toni</text:p>
          </table:table-cell>
          <table:table-cell office:value-type="string">
            <text:p>Melancholie - Trauerkrankheit der Künstler und Denker. Über die schrecklich-schöne Kunst der Kopfhängerei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92">
            <text:p>92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4">
          <table:table-cell office:value-type="string">
            <text:p>Meissner, Toni</text:p>
          </table:table-cell>
          <table:table-cell office:value-type="string">
            <text:p>Von Tieren, die Geschichte machten. Ein Passionsweg im Dienste des Menschen</text:p>
          </table:table-cell>
          <table:table-cell office:value-type="string">
            <text:p>I, XIV</text:p>
          </table:table-cell>
          <table:table-cell/>
          <table:table-cell table:style-name="ce41" office:value-type="float" office:value="92">
            <text:p>92</text:p>
          </table:table-cell>
          <table:table-cell table:style-name="ce41" office:value-type="float" office:value="12">
            <text:p>12</text:p>
          </table:table-cell>
          <table:table-cell office:value-type="float" office:value="1051">
            <text:p>1051</text:p>
          </table:table-cell>
          <table:table-cell table:number-columns-repeated="1017"/>
        </table:table-row>
        <table:table-row table:style-name="ro13">
          <table:table-cell office:value-type="string">
            <text:p>Meister, Georg Wilhelm</text:p>
          </table:table-cell>
          <table:table-cell office:value-type="string">
            <text:p>Georg Christoph Lichtenberg</text:p>
          </table:table-cell>
          <table:table-cell office:value-type="string">
            <text:p>XV</text:p>
          </table:table-cell>
          <table:table-cell office:value-type="string">
            <text:p>Naturwissenschafte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2">
            <text:p>12</text:p>
          </table:table-cell>
          <table:table-cell office:value-type="float" office:value="1131">
            <text:p>1131</text:p>
          </table:table-cell>
          <table:table-cell table:number-columns-repeated="1017"/>
        </table:table-row>
        <table:table-row table:style-name="ro15">
          <table:table-cell office:value-type="string">
            <text:p>Meister, Georg Wilhelm</text:p>
          </table:table-cell>
          <table:table-cell office:value-type="string">
            <text:p>François Marie Arouet - genannt Voltaire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">
            <text:p>01</text:p>
          </table:table-cell>
          <table:table-cell office:value-type="float" office:value="62">
            <text:p>62</text:p>
          </table:table-cell>
          <table:table-cell table:number-columns-repeated="1017"/>
        </table:table-row>
        <table:table-row table:style-name="ro15">
          <table:table-cell office:value-type="string">
            <text:p>Meister, Georg Wilhelm</text:p>
          </table:table-cell>
          <table:table-cell office:value-type="string">
            <text:p>Abraham a Sancta Clara</text:p>
          </table:table-cell>
          <table:table-cell office:value-type="string">
            <text:p>V</text:p>
          </table:table-cell>
          <table:table-cell office:value-type="string">
            <text:p>Österreich / Habsbur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5">
            <text:p>05</text:p>
          </table:table-cell>
          <table:table-cell office:value-type="float" office:value="399">
            <text:p>399</text:p>
          </table:table-cell>
          <table:table-cell table:number-columns-repeated="1017"/>
        </table:table-row>
        <table:table-row table:style-name="ro13">
          <table:table-cell office:value-type="string">
            <text:p>Meister, Georg Wilhelm</text:p>
          </table:table-cell>
          <table:table-cell office:value-type="string">
            <text:p>Johann Heinrich Pestalozzi</text:p>
          </table:table-cell>
          <table:table-cell office:value-type="string">
            <text:p>V</text:p>
          </table:table-cell>
          <table:table-cell office:value-type="string">
            <text:p>Schweiz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8">
            <text:p>08</text:p>
          </table:table-cell>
          <table:table-cell office:value-type="float" office:value="703">
            <text:p>703</text:p>
          </table:table-cell>
          <table:table-cell table:number-columns-repeated="1017"/>
        </table:table-row>
        <table:table-row table:style-name="ro15">
          <table:table-cell office:value-type="string">
            <text:p>Meister, Georg Wilhelm</text:p>
          </table:table-cell>
          <table:table-cell office:value-type="string">
            <text:p>Hans Sachs - ein Schuhmacher auf dem Parnaß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9">
            <text:p>09</text:p>
          </table:table-cell>
          <table:table-cell office:value-type="float" office:value="806">
            <text:p>806</text:p>
          </table:table-cell>
          <table:table-cell table:number-columns-repeated="1017"/>
        </table:table-row>
        <table:table-row table:style-name="ro13">
          <table:table-cell office:value-type="string">
            <text:p>Meister, Georg Wilhelm</text:p>
          </table:table-cell>
          <table:table-cell office:value-type="string">
            <text:p>Friedrich Wilhelm von Steuben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6">
            <text:p>06</text:p>
          </table:table-cell>
          <table:table-cell office:value-type="float" office:value="511">
            <text:p>511</text:p>
          </table:table-cell>
          <table:table-cell table:number-columns-repeated="1017"/>
        </table:table-row>
        <table:table-row table:style-name="ro13">
          <table:table-cell office:value-type="string">
            <text:p>Meister, Wilhelm</text:p>
          </table:table-cell>
          <table:table-cell office:value-type="string">
            <text:p>Adolf von Knigge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3">
            <text:p>03</text:p>
          </table:table-cell>
          <table:table-cell office:value-type="float" office:value="269">
            <text:p>269</text:p>
          </table:table-cell>
          <table:table-cell table:number-columns-repeated="1017"/>
        </table:table-row>
        <table:table-row table:style-name="ro13">
          <table:table-cell office:value-type="string">
            <text:p>Meister, Wilhelm</text:p>
          </table:table-cell>
          <table:table-cell office:value-type="string">
            <text:p>Giacomo Casanova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8">
            <text:p>08</text:p>
          </table:table-cell>
          <table:table-cell office:value-type="float" office:value="701">
            <text:p>701</text:p>
          </table:table-cell>
          <table:table-cell table:number-columns-repeated="1017"/>
        </table:table-row>
        <table:table-row table:style-name="ro15">
          <table:table-cell office:value-type="string">
            <text:p>Mende, Erich</text:p>
          </table:table-cell>
          <table:table-cell office:value-type="string">
            <text:p>Anfänge der Elektrotechnik</text:p>
          </table:table-cell>
          <table:table-cell office:value-type="string">
            <text:p>XV</text:p>
          </table:table-cell>
          <table:table-cell office:value-type="string">
            <text:p>Naturwissenschaften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6">
            <text:p>06</text:p>
          </table:table-cell>
          <table:table-cell office:value-type="float" office:value="537">
            <text:p>537</text:p>
          </table:table-cell>
          <table:table-cell table:number-columns-repeated="1017"/>
        </table:table-row>
        <table:table-row table:style-name="ro15">
          <table:table-cell office:value-type="string">
            <text:p>Mende, Erich</text:p>
          </table:table-cell>
          <table:table-cell office:value-type="string">
            <text:p>Franz Daniel Pastorius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2">
            <text:p>02</text:p>
          </table:table-cell>
          <table:table-cell office:value-type="float" office:value="123">
            <text:p>123</text:p>
          </table:table-cell>
          <table:table-cell table:number-columns-repeated="1017"/>
        </table:table-row>
        <table:table-row table:style-name="ro15">
          <table:table-cell office:value-type="string">
            <text:p>Mende, Erich</text:p>
          </table:table-cell>
          <table:table-cell office:value-type="string">
            <text:p>Der Mann auf dem Tausendmarkschein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2">
            <text:p>02</text:p>
          </table:table-cell>
          <table:table-cell office:value-type="float" office:value="175">
            <text:p>175</text:p>
          </table:table-cell>
          <table:table-cell table:number-columns-repeated="1017"/>
        </table:table-row>
        <table:table-row table:style-name="ro15">
          <table:table-cell office:value-type="string">
            <text:p>Mende, Erich</text:p>
          </table:table-cell>
          <table:table-cell office:value-type="string">
            <text:p>Als erster Weißer auf Alaskas Boden (Georg Wilhelm Steller)</text:p>
          </table:table-cell>
          <table:table-cell office:value-type="string">
            <text:p>IX, XVI</text:p>
          </table:table-cell>
          <table:table-cell office:value-type="string">
            <text:p>Kanada / Alaska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">
            <text:p>01</text:p>
          </table:table-cell>
          <table:table-cell office:value-type="float" office:value="59">
            <text:p>59</text:p>
          </table:table-cell>
          <table:table-cell table:number-columns-repeated="1017"/>
        </table:table-row>
        <table:table-row table:style-name="ro14">
          <table:table-cell office:value-type="string">
            <text:p>Mende, Erich</text:p>
          </table:table-cell>
          <table:table-cell office:value-type="string">
            <text:p>Doktor Karlstadt, der Rivale Luthers. Bilderstürmer, Schwarmgeist, Reformator?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2">
            <text:p>02</text:p>
          </table:table-cell>
          <table:table-cell office:value-type="float" office:value="165">
            <text:p>165</text:p>
          </table:table-cell>
          <table:table-cell table:number-columns-repeated="1017"/>
        </table:table-row>
        <table:table-row table:style-name="ro14">
          <table:table-cell office:value-type="string">
            <text:p>Mende, Erich</text:p>
          </table:table-cell>
          <table:table-cell office:value-type="string">
            <text:p>In Tordesillas wurde die Welt geteilt. Wie sich Spanien und Portugal 1494 arrangierten</text:p>
          </table:table-cell>
          <table:table-cell office:value-type="string">
            <text:p>V</text:p>
          </table:table-cell>
          <table:table-cell office:value-type="string">
            <text:p>Spanien / Portugal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0">
            <text:p>10</text:p>
          </table:table-cell>
          <table:table-cell office:value-type="float" office:value="896">
            <text:p>896</text:p>
          </table:table-cell>
          <table:table-cell table:number-columns-repeated="1017"/>
        </table:table-row>
        <table:table-row table:style-name="ro15">
          <table:table-cell office:value-type="string">
            <text:p>Mende, Erich</text:p>
          </table:table-cell>
          <table:table-cell office:value-type="string">
            <text:p>Das maurische Spanien - Drehscheibe zwischen Orient und Okzident</text:p>
          </table:table-cell>
          <table:table-cell office:value-type="string">
            <text:p>VI, XIV</text:p>
          </table:table-cell>
          <table:table-cell office:value-type="string">
            <text:p>Spanien / Portugal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4">
          <table:table-cell office:value-type="string">
            <text:p>Mende, Erich</text:p>
          </table:table-cell>
          <table:table-cell office:value-type="string">
            <text:p>Spanien im Schnittpunkt der Kulturen. Von der Höhlenkunst Altamiras bis zur Reconquista</text:p>
          </table:table-cell>
          <table:table-cell office:value-type="string">
            <text:p>V, XII</text:p>
          </table:table-cell>
          <table:table-cell office:value-type="string">
            <text:p>Spanien / Portugal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Mende, Erich</text:p>
          </table:table-cell>
          <table:table-cell office:value-type="string">
            <text:p>Spaniens Aufstieg zur Weltmacht. Die Ära der Katholischen Könige</text:p>
          </table:table-cell>
          <table:table-cell office:value-type="string">
            <text:p>V</text:p>
          </table:table-cell>
          <table:table-cell office:value-type="string">
            <text:p>Spanien / Portugal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4">
          <table:table-cell office:value-type="string">
            <text:p>Mende, Erich</text:p>
          </table:table-cell>
          <table:table-cell office:value-type="string">
            <text:p>Der alte Traum von der Autonomie. Katalonien zwischen Mythos und Moderne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8">
            <text:p>88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3">
          <table:table-cell office:value-type="string">
            <text:p>Menzel, W. G.</text:p>
          </table:table-cell>
          <table:table-cell office:value-type="string">
            <text:p>Vom Doppeldecker zum Jumbo-Jet</text:p>
          </table:table-cell>
          <table:table-cell office:value-type="string">
            <text:p>XV</text:p>
          </table:table-cell>
          <table:table-cell office:value-type="string">
            <text:p>Luftfahrt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9">
            <text:p>09</text:p>
          </table:table-cell>
          <table:table-cell office:value-type="float" office:value="832">
            <text:p>832</text:p>
          </table:table-cell>
          <table:table-cell table:number-columns-repeated="1017"/>
        </table:table-row>
        <table:table-row table:style-name="ro15">
          <table:table-cell office:value-type="string">
            <text:p>Metzner, Karl</text:p>
          </table:table-cell>
          <table:table-cell office:value-type="string">
            <text:p>Segelschiffe in Stein gehauen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7">
            <text:p>07</text:p>
          </table:table-cell>
          <table:table-cell office:value-type="float" office:value="651">
            <text:p>651</text:p>
          </table:table-cell>
          <table:table-cell table:number-columns-repeated="1017"/>
        </table:table-row>
        <table:table-row table:style-name="ro15">
          <table:table-cell office:value-type="string">
            <text:p>Metzner, Karl</text:p>
          </table:table-cell>
          <table:table-cell office:value-type="string">
            <text:p>Die Wohlgerüche Arabiens</text:p>
          </table:table-cell>
          <table:table-cell office:value-type="string">
            <text:p>III</text:p>
          </table:table-cell>
          <table:table-cell office:value-type="string">
            <text:p>Allgemeines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5">
          <table:table-cell office:value-type="string">
            <text:p>Metzner, Karl</text:p>
          </table:table-cell>
          <table:table-cell office:value-type="string">
            <text:p>Symeon Stylites - der Heilige auf der Säule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7">
            <text:p>07</text:p>
          </table:table-cell>
          <table:table-cell office:value-type="float" office:value="603">
            <text:p>603</text:p>
          </table:table-cell>
          <table:table-cell table:number-columns-repeated="1017"/>
        </table:table-row>
        <table:table-row table:style-name="ro15">
          <table:table-cell office:value-type="string">
            <text:p>Metzner, Karl</text:p>
          </table:table-cell>
          <table:table-cell office:value-type="string">
            <text:p>Die Erfindung der Schrift</text:p>
          </table:table-cell>
          <table:table-cell office:value-type="string">
            <text:p>III</text:p>
          </table:table-cell>
          <table:table-cell office:value-type="string">
            <text:p>Schriftwes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5">
          <table:table-cell office:value-type="string">
            <text:p>Metzner, Karl</text:p>
          </table:table-cell>
          <table:table-cell office:value-type="string">
            <text:p>Ewer und Keitelkähne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3">
            <text:p>03</text:p>
          </table:table-cell>
          <table:table-cell office:value-type="float" office:value="217">
            <text:p>217</text:p>
          </table:table-cell>
          <table:table-cell table:number-columns-repeated="1017"/>
        </table:table-row>
        <table:table-row table:style-name="ro13">
          <table:table-cell office:value-type="string">
            <text:p>Meyer, Adolf</text:p>
          </table:table-cell>
          <table:table-cell office:value-type="string">
            <text:p>Der tolle Christian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6">
            <text:p>06</text:p>
          </table:table-cell>
          <table:table-cell office:value-type="float" office:value="519">
            <text:p>519</text:p>
          </table:table-cell>
          <table:table-cell table:number-columns-repeated="1017"/>
        </table:table-row>
        <table:table-row table:style-name="ro13">
          <table:table-cell office:value-type="string">
            <text:p>Meyer, Horst</text:p>
          </table:table-cell>
          <table:table-cell office:value-type="string">
            <text:p>Deutsches Weinmuseum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2">
            <text:p>02</text:p>
          </table:table-cell>
          <table:table-cell office:value-type="float" office:value="171">
            <text:p>171</text:p>
          </table:table-cell>
          <table:table-cell table:number-columns-repeated="1017"/>
        </table:table-row>
        <table:table-row table:style-name="ro15">
          <table:table-cell office:value-type="string">
            <text:p>Meyer-Habrich, Christa</text:p>
          </table:table-cell>
          <table:table-cell office:value-type="string">
            <text:p>Gliederbrand und Kribbelkrankheit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1">
            <text:p>11</text:p>
          </table:table-cell>
          <table:table-cell office:value-type="float" office:value="1033">
            <text:p>1033</text:p>
          </table:table-cell>
          <table:table-cell table:number-columns-repeated="1017"/>
        </table:table-row>
        <table:table-row table:style-name="ro15">
          <table:table-cell office:value-type="string">
            <text:p>Meyer-Habrich, Christa</text:p>
          </table:table-cell>
          <table:table-cell office:value-type="string">
            <text:p>"Ich bin der Doktor Eisenbart …"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Meyer-Habrich, Christa</text:p>
          </table:table-cell>
          <table:table-cell office:value-type="string">
            <text:p>Medizinhistorisches Museum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2">
            <text:p>02</text:p>
          </table:table-cell>
          <table:table-cell office:value-type="float" office:value="179">
            <text:p>179</text:p>
          </table:table-cell>
          <table:table-cell table:number-columns-repeated="1017"/>
        </table:table-row>
        <table:table-row table:style-name="ro15">
          <table:table-cell office:value-type="string">
            <text:p>Meyer-Habrich, Christa</text:p>
          </table:table-cell>
          <table:table-cell office:value-type="string">
            <text:p>Jagdmuseum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4">
            <text:p>04</text:p>
          </table:table-cell>
          <table:table-cell office:value-type="float" office:value="369">
            <text:p>369</text:p>
          </table:table-cell>
          <table:table-cell table:number-columns-repeated="1017"/>
        </table:table-row>
        <table:table-row table:style-name="ro15">
          <table:table-cell office:value-type="string">
            <text:p>Meyer-Habrich, Christa</text:p>
          </table:table-cell>
          <table:table-cell office:value-type="string">
            <text:p>Brotmuseum</text:p>
          </table:table-cell>
          <table:table-cell office:value-type="string">
            <text:p>XIX</text:p>
          </table:table-cell>
          <table:table-cell office:value-type="string">
            <text:p>Muse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9">
            <text:p>09</text:p>
          </table:table-cell>
          <table:table-cell office:value-type="float" office:value="852">
            <text:p>852</text:p>
          </table:table-cell>
          <table:table-cell table:number-columns-repeated="1017"/>
        </table:table-row>
        <table:table-row table:style-name="ro15">
          <table:table-cell office:value-type="string">
            <text:p>Middendorff, Wolf</text:p>
          </table:table-cell>
          <table:table-cell office:value-type="string">
            <text:p>Roland Freisler. Der oberste Blutrichter des Dritten Reichs</text:p>
          </table:table-cell>
          <table:table-cell office:value-type="string">
            <text:p>VII, XVIII</text:p>
          </table:table-cell>
          <table:table-cell office:value-type="string">
            <text:p>Der Zweite Weltkrieg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7">
            <text:p>07</text:p>
          </table:table-cell>
          <table:table-cell office:value-type="float" office:value="615">
            <text:p>615</text:p>
          </table:table-cell>
          <table:table-cell table:number-columns-repeated="1017"/>
        </table:table-row>
        <table:table-row table:style-name="ro14">
          <table:table-cell office:value-type="string">
            <text:p>Middendorff, Wolf</text:p>
          </table:table-cell>
          <table:table-cell office:value-type="string">
            <text:p>Der Mensch als "Restrisiko" der Technik. Wenn Fahrlässigkeit zu Katastrophen führt</text:p>
          </table:table-cell>
          <table:table-cell office:value-type="string">
            <text:p>XV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9">
            <text:p>09</text:p>
          </table:table-cell>
          <table:table-cell office:value-type="float" office:value="758">
            <text:p>758</text:p>
          </table:table-cell>
          <table:table-cell table:number-columns-repeated="1017"/>
        </table:table-row>
        <table:table-row table:style-name="ro15">
          <table:table-cell office:value-type="string">
            <text:p>Mildner, Theodor</text:p>
          </table:table-cell>
          <table:table-cell office:value-type="string">
            <text:p>Michael Servet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4">
            <text:p>04</text:p>
          </table:table-cell>
          <table:table-cell office:value-type="float" office:value="353">
            <text:p>353</text:p>
          </table:table-cell>
          <table:table-cell table:number-columns-repeated="1017"/>
        </table:table-row>
        <table:table-row table:style-name="ro15">
          <table:table-cell office:value-type="string">
            <text:p>Mildner, Theodor</text:p>
          </table:table-cell>
          <table:table-cell office:value-type="string">
            <text:p>Albrecht Dürers Reise nach den Niederlanden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6">
            <text:p>06</text:p>
          </table:table-cell>
          <table:table-cell office:value-type="float" office:value="511">
            <text:p>511</text:p>
          </table:table-cell>
          <table:table-cell table:number-columns-repeated="1017"/>
        </table:table-row>
        <table:table-row table:style-name="ro15">
          <table:table-cell office:value-type="string">
            <text:p>Mildner, Theodor</text:p>
          </table:table-cell>
          <table:table-cell office:value-type="string">
            <text:p>Crato von Krafftheim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6">
            <text:p>06</text:p>
          </table:table-cell>
          <table:table-cell office:value-type="float" office:value="505">
            <text:p>505</text:p>
          </table:table-cell>
          <table:table-cell table:number-columns-repeated="1017"/>
        </table:table-row>
        <table:table-row table:style-name="ro15">
          <table:table-cell office:value-type="string">
            <text:p>Mildner, Theodor</text:p>
          </table:table-cell>
          <table:table-cell office:value-type="string">
            <text:p>Giambattista della Porta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4">
            <text:p>04</text:p>
          </table:table-cell>
          <table:table-cell office:value-type="float" office:value="331">
            <text:p>331</text:p>
          </table:table-cell>
          <table:table-cell table:number-columns-repeated="1017"/>
        </table:table-row>
        <table:table-row table:style-name="ro14">
          <table:table-cell office:value-type="string">
            <text:p>Mildner, Theodor</text:p>
          </table:table-cell>
          <table:table-cell office:value-type="string">
            <text:p>Napoleon II.</text:p>
          </table:table-cell>
          <table:table-cell office:value-type="string">
            <text:p>VI</text:p>
          </table:table-cell>
          <table:table-cell office:value-type="string">
            <text:p>Frankreich / Von der Restauration zum Bürgerkönigtum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3">
            <text:p>03</text:p>
          </table:table-cell>
          <table:table-cell office:value-type="float" office:value="273">
            <text:p>273</text:p>
          </table:table-cell>
          <table:table-cell table:number-columns-repeated="1017"/>
        </table:table-row>
        <table:table-row table:style-name="ro14">
          <table:table-cell office:value-type="string">
            <text:p>Milte, Hans</text:p>
          </table:table-cell>
          <table:table-cell office:value-type="string">
            <text:p>Ibrahim Pascha</text:p>
          </table:table-cell>
          <table:table-cell office:value-type="string">
            <text:p>V, X</text:p>
          </table:table-cell>
          <table:table-cell office:value-type="string">
            <text:p>Europa und die Islamische Welt / Vorderasi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5">
            <text:p>05</text:p>
          </table:table-cell>
          <table:table-cell office:value-type="float" office:value="469">
            <text:p>469</text:p>
          </table:table-cell>
          <table:table-cell table:number-columns-repeated="1017"/>
        </table:table-row>
        <table:table-row table:style-name="ro15">
          <table:table-cell office:value-type="string">
            <text:p>Minkenberg, Georg</text:p>
          </table:table-cell>
          <table:table-cell office:value-type="string">
            <text:p>Albrecht Dürers Selbstbildnis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">
            <text:p>01</text:p>
          </table:table-cell>
          <table:table-cell office:value-type="float" office:value="55">
            <text:p>55</text:p>
          </table:table-cell>
          <table:table-cell table:number-columns-repeated="1017"/>
        </table:table-row>
        <table:table-row table:style-name="ro13">
          <table:table-cell office:value-type="string">
            <text:p>Mirow, Jürgen</text:p>
          </table:table-cell>
          <table:table-cell office:value-type="string">
            <text:p>31. Mai 1916: Skagerrak</text:p>
          </table:table-cell>
          <table:table-cell office:value-type="string">
            <text:p>VI, XVII</text:p>
          </table:table-cell>
          <table:table-cell office:value-type="string">
            <text:p>Der Ers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3">
            <text:p>03</text:p>
          </table:table-cell>
          <table:table-cell office:value-type="float" office:value="225">
            <text:p>225</text:p>
          </table:table-cell>
          <table:table-cell table:number-columns-repeated="1017"/>
        </table:table-row>
        <table:table-row table:style-name="ro14">
          <table:table-cell office:value-type="string">
            <text:p>Mönch, Winfried</text:p>
          </table:table-cell>
          <table:table-cell office:value-type="string">
            <text:p>1914: Deutsche Kreuzer unter dem Halbmond</text:p>
          </table:table-cell>
          <table:table-cell office:value-type="string">
            <text:p>VI, X, XVII</text:p>
          </table:table-cell>
          <table:table-cell office:value-type="string">
            <text:p>Der Erste Weltkrieg / Vorderasien / Osmanisches Reich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2">
            <text:p>12</text:p>
          </table:table-cell>
          <table:table-cell office:value-type="float" office:value="1067">
            <text:p>1067</text:p>
          </table:table-cell>
          <table:table-cell table:number-columns-repeated="1017"/>
        </table:table-row>
        <table:table-row table:style-name="ro15">
          <table:table-cell office:value-type="string">
            <text:p>Montet, Pierre</text:p>
          </table:table-cell>
          <table:table-cell table:style-name="ce31" office:value-type="string">
            <text:p>"… als Gattin ins Haus des Nenoferkaptah"</text:p>
          </table:table-cell>
          <table:table-cell office:value-type="string">
            <text:p>III</text:p>
          </table:table-cell>
          <table:table-cell office:value-type="string">
            <text:p>Ägypt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2">
            <text:p>02</text:p>
          </table:table-cell>
          <table:table-cell office:value-type="float" office:value="171">
            <text:p>171</text:p>
          </table:table-cell>
          <table:table-cell table:number-columns-repeated="1017"/>
        </table:table-row>
        <table:table-row table:style-name="ro14">
          <table:table-cell office:value-type="string">
            <text:p>Moraw, Peter</text:p>
          </table:table-cell>
          <table:table-cell office:value-type="string">
            <text:p>Der Investiturstreit. Weltliche und geistliche Gewalt im europäischen Hochmittelalter</text:p>
          </table:table-cell>
          <table:table-cell office:value-type="string">
            <text:p>VI</text:p>
          </table:table-cell>
          <table:table-cell office:value-type="string">
            <text:p>Von den Sachsenkaisern bis zum Ende der Staufer / Kirche / Papsttum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4">
          <table:table-cell office:value-type="string">
            <text:p>Moraw, Peter</text:p>
          </table:table-cell>
          <table:table-cell office:value-type="string">
            <text:p>Gerechter Preis und Wucherzins. Mittelalter und beginnende Neuzeit im Konflikt zwischen Wirtschaft und Ethik</text:p>
          </table:table-cell>
          <table:table-cell office:value-type="string">
            <text:p>IV, V, XIII</text:p>
          </table:table-cell>
          <table:table-cell office:value-type="string">
            <text:p>Spätmittelalter / Zeit der Reformation und des Humanismus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1">
            <text:p>11</text:p>
          </table:table-cell>
          <table:table-cell office:value-type="float" office:value="993">
            <text:p>993</text:p>
          </table:table-cell>
          <table:table-cell table:number-columns-repeated="1017"/>
        </table:table-row>
        <table:table-row table:style-name="ro14">
          <table:table-cell office:value-type="string">
            <text:p>Moraw, Peter</text:p>
          </table:table-cell>
          <table:table-cell office:value-type="string">
            <text:p>Aufstieg und Wirken des Willigis von Mainz. Karriere und Leistung eines Reichsbischofs der Ottonenzeit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2">
            <text:p>02</text:p>
          </table:table-cell>
          <table:table-cell office:value-type="float" office:value="161">
            <text:p>161</text:p>
          </table:table-cell>
          <table:table-cell table:number-columns-repeated="1017"/>
        </table:table-row>
        <table:table-row table:style-name="ro15">
          <table:table-cell office:value-type="string">
            <text:p>Moraw, Peter</text:p>
          </table:table-cell>
          <table:table-cell office:value-type="string">
            <text:p>Das Hauptstadtproblem in der deutschen Geschichte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92">
            <text:p>92</text:p>
          </table:table-cell>
          <table:table-cell table:style-name="ce41" office:value-type="float" office:value="3">
            <text:p>03</text:p>
          </table:table-cell>
          <table:table-cell office:value-type="float" office:value="246">
            <text:p>246</text:p>
          </table:table-cell>
          <table:table-cell table:number-columns-repeated="1017"/>
        </table:table-row>
        <table:table-row table:style-name="ro15">
          <table:table-cell office:value-type="string">
            <text:p>Mosebach, Marga</text:p>
          </table:table-cell>
          <table:table-cell office:value-type="string">
            <text:p>Der Schicksalstag Karls des Kühnen</text:p>
          </table:table-cell>
          <table:table-cell office:value-type="string">
            <text:p>IV</text:p>
          </table:table-cell>
          <table:table-cell office:value-type="string">
            <text:p>Burgund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">
            <text:p>01</text:p>
          </table:table-cell>
          <table:table-cell office:value-type="float" office:value="38">
            <text:p>38</text:p>
          </table:table-cell>
          <table:table-cell table:number-columns-repeated="1017"/>
        </table:table-row>
        <table:table-row table:style-name="ro15">
          <table:table-cell office:value-type="string">
            <text:p>Mosebach, Marga</text:p>
          </table:table-cell>
          <table:table-cell office:value-type="string">
            <text:p>Die Kreuze der 3 Fünf</text:p>
          </table:table-cell>
          <table:table-cell office:value-type="string">
            <text:p>V</text:p>
          </table:table-cell>
          <table:table-cell office:value-type="string">
            <text:p>Hexenverfolgung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6">
            <text:p>06</text:p>
          </table:table-cell>
          <table:table-cell office:value-type="float" office:value="564">
            <text:p>564</text:p>
          </table:table-cell>
          <table:table-cell table:number-columns-repeated="1017"/>
        </table:table-row>
        <table:table-row table:style-name="ro15">
          <table:table-cell office:value-type="string">
            <text:p>Mosebach, Marga</text:p>
          </table:table-cell>
          <table:table-cell office:value-type="string">
            <text:p>Das Schicksal der Burgunderbeute</text:p>
          </table:table-cell>
          <table:table-cell office:value-type="string">
            <text:p>IV</text:p>
          </table:table-cell>
          <table:table-cell office:value-type="string">
            <text:p>Burgund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5">
          <table:table-cell office:value-type="string">
            <text:p>Mosebach, Marga</text:p>
          </table:table-cell>
          <table:table-cell office:value-type="string">
            <text:p>Ein Königreich am Rande der Welt</text:p>
          </table:table-cell>
          <table:table-cell office:value-type="string">
            <text:p>IX, XVI</text:p>
          </table:table-cell>
          <table:table-cell office:value-type="string">
            <text:p>Mittel- und Südamerika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">
            <text:p>01</text:p>
          </table:table-cell>
          <table:table-cell office:value-type="float" office:value="82">
            <text:p>82</text:p>
          </table:table-cell>
          <table:table-cell table:number-columns-repeated="1017"/>
        </table:table-row>
        <table:table-row table:style-name="ro15">
          <table:table-cell office:value-type="string">
            <text:p>Mroßko, Kurt-Dietrich</text:p>
          </table:table-cell>
          <table:table-cell office:value-type="string">
            <text:p>Paul Göhre und die proletarische Welt</text:p>
          </table:table-cell>
          <table:table-cell office:value-type="string">
            <text:p>VI, XIII</text:p>
          </table:table-cell>
          <table:table-cell office:value-type="string">
            <text:p>Wilhelminisches Reich / 19. Jahrhundert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8">
            <text:p>08</text:p>
          </table:table-cell>
          <table:table-cell office:value-type="float" office:value="731">
            <text:p>731</text:p>
          </table:table-cell>
          <table:table-cell table:number-columns-repeated="1017"/>
        </table:table-row>
        <table:table-row table:style-name="ro15">
          <table:table-cell office:value-type="string">
            <text:p>Mroßko, Kurt-Dietrich</text:p>
          </table:table-cell>
          <table:table-cell office:value-type="string">
            <text:p>Der Fall Schippel</text:p>
          </table:table-cell>
          <table:table-cell office:value-type="string">
            <text:p>VI</text:p>
          </table:table-cell>
          <table:table-cell office:value-type="string">
            <text:p>Deutschland / Das Wilhelminische Reich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5">
          <table:table-cell office:value-type="string">
            <text:p>Müller, Adolf</text:p>
          </table:table-cell>
          <table:table-cell office:value-type="string">
            <text:p>Ludvik Svoboda - der einsame Mann auf der Prager Burg</text:p>
          </table:table-cell>
          <table:table-cell office:value-type="string">
            <text:p>X</text:p>
          </table:table-cell>
          <table:table-cell office:value-type="string">
            <text:p>Böhmen / Tschechoslowakei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2">
            <text:p>02</text:p>
          </table:table-cell>
          <table:table-cell office:value-type="float" office:value="159">
            <text:p>159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Rätsel um Trotzkis Tod</text:p>
          </table:table-cell>
          <table:table-cell office:value-type="string">
            <text:p>VIII</text:p>
          </table:table-cell>
          <table:table-cell office:value-type="string">
            <text:p>Sowjetunio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8">
            <text:p>08</text:p>
          </table:table-cell>
          <table:table-cell office:value-type="float" office:value="742">
            <text:p>742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Odyssee der toten Könige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0">
            <text:p>10</text:p>
          </table:table-cell>
          <table:table-cell office:value-type="float" office:value="946">
            <text:p>946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Der Geist von Locarno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7">
            <text:p>07</text:p>
          </table:table-cell>
          <table:table-cell office:value-type="float" office:value="634">
            <text:p>634</text:p>
          </table:table-cell>
          <table:table-cell table:number-columns-repeated="1017"/>
        </table:table-row>
        <table:table-row table:style-name="ro14">
          <table:table-cell office:value-type="string">
            <text:p>Müller, Marcel</text:p>
          </table:table-cell>
          <table:table-cell office:value-type="string">
            <text:p>Die Affäre Dreyfus</text:p>
          </table:table-cell>
          <table:table-cell office:value-type="string">
            <text:p>VI</text:p>
          </table:table-cell>
          <table:table-cell office:value-type="string">
            <text:p>Frankreich / Zweites Kaiserreich und Dritte Republik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8">
            <text:p>08</text:p>
          </table:table-cell>
          <table:table-cell office:value-type="float" office:value="692">
            <text:p>692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Der Englandflug des Rudolph Heß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9">
            <text:p>09</text:p>
          </table:table-cell>
          <table:table-cell office:value-type="float" office:value="784">
            <text:p>784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Das Attentat auf Walther Rathenau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2">
            <text:p>12</text:p>
          </table:table-cell>
          <table:table-cell office:value-type="float" office:value="1059">
            <text:p>1059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Einbruch auf Burg Hohenzollern</text:p>
          </table:table-cell>
          <table:table-cell office:value-type="string">
            <text:p>XVIII</text:p>
          </table:table-cell>
          <table:table-cell office:value-type="string">
            <text:p>Kriminalgeschichte / Katastroph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7">
            <text:p>07</text:p>
          </table:table-cell>
          <table:table-cell office:value-type="float" office:value="653">
            <text:p>653</text:p>
          </table:table-cell>
          <table:table-cell table:number-columns-repeated="1017"/>
        </table:table-row>
        <table:table-row table:style-name="ro15">
          <table:table-cell office:value-type="string">
            <text:p>Müller, Marcel</text:p>
          </table:table-cell>
          <table:table-cell office:value-type="string">
            <text:p>San Marino - der Zwerg vom Monte Titano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8">
            <text:p>08</text:p>
          </table:table-cell>
          <table:table-cell office:value-type="float" office:value="743">
            <text:p>743</text:p>
          </table:table-cell>
          <table:table-cell table:number-columns-repeated="1017"/>
        </table:table-row>
        <table:table-row table:style-name="ro15">
          <table:table-cell office:value-type="string">
            <text:p>Müller, Marcel</text:p>
          </table:table-cell>
          <table:table-cell office:value-type="string">
            <text:p>Der große Turm des Gustave Eiffel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1">
            <text:p>11</text:p>
          </table:table-cell>
          <table:table-cell office:value-type="float" office:value="986">
            <text:p>986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Königsmord in Marseille</text:p>
          </table:table-cell>
          <table:table-cell office:value-type="string">
            <text:p>XVII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8">
            <text:p>08</text:p>
          </table:table-cell>
          <table:table-cell office:value-type="float" office:value="704">
            <text:p>704</text:p>
          </table:table-cell>
          <table:table-cell table:number-columns-repeated="1017"/>
        </table:table-row>
        <table:table-row table:style-name="ro15">
          <table:table-cell office:value-type="string">
            <text:p>Müller, Marcel</text:p>
          </table:table-cell>
          <table:table-cell office:value-type="string">
            <text:p>Das Attentat auf Jean Jaurès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Der 20. Juli 1944: Das Attentat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7">
            <text:p>07</text:p>
          </table:table-cell>
          <table:table-cell office:value-type="float" office:value="598">
            <text:p>598</text:p>
          </table:table-cell>
          <table:table-cell table:number-columns-repeated="1017"/>
        </table:table-row>
        <table:table-row table:style-name="ro15">
          <table:table-cell office:value-type="string">
            <text:p>Müller, Marcel</text:p>
          </table:table-cell>
          <table:table-cell office:value-type="string">
            <text:p>Die "Kameliendame" des Alexandre Dumas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1">
            <text:p>11</text:p>
          </table:table-cell>
          <table:table-cell office:value-type="float" office:value="977">
            <text:p>977</text:p>
          </table:table-cell>
          <table:table-cell table:number-columns-repeated="1017"/>
        </table:table-row>
        <table:table-row table:style-name="ro15">
          <table:table-cell office:value-type="string">
            <text:p>Müller, Marcel</text:p>
          </table:table-cell>
          <table:table-cell office:value-type="string">
            <text:p>Cabrera - Insel der Verdammten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2">
            <text:p>12</text:p>
          </table:table-cell>
          <table:table-cell office:value-type="float" office:value="1113">
            <text:p>1113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Chopin und George Sand auf Mallorca</text:p>
          </table:table-cell>
          <table:table-cell office:value-type="string">
            <text:p>XIV</text:p>
          </table:table-cell>
          <table:table-cell office:value-type="string">
            <text:p>Musik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7">
            <text:p>07</text:p>
          </table:table-cell>
          <table:table-cell office:value-type="float" office:value="651">
            <text:p>651</text:p>
          </table:table-cell>
          <table:table-cell table:number-columns-repeated="1017"/>
        </table:table-row>
        <table:table-row table:style-name="ro13">
          <table:table-cell office:value-type="string">
            <text:p>Müller, Marcel</text:p>
          </table:table-cell>
          <table:table-cell office:value-type="string">
            <text:p>Die Tragödie der "Gneisenau"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6">
            <text:p>76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4">
          <table:table-cell office:value-type="string">
            <text:p>Müller-Kleinsorge, Helmut</text:p>
          </table:table-cell>
          <table:table-cell office:value-type="string">
            <text:p>Die Welser in Venezuela. Auf Beutezug in der Neuen Welt</text:p>
          </table:table-cell>
          <table:table-cell office:value-type="string">
            <text:p>IX, XIII, XVI</text:p>
          </table:table-cell>
          <table:table-cell office:value-type="string">
            <text:p>Mittel- und Südamerika / Frühe Neuzeit und Ancien Régim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7">
            <text:p>07</text:p>
          </table:table-cell>
          <table:table-cell office:value-type="float" office:value="614">
            <text:p>614</text:p>
          </table:table-cell>
          <table:table-cell table:number-columns-repeated="1017"/>
        </table:table-row>
        <table:table-row table:style-name="ro14">
          <table:table-cell office:value-type="string">
            <text:p>Müller-Vogg, Hugo</text:p>
          </table:table-cell>
          <table:table-cell office:value-type="string">
            <text:p>Massenwohlstand statt Massenelend. Die unerfüllten Vorhersagen des Ökonomen Karl Marx</text:p>
          </table:table-cell>
          <table:table-cell office:value-type="string">
            <text:p>XIII</text:p>
          </table:table-cell>
          <table:table-cell office:value-type="string">
            <text:p>19. Jahrhundert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3">
            <text:p>03</text:p>
          </table:table-cell>
          <table:table-cell office:value-type="float" office:value="266">
            <text:p>266</text:p>
          </table:table-cell>
          <table:table-cell table:number-columns-repeated="1017"/>
        </table:table-row>
        <table:table-row table:style-name="ro15">
          <table:table-cell office:value-type="string">
            <text:p>Munier, Gerald</text:p>
          </table:table-cell>
          <table:table-cell office:value-type="string">
            <text:p>Wenn Comics Geschichte machen. Historie als Folie des Amüsements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6">
            <text:p>06</text:p>
          </table:table-cell>
          <table:table-cell office:value-type="float" office:value="541">
            <text:p>541</text:p>
          </table:table-cell>
          <table:table-cell table:number-columns-repeated="1017"/>
        </table:table-row>
        <table:table-row table:style-name="ro15">
          <table:table-cell office:value-type="string">
            <text:p>Münter, Otto</text:p>
          </table:table-cell>
          <table:table-cell office:value-type="string">
            <text:p>Die Ostfreiwilligen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3">
            <text:p>03</text:p>
          </table:table-cell>
          <table:table-cell office:value-type="float" office:value="207">
            <text:p>207</text:p>
          </table:table-cell>
          <table:table-cell table:number-columns-repeated="1017"/>
        </table:table-row>
        <table:table-row table:style-name="ro14">
          <table:table-cell office:value-type="string">
            <text:p>Murr, Johannes</text:p>
          </table:table-cell>
          <table:table-cell office:value-type="string">
            <text:p>Flucht über die Klippen. François Bazaine - Frankreichs verfemter Marschall von 1870/71</text:p>
          </table:table-cell>
          <table:table-cell office:value-type="string">
            <text:p>VI</text:p>
          </table:table-cell>
          <table:table-cell office:value-type="string">
            <text:p>Frankreich / Zweites Kaiserreich und Dritte Republik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8">
            <text:p>08</text:p>
          </table:table-cell>
          <table:table-cell office:value-type="float" office:value="725">
            <text:p>725</text:p>
          </table:table-cell>
          <table:table-cell table:number-columns-repeated="1017"/>
        </table:table-row>
        <table:table-row table:style-name="ro14">
          <table:table-cell office:value-type="string">
            <text:p>Murr, Johannes</text:p>
          </table:table-cell>
          <table:table-cell office:value-type="string">
            <text:p>Westminster auf dem Pulverfaß. 1605: Der gescheiterte "Gunpowder Plot" im englischen Parlament</text:p>
          </table:table-cell>
          <table:table-cell office:value-type="string">
            <text:p>V</text:p>
          </table:table-cell>
          <table:table-cell office:value-type="string">
            <text:p>England / Schottland / Irland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">
            <text:p>01</text:p>
          </table:table-cell>
          <table:table-cell office:value-type="float" office:value="85">
            <text:p>85</text:p>
          </table:table-cell>
          <table:table-cell table:number-columns-repeated="1017"/>
        </table:table-row>
        <table:table-row table:style-name="ro14">
          <table:table-cell office:value-type="string">
            <text:p>Murr, Johannes</text:p>
          </table:table-cell>
          <table:table-cell office:value-type="string">
            <text:p>"Der Preuße ist der Mustermensch unserer Tage". Krieg und Reichsgründung 1870/71 im Echo der Presse.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1">
            <text:p>11</text:p>
          </table:table-cell>
          <table:table-cell office:value-type="float" office:value="938">
            <text:p>938</text:p>
          </table:table-cell>
          <table:table-cell table:number-columns-repeated="1017"/>
        </table:table-row>
        <table:table-row table:style-name="ro15">
          <table:table-cell office:value-type="string">
            <text:p>Murtfeld, Rudolf</text:p>
          </table:table-cell>
          <table:table-cell office:value-type="string">
            <text:p>Georg Forster</text:p>
          </table:table-cell>
          <table:table-cell office:value-type="string">
            <text:p>V</text:p>
          </table:table-cell>
          <table:table-cell office:value-type="string">
            <text:p>Die Französische Revolutio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N</text:p>
          </table:table-cell>
          <table:table-cell table:number-columns-repeated="1023"/>
        </table:table-row>
        <table:table-row table:style-name="ro15">
          <table:table-cell office:value-type="string">
            <text:p>Nasemann, Theodor</text:p>
          </table:table-cell>
          <table:table-cell office:value-type="string">
            <text:p>1758: Die Schlacht bei Zorndorf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2">
            <text:p>02</text:p>
          </table:table-cell>
          <table:table-cell office:value-type="float" office:value="133">
            <text:p>133</text:p>
          </table:table-cell>
          <table:table-cell table:number-columns-repeated="1017"/>
        </table:table-row>
        <table:table-row table:style-name="ro13">
          <table:table-cell office:value-type="string">
            <text:p>Neumann, Gerhard</text:p>
          </table:table-cell>
          <table:table-cell office:value-type="string">
            <text:p>Felix V. - der letzte Gegenpapst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">
            <text:p>01</text:p>
          </table:table-cell>
          <table:table-cell office:value-type="float" office:value="53">
            <text:p>53</text:p>
          </table:table-cell>
          <table:table-cell table:number-columns-repeated="1017"/>
        </table:table-row>
        <table:table-row table:style-name="ro14">
          <table:table-cell office:value-type="string">
            <text:p>Neumann, Gerhard</text:p>
          </table:table-cell>
          <table:table-cell office:value-type="string">
            <text:p>Um 1000 post Christum natum …, I. Teil</text:p>
          </table:table-cell>
          <table:table-cell office:value-type="string">
            <text:p>IV, XIII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4">
            <text:p>04</text:p>
          </table:table-cell>
          <table:table-cell office:value-type="float" office:value="325">
            <text:p>325</text:p>
          </table:table-cell>
          <table:table-cell table:number-columns-repeated="1017"/>
        </table:table-row>
        <table:table-row table:style-name="ro14">
          <table:table-cell office:value-type="string">
            <text:p>Neumann, Gerhard</text:p>
          </table:table-cell>
          <table:table-cell office:value-type="string">
            <text:p>Um 1000 post Christum natum …, II. Teil</text:p>
          </table:table-cell>
          <table:table-cell office:value-type="string">
            <text:p>IV, XIII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5">
            <text:p>05</text:p>
          </table:table-cell>
          <table:table-cell office:value-type="float" office:value="439">
            <text:p>439</text:p>
          </table:table-cell>
          <table:table-cell table:number-columns-repeated="1017"/>
        </table:table-row>
        <table:table-row table:style-name="ro14">
          <table:table-cell office:value-type="string">
            <text:p>Neumann, Gerhard</text:p>
          </table:table-cell>
          <table:table-cell office:value-type="string">
            <text:p>Um 1000 post Christum natum …, III. Teil</text:p>
          </table:table-cell>
          <table:table-cell office:value-type="string">
            <text:p>IV, XIII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6">
            <text:p>06</text:p>
          </table:table-cell>
          <table:table-cell office:value-type="float" office:value="539">
            <text:p>539</text:p>
          </table:table-cell>
          <table:table-cell table:number-columns-repeated="1017"/>
        </table:table-row>
        <table:table-row table:style-name="ro13">
          <table:table-cell office:value-type="string">
            <text:p>Neumann, Gerhard</text:p>
          </table:table-cell>
          <table:table-cell office:value-type="string">
            <text:p>"… nicht mehr als 60 Pasteten"</text:p>
          </table:table-cell>
          <table:table-cell office:value-type="string">
            <text:p>IV, XIII</text:p>
          </table:table-cell>
          <table:table-cell office:value-type="string">
            <text:p>Spätmittelalte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6">
            <text:p>06</text:p>
          </table:table-cell>
          <table:table-cell office:value-type="float" office:value="551">
            <text:p>551</text:p>
          </table:table-cell>
          <table:table-cell table:number-columns-repeated="1017"/>
        </table:table-row>
        <table:table-row table:style-name="ro15">
          <table:table-cell office:value-type="string">
            <text:p>Neumann, Gerhard</text:p>
          </table:table-cell>
          <table:table-cell office:value-type="string">
            <text:p>Aus der Chronik des Richer von Reims</text:p>
          </table:table-cell>
          <table:table-cell office:value-type="string">
            <text:p>IV, XIV</text:p>
          </table:table-cell>
          <table:table-cell office:value-type="string">
            <text:p>Frankreich / Historiker und ihre Wissenschaft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3">
            <text:p>03</text:p>
          </table:table-cell>
          <table:table-cell office:value-type="float" office:value="251">
            <text:p>251</text:p>
          </table:table-cell>
          <table:table-cell table:number-columns-repeated="1017"/>
        </table:table-row>
        <table:table-row table:style-name="ro14">
          <table:table-cell office:value-type="string">
            <text:p>Neumann, Gerhard</text:p>
          </table:table-cell>
          <table:table-cell office:value-type="string">
            <text:p>Ivan III.</text:p>
          </table:table-cell>
          <table:table-cell office:value-type="string">
            <text:p>VIII</text:p>
          </table:table-cell>
          <table:table-cell office:value-type="string">
            <text:p>Russland bis zum Ende der Moskauer Period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">
            <text:p>01</text:p>
          </table:table-cell>
          <table:table-cell office:value-type="float" office:value="21">
            <text:p>21</text:p>
          </table:table-cell>
          <table:table-cell table:number-columns-repeated="1017"/>
        </table:table-row>
        <table:table-row table:style-name="ro14">
          <table:table-cell office:value-type="string">
            <text:p>Neumann, Gerhard</text:p>
          </table:table-cell>
          <table:table-cell office:value-type="string">
            <text:p>Wasilij III.</text:p>
          </table:table-cell>
          <table:table-cell office:value-type="string">
            <text:p>V, VIII</text:p>
          </table:table-cell>
          <table:table-cell office:value-type="string">
            <text:p>Russland bis zum Ende der Moskauer Period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9">
            <text:p>09</text:p>
          </table:table-cell>
          <table:table-cell office:value-type="float" office:value="773">
            <text:p>773</text:p>
          </table:table-cell>
          <table:table-cell table:number-columns-repeated="1017"/>
        </table:table-row>
        <table:table-row table:style-name="ro14">
          <table:table-cell office:value-type="string">
            <text:p>Neuschäffer, Hubertus</text:p>
          </table:table-cell>
          <table:table-cell office:value-type="string">
            <text:p>Katharina II. - Mehrerin des Russischen Reiches. Die deutsche Prinzessin auf dem Zarenthron</text:p>
          </table:table-cell>
          <table:table-cell office:value-type="string">
            <text:p>V, VIII</text:p>
          </table:table-cell>
          <table:table-cell office:value-type="string">
            <text:p>Russland / Das Petersburger Zarenreich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5">
            <text:p>05</text:p>
          </table:table-cell>
          <table:table-cell office:value-type="float" office:value="388">
            <text:p>388</text:p>
          </table:table-cell>
          <table:table-cell table:number-columns-repeated="1017"/>
        </table:table-row>
        <table:table-row table:style-name="ro14">
          <table:table-cell office:value-type="string">
            <text:p>Neuschäffer, Hubertus</text:p>
          </table:table-cell>
          <table:table-cell office:value-type="string">
            <text:p>"Moskau erstarrt vor Furcht". Das grausame Regiment Ivans des Schrecklichen</text:p>
          </table:table-cell>
          <table:table-cell office:value-type="string">
            <text:p>V, VIII</text:p>
          </table:table-cell>
          <table:table-cell office:value-type="string">
            <text:p>Russland bis zum Ende der Moskauer Period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4">
          <table:table-cell office:value-type="string">
            <text:p>Neuschäffer, Hubertus</text:p>
          </table:table-cell>
          <table:table-cell office:value-type="string">
            <text:p>Im Schatten des "Großen Bruders". Polens wechselvolles Verhältnis zum mächtigen Nachbarn Rußland, I. Teil</text:p>
          </table:table-cell>
          <table:table-cell office:value-type="string">
            <text:p>V, VI, VII, VIII, XII</text:p>
          </table:table-cell>
          <table:table-cell office:value-type="string">
            <text:p>Pol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1">
            <text:p>11</text:p>
          </table:table-cell>
          <table:table-cell office:value-type="float" office:value="939">
            <text:p>939</text:p>
          </table:table-cell>
          <table:table-cell table:number-columns-repeated="1017"/>
        </table:table-row>
        <table:table-row table:style-name="ro14">
          <table:table-cell office:value-type="string">
            <text:p>Neuschäffer, Hubertus</text:p>
          </table:table-cell>
          <table:table-cell office:value-type="string">
            <text:p>Im Schatten des "Großen Bruders". Polens wechselvolles Verhältnis zum mächtigen Nachbarn Rußland, II. Teil</text:p>
          </table:table-cell>
          <table:table-cell office:value-type="string">
            <text:p>V, VI, VII, VIII, XII</text:p>
          </table:table-cell>
          <table:table-cell office:value-type="string">
            <text:p>Pol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2">
            <text:p>12</text:p>
          </table:table-cell>
          <table:table-cell office:value-type="float" office:value="1073">
            <text:p>1073</text:p>
          </table:table-cell>
          <table:table-cell table:number-columns-repeated="1017"/>
        </table:table-row>
        <table:table-row table:style-name="ro15">
          <table:table-cell office:value-type="string">
            <text:p>Niess, Wolfgang</text:p>
          </table:table-cell>
          <table:table-cell office:value-type="string">
            <text:p>Kurfürst Maximilian I. von Bayern</text:p>
          </table:table-cell>
          <table:table-cell office:value-type="string">
            <text:p>V</text:p>
          </table:table-cell>
          <table:table-cell office:value-type="string">
            <text:p>Deutsche Staaten / Bayern / Wittelsbache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5">
          <table:table-cell office:value-type="string">
            <text:p>Nissel, Willy</text:p>
          </table:table-cell>
          <table:table-cell office:value-type="string">
            <text:p>"Soldatensender Calais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2">
            <text:p>12</text:p>
          </table:table-cell>
          <table:table-cell office:value-type="float" office:value="1123">
            <text:p>1123</text:p>
          </table:table-cell>
          <table:table-cell table:number-columns-repeated="1017"/>
        </table:table-row>
        <table:table-row table:style-name="ro15">
          <table:table-cell office:value-type="string">
            <text:p>Nolte, Heinrich</text:p>
          </table:table-cell>
          <table:table-cell office:value-type="string">
            <text:p>1938-1945: Rußlands Krieg im Osten</text:p>
          </table:table-cell>
          <table:table-cell office:value-type="string">
            <text:p>VII, VIII, X</text:p>
          </table:table-cell>
          <table:table-cell office:value-type="string">
            <text:p>Der Zweite Weltkrieg / Sowjetunion / Japa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3">
          <table:table-cell office:value-type="string">
            <text:p>Norden, Eduard</text:p>
          </table:table-cell>
          <table:table-cell office:value-type="string">
            <text:p>Die Geburt des Kindes</text:p>
          </table:table-cell>
          <table:table-cell office:value-type="string">
            <text:p>III</text:p>
          </table:table-cell>
          <table:table-cell office:value-type="string">
            <text:p>Religionen und Kulte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2">
            <text:p>12</text:p>
          </table:table-cell>
          <table:table-cell office:value-type="float" office:value="1059">
            <text:p>1059</text:p>
          </table:table-cell>
          <table:table-cell table:number-columns-repeated="1017"/>
        </table:table-row>
        <table:table-row table:style-name="ro15">
          <table:table-cell office:value-type="string">
            <text:p>Norden, Georg</text:p>
          </table:table-cell>
          <table:table-cell office:value-type="string">
            <text:p>Der türkische Pascha aus Brandenburg</text:p>
          </table:table-cell>
          <table:table-cell office:value-type="string">
            <text:p>VI</text:p>
          </table:table-cell>
          <table:table-cell office:value-type="string">
            <text:p>Deutsche Einigung und Kaiserreich bis 1890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279">
            <text:p>279</text:p>
          </table:table-cell>
          <table:table-cell table:number-columns-repeated="1017"/>
        </table:table-row>
        <table:table-row table:style-name="ro15">
          <table:table-cell office:value-type="string">
            <text:p>Nöske, Hans-Dieter</text:p>
          </table:table-cell>
          <table:table-cell office:value-type="string">
            <text:p>Die Harnschau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7">
            <text:p>07</text:p>
          </table:table-cell>
          <table:table-cell office:value-type="float" office:value="639">
            <text:p>639</text:p>
          </table:table-cell>
          <table:table-cell table:number-columns-repeated="1017"/>
        </table:table-row>
        <table:table-row table:style-name="ro15">
          <table:table-cell office:value-type="string">
            <text:p>Nöske, Hans-Dieter</text:p>
          </table:table-cell>
          <table:table-cell office:value-type="string">
            <text:p>Der Blasenstein: "Schinder und Satan"</text:p>
          </table:table-cell>
          <table:table-cell office:value-type="string">
            <text:p>XV</text:p>
          </table:table-cell>
          <table:table-cell office:value-type="string">
            <text:p>Medizi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1">
            <text:p>11</text:p>
          </table:table-cell>
          <table:table-cell office:value-type="float" office:value="953">
            <text:p>953</text:p>
          </table:table-cell>
          <table:table-cell table:number-columns-repeated="1017"/>
        </table:table-row>
        <table:table-row table:style-name="ro15">
          <table:table-cell office:value-type="string">
            <text:p>Nusser, Horst</text:p>
          </table:table-cell>
          <table:table-cell office:value-type="string">
            <text:p>"Mit Brief und Siegel"</text:p>
          </table:table-cell>
          <table:table-cell office:value-type="string">
            <text:p>IV, XI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1">
            <text:p>01</text:p>
          </table:table-cell>
          <table:table-cell office:value-type="float" office:value="67">
            <text:p>67</text:p>
          </table:table-cell>
          <table:table-cell table:number-columns-repeated="1017"/>
        </table:table-row>
        <table:table-row table:style-name="ro14">
          <table:table-cell office:value-type="string">
            <text:p>Nusser, Horst</text:p>
          </table:table-cell>
          <table:table-cell office:value-type="string">
            <text:p>Friedrich Ludwig Jahn und die deutsche Einigung</text:p>
          </table:table-cell>
          <table:table-cell office:value-type="string">
            <text:p>VI</text:p>
          </table:table-cell>
          <table:table-cell office:value-type="string">
            <text:p>Deutschland / Befreiungskriege und Vormärz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9">
            <text:p>09</text:p>
          </table:table-cell>
          <table:table-cell office:value-type="float" office:value="783">
            <text:p>783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O</text:p>
          </table:table-cell>
          <table:table-cell table:number-columns-repeated="1023"/>
        </table:table-row>
        <table:table-row table:style-name="ro15">
          <table:table-cell office:value-type="string">
            <text:p>Obermeier, Siegfried</text:p>
          </table:table-cell>
          <table:table-cell office:value-type="string">
            <text:p>Ein Kunstauftrag mit Hindernissen. Van Dyck in Palermo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6">
            <text:p>06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5">
          <table:table-cell office:value-type="string">
            <text:p>Obermeier, Siegfried</text:p>
          </table:table-cell>
          <table:table-cell office:value-type="string">
            <text:p>Das Turiner Grabtuch - echt oder gefälscht? Auf den Spuren einer Reliquie</text:p>
          </table:table-cell>
          <table:table-cell office:value-type="string">
            <text:p>IV, XIV</text:p>
          </table:table-cell>
          <table:table-cell office:value-type="string">
            <text:p>Religio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">
            <text:p>01</text:p>
          </table:table-cell>
          <table:table-cell office:value-type="float" office:value="69">
            <text:p>69</text:p>
          </table:table-cell>
          <table:table-cell table:number-columns-repeated="1017"/>
        </table:table-row>
        <table:table-row table:style-name="ro15">
          <table:table-cell office:value-type="string">
            <text:p>Osten, Peter / Kantowski, Franz</text:p>
          </table:table-cell>
          <table:table-cell office:value-type="string">
            <text:p>"Chaltura" - die "graue Zone" im sowjetischen Wirtschaftssystem</text:p>
          </table:table-cell>
          <table:table-cell office:value-type="string">
            <text:p>VII, VIII, XIII</text:p>
          </table:table-cell>
          <table:table-cell office:value-type="string">
            <text:p>Sowjetunion / 20. Jahrhundert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4">
            <text:p>04</text:p>
          </table:table-cell>
          <table:table-cell office:value-type="float" office:value="303">
            <text:p>303</text:p>
          </table:table-cell>
          <table:table-cell table:number-columns-repeated="1017"/>
        </table:table-row>
        <table:table-row table:style-name="ro14">
          <table:table-cell office:value-type="string">
            <text:p>Ostertag, Heiger</text:p>
          </table:table-cell>
          <table:table-cell office:value-type="string">
            <text:p>Die Kaderschmiede der Armee. Kadettenleben im Deutschen Kaiserreich</text:p>
          </table:table-cell>
          <table:table-cell office:value-type="string">
            <text:p>VI, XI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5">
          <table:table-cell office:value-type="string">
            <text:p>Otto, Hans</text:p>
          </table:table-cell>
          <table:table-cell office:value-type="string">
            <text:p>Die Grumbachschen Händel</text:p>
          </table:table-cell>
          <table:table-cell office:value-type="string">
            <text:p>V</text:p>
          </table:table-cell>
          <table:table-cell office:value-type="string">
            <text:p>Deutsche Staaten / Sonstig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1">
            <text:p>11</text:p>
          </table:table-cell>
          <table:table-cell office:value-type="float" office:value="987">
            <text:p>987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P</text:p>
          </table:table-cell>
          <table:table-cell table:number-columns-repeated="1023"/>
        </table:table-row>
        <table:table-row table:style-name="ro15">
          <table:table-cell office:value-type="string">
            <text:p>Pantenburg, Vitalis</text:p>
          </table:table-cell>
          <table:table-cell office:value-type="string">
            <text:p>Die Hudson's Bay Company</text:p>
          </table:table-cell>
          <table:table-cell office:value-type="string">
            <text:p>IX, XIII, XVI</text:p>
          </table:table-cell>
          <table:table-cell office:value-type="string">
            <text:p>Kanada / Alaska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1">
            <text:p>11</text:p>
          </table:table-cell>
          <table:table-cell office:value-type="float" office:value="971">
            <text:p>971</text:p>
          </table:table-cell>
          <table:table-cell table:number-columns-repeated="1017"/>
        </table:table-row>
        <table:table-row table:style-name="ro15">
          <table:table-cell office:value-type="string">
            <text:p>Pantenburg, Vitalis</text:p>
          </table:table-cell>
          <table:table-cell office:value-type="string">
            <text:p>Der Limes in Obergermanien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0">
            <text:p>10</text:p>
          </table:table-cell>
          <table:table-cell office:value-type="float" office:value="883">
            <text:p>883</text:p>
          </table:table-cell>
          <table:table-cell table:number-columns-repeated="1017"/>
        </table:table-row>
        <table:table-row table:style-name="ro15">
          <table:table-cell office:value-type="string">
            <text:p>Pantenburg, Vitalis</text:p>
          </table:table-cell>
          <table:table-cell office:value-type="string">
            <text:p>Erzbischof Balduin von Trier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2">
            <text:p>12</text:p>
          </table:table-cell>
          <table:table-cell office:value-type="float" office:value="1107">
            <text:p>1107</text:p>
          </table:table-cell>
          <table:table-cell table:number-columns-repeated="1017"/>
        </table:table-row>
        <table:table-row table:style-name="ro15">
          <table:table-cell office:value-type="string">
            <text:p>Pantenburg, Vitalis</text:p>
          </table:table-cell>
          <table:table-cell office:value-type="string">
            <text:p>Die Nordostpassage</text:p>
          </table:table-cell>
          <table:table-cell office:value-type="string">
            <text:p>XVI, XVI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2">
            <text:p>02</text:p>
          </table:table-cell>
          <table:table-cell office:value-type="float" office:value="137">
            <text:p>137</text:p>
          </table:table-cell>
          <table:table-cell table:number-columns-repeated="1017"/>
        </table:table-row>
        <table:table-row table:style-name="ro15">
          <table:table-cell office:value-type="string">
            <text:p>Pantenburg, Vitalis</text:p>
          </table:table-cell>
          <table:table-cell office:value-type="string">
            <text:p>Die Katastrophe der Nobile-Expedition</text:p>
          </table:table-cell>
          <table:table-cell office:value-type="string">
            <text:p>XV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5">
          <table:table-cell office:value-type="string">
            <text:p>Pantenburg, Vitalis</text:p>
          </table:table-cell>
          <table:table-cell office:value-type="string">
            <text:p>Die Entdeckungsreisen des Alexander Mackenzie</text:p>
          </table:table-cell>
          <table:table-cell office:value-type="string">
            <text:p>IX, XVI</text:p>
          </table:table-cell>
          <table:table-cell office:value-type="string">
            <text:p>Kanada / Alaska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5">
          <table:table-cell office:value-type="string">
            <text:p>Pantenburg, Vitalis</text:p>
          </table:table-cell>
          <table:table-cell office:value-type="string">
            <text:p>Mit dem "Adler" zum Pol</text:p>
          </table:table-cell>
          <table:table-cell office:value-type="string">
            <text:p>XV, XVI, XVIII</text:p>
          </table:table-cell>
          <table:table-cell office:value-type="string">
            <text:p>Luftfahrt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8">
            <text:p>08</text:p>
          </table:table-cell>
          <table:table-cell office:value-type="float" office:value="712">
            <text:p>712</text:p>
          </table:table-cell>
          <table:table-cell table:number-columns-repeated="1017"/>
        </table:table-row>
        <table:table-row table:style-name="ro14">
          <table:table-cell office:value-type="string">
            <text:p>Peter, Hans Werner</text:p>
          </table:table-cell>
          <table:table-cell office:value-type="string">
            <text:p>Die Rückkehr der Bourbonen</text:p>
          </table:table-cell>
          <table:table-cell office:value-type="string">
            <text:p>VI</text:p>
          </table:table-cell>
          <table:table-cell office:value-type="string">
            <text:p>Frankreich / Von der Restauration zum Bürgerkönigtum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2">
            <text:p>12</text:p>
          </table:table-cell>
          <table:table-cell office:value-type="float" office:value="1091">
            <text:p>1091</text:p>
          </table:table-cell>
          <table:table-cell table:number-columns-repeated="1017"/>
        </table:table-row>
        <table:table-row table:style-name="ro15">
          <table:table-cell office:value-type="string">
            <text:p>Pfeil, Fritz</text:p>
          </table:table-cell>
          <table:table-cell office:value-type="string">
            <text:p>Luthers "Septembertestament"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3">
            <text:p>03</text:p>
          </table:table-cell>
          <table:table-cell office:value-type="float" office:value="211">
            <text:p>211</text:p>
          </table:table-cell>
          <table:table-cell table:number-columns-repeated="1017"/>
        </table:table-row>
        <table:table-row table:style-name="ro15">
          <table:table-cell office:value-type="string">
            <text:p>Pflug, Peter</text:p>
          </table:table-cell>
          <table:table-cell office:value-type="string">
            <text:p>Das Halsband der Marie Antoinette</text:p>
          </table:table-cell>
          <table:table-cell office:value-type="string">
            <text:p>V, XVIII</text:p>
          </table:table-cell>
          <table:table-cell office:value-type="string">
            <text:p>Frankreich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3">
          <table:table-cell office:value-type="string">
            <text:p>Pflug, Peter</text:p>
          </table:table-cell>
          <table:table-cell office:value-type="string">
            <text:p>Charlotte - Kaiserin von Mexiko</text:p>
          </table:table-cell>
          <table:table-cell office:value-type="string">
            <text:p>IX</text:p>
          </table:table-cell>
          <table:table-cell office:value-type="string">
            <text:p>Mittel- und Südamerika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3">
          <table:table-cell office:value-type="string">
            <text:p>Pflug, Peter</text:p>
          </table:table-cell>
          <table:table-cell office:value-type="string">
            <text:p>Mord in Algier</text:p>
          </table:table-cell>
          <table:table-cell office:value-type="string">
            <text:p>VII, XI</text:p>
          </table:table-cell>
          <table:table-cell office:value-type="string">
            <text:p>Das Dritte Reich bis 1939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213">
            <text:p>213</text:p>
          </table:table-cell>
          <table:table-cell table:number-columns-repeated="1017"/>
        </table:table-row>
        <table:table-row table:style-name="ro13">
          <table:table-cell office:value-type="string">
            <text:p>Pflug, Peter</text:p>
          </table:table-cell>
          <table:table-cell office:value-type="string">
            <text:p>Von Chinesen gefangen - von Tataren befreit</text:p>
          </table:table-cell>
          <table:table-cell office:value-type="string">
            <text:p>X</text:p>
          </table:table-cell>
          <table:table-cell office:value-type="string">
            <text:p>Zentralasi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4">
            <text:p>04</text:p>
          </table:table-cell>
          <table:table-cell office:value-type="float" office:value="307">
            <text:p>307</text:p>
          </table:table-cell>
          <table:table-cell table:number-columns-repeated="1017"/>
        </table:table-row>
        <table:table-row table:style-name="ro15">
          <table:table-cell office:value-type="string">
            <text:p>Pflug, Peter</text:p>
          </table:table-cell>
          <table:table-cell office:value-type="string">
            <text:p>General Benedikt Arnold - der Verräter von West Point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5">
          <table:table-cell office:value-type="string">
            <text:p>Philippson, Adolf</text:p>
          </table:table-cell>
          <table:table-cell office:value-type="string">
            <text:p>Die Verschwörung des Catilina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5">
            <text:p>05</text:p>
          </table:table-cell>
          <table:table-cell office:value-type="float" office:value="423">
            <text:p>423</text:p>
          </table:table-cell>
          <table:table-cell table:number-columns-repeated="1017"/>
        </table:table-row>
        <table:table-row table:style-name="ro15">
          <table:table-cell office:value-type="string">
            <text:p>Philippson, Adolf</text:p>
          </table:table-cell>
          <table:table-cell office:value-type="string">
            <text:p>Die Abdankung Wilhelms II.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3">
            <text:p>03</text:p>
          </table:table-cell>
          <table:table-cell office:value-type="float" office:value="211">
            <text:p>211</text:p>
          </table:table-cell>
          <table:table-cell table:number-columns-repeated="1017"/>
        </table:table-row>
        <table:table-row table:style-name="ro14">
          <table:table-cell office:value-type="string">
            <text:p>Pigge, Helmut</text:p>
          </table:table-cell>
          <table:table-cell office:value-type="string">
            <text:p>Zu 20. Juli 1944: Ein Offizier Gottes. Der Jesuitenpater Augustin Rösch im Widerstand gegen den Nationalsozialismus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7">
            <text:p>07</text:p>
          </table:table-cell>
          <table:table-cell office:value-type="float" office:value="580">
            <text:p>580</text:p>
          </table:table-cell>
          <table:table-cell table:number-columns-repeated="1017"/>
        </table:table-row>
        <table:table-row table:style-name="ro14">
          <table:table-cell office:value-type="string">
            <text:p>Pigge, Helmut</text:p>
          </table:table-cell>
          <table:table-cell office:value-type="string">
            <text:p>Eine Hochzeit mit politischem Eklat. Herbert von Bismarck heiratet die Gräfin Hoyos</text:p>
          </table:table-cell>
          <table:table-cell office:value-type="string">
            <text:p>VI</text:p>
          </table:table-cell>
          <table:table-cell office:value-type="string">
            <text:p>Das Wilhelminische 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9">
            <text:p>09</text:p>
          </table:table-cell>
          <table:table-cell office:value-type="float" office:value="796">
            <text:p>796</text:p>
          </table:table-cell>
          <table:table-cell table:number-columns-repeated="1017"/>
        </table:table-row>
        <table:table-row table:style-name="ro15">
          <table:table-cell office:value-type="string">
            <text:p>Pleticha, Heinrich</text:p>
          </table:table-cell>
          <table:table-cell office:value-type="string">
            <text:p>Mina - die heilige Stadt in der Wüste</text:p>
          </table:table-cell>
          <table:table-cell office:value-type="string">
            <text:p>II, III</text:p>
          </table:table-cell>
          <table:table-cell office:value-type="string">
            <text:p>Religionen und Kult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6">
            <text:p>06</text:p>
          </table:table-cell>
          <table:table-cell office:value-type="float" office:value="529">
            <text:p>529</text:p>
          </table:table-cell>
          <table:table-cell table:number-columns-repeated="1017"/>
        </table:table-row>
        <table:table-row table:style-name="ro15">
          <table:table-cell office:value-type="string">
            <text:p>Pleticha, Heinrich</text:p>
          </table:table-cell>
          <table:table-cell office:value-type="string">
            <text:p>Zimbabwe</text:p>
          </table:table-cell>
          <table:table-cell office:value-type="string">
            <text:p>II, IX</text:p>
          </table:table-cell>
          <table:table-cell office:value-type="string">
            <text:p>Afrikanische Kultur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7">
            <text:p>07</text:p>
          </table:table-cell>
          <table:table-cell office:value-type="float" office:value="606">
            <text:p>606</text:p>
          </table:table-cell>
          <table:table-cell table:number-columns-repeated="1017"/>
        </table:table-row>
        <table:table-row table:style-name="ro14">
          <table:table-cell office:value-type="string">
            <text:p>Pleticha, Heinrich</text:p>
          </table:table-cell>
          <table:table-cell office:value-type="string">
            <text:p>"Erspare nicht dem Knaben strenge Zucht …" Schüler und Lehrer im Altertum</text:p>
          </table:table-cell>
          <table:table-cell office:value-type="string">
            <text:p>III, XIV</text:p>
          </table:table-cell>
          <table:table-cell office:value-type="string">
            <text:p>Bildungswes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4">
          <table:table-cell office:value-type="string">
            <text:p>Pleticha, Heinrich</text:p>
          </table:table-cell>
          <table:table-cell office:value-type="string">
            <text:p>Hic est natus … Herkunft und Geburtsstätten der deutschen Kaiser und Könige</text:p>
          </table:table-cell>
          <table:table-cell office:value-type="string">
            <text:p>VI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9">
            <text:p>09</text:p>
          </table:table-cell>
          <table:table-cell office:value-type="float" office:value="793">
            <text:p>793</text:p>
          </table:table-cell>
          <table:table-cell table:number-columns-repeated="1017"/>
        </table:table-row>
        <table:table-row table:style-name="ro14">
          <table:table-cell office:value-type="string">
            <text:p>Pleticha, Heinrich</text:p>
          </table:table-cell>
          <table:table-cell office:value-type="string">
            <text:p>Der umstrittene Wüstenheld. Die bizarre Karriere des Lawrence von Arabien</text:p>
          </table:table-cell>
          <table:table-cell office:value-type="string">
            <text:p>VI, X</text:p>
          </table:table-cell>
          <table:table-cell office:value-type="string">
            <text:p>Großbritannien / Vorderasien / Naher und Mittlerer Osten / Der Erste Weltkrieg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9">
            <text:p>09</text:p>
          </table:table-cell>
          <table:table-cell office:value-type="float" office:value="773">
            <text:p>773</text:p>
          </table:table-cell>
          <table:table-cell table:number-columns-repeated="1017"/>
        </table:table-row>
        <table:table-row table:style-name="ro15">
          <table:table-cell office:value-type="string">
            <text:p>Pleticha, Heinrich</text:p>
          </table:table-cell>
          <table:table-cell office:value-type="string">
            <text:p>"Ceterum censeo…" Karthago - Roms Rivalin</text:p>
          </table:table-cell>
          <table:table-cell office:value-type="string">
            <text:p>III, XII</text:p>
          </table:table-cell>
          <table:table-cell office:value-type="string">
            <text:p>Römisches Reich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1">
            <text:p>11</text:p>
          </table:table-cell>
          <table:table-cell office:value-type="float" office:value="939">
            <text:p>939</text:p>
          </table:table-cell>
          <table:table-cell table:number-columns-repeated="1017"/>
        </table:table-row>
        <table:table-row table:style-name="ro15">
          <table:table-cell office:value-type="string">
            <text:p>Pleticha, Heinrich</text:p>
          </table:table-cell>
          <table:table-cell office:value-type="string">
            <text:p>Rätsel aus Stein? Ägyptens Pyramiden und ihre Geheimnisse</text:p>
          </table:table-cell>
          <table:table-cell office:value-type="string">
            <text:p>II, III, XIV</text:p>
          </table:table-cell>
          <table:table-cell office:value-type="string">
            <text:p>Ägypten / Bildende Künste / Architektu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4">
          <table:table-cell office:value-type="string">
            <text:p>Pleticha, Heinrich</text:p>
          </table:table-cell>
          <table:table-cell office:value-type="string">
            <text:p>"Stadt und Mutter in Israel". Die Prager Judengemeinde im Spiegel ihrer Historie</text:p>
          </table:table-cell>
          <table:table-cell office:value-type="string">
            <text:p>X, XII</text:p>
          </table:table-cell>
          <table:table-cell office:value-type="string">
            <text:p>Böhmen / Tschechoslowakei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2">
            <text:p>12</text:p>
          </table:table-cell>
          <table:table-cell office:value-type="float" office:value="1051">
            <text:p>1051</text:p>
          </table:table-cell>
          <table:table-cell table:number-columns-repeated="1017"/>
        </table:table-row>
        <table:table-row table:style-name="ro14">
          <table:table-cell office:value-type="string">
            <text:p>Pleticha, Heinrich</text:p>
          </table:table-cell>
          <table:table-cell office:value-type="string">
            <text:p>Der Büchernarr auf Böhmens Thron. Die unglückselige Herrschaft des "faulen" Wenzel</text:p>
          </table:table-cell>
          <table:table-cell office:value-type="string">
            <text:p>IV, XIV</text:p>
          </table:table-cell>
          <table:table-cell office:value-type="string">
            <text:p>Spätmittelalte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2">
            <text:p>12</text:p>
          </table:table-cell>
          <table:table-cell office:value-type="float" office:value="1051">
            <text:p>1051</text:p>
          </table:table-cell>
          <table:table-cell table:number-columns-repeated="1017"/>
        </table:table-row>
        <table:table-row table:style-name="ro15">
          <table:table-cell office:value-type="string">
            <text:p>Plivier, Theodor</text:p>
          </table:table-cell>
          <table:table-cell office:value-type="string">
            <text:p>1918: Im Wald von Compiègne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1">
            <text:p>11</text:p>
          </table:table-cell>
          <table:table-cell office:value-type="float" office:value="991">
            <text:p>991</text:p>
          </table:table-cell>
          <table:table-cell table:number-columns-repeated="1017"/>
        </table:table-row>
        <table:table-row table:style-name="ro15">
          <table:table-cell office:value-type="string">
            <text:p>Pompe, Isabella</text:p>
          </table:table-cell>
          <table:table-cell office:value-type="string">
            <text:p>Ibn Battutas Weltreisen</text:p>
          </table:table-cell>
          <table:table-cell office:value-type="string">
            <text:p>XVI, XVI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1">
            <text:p>01</text:p>
          </table:table-cell>
          <table:table-cell office:value-type="float" office:value="76">
            <text:p>76</text:p>
          </table:table-cell>
          <table:table-cell table:number-columns-repeated="1017"/>
        </table:table-row>
        <table:table-row table:style-name="ro15">
          <table:table-cell office:value-type="string">
            <text:p>Pompe, Isabella</text:p>
          </table:table-cell>
          <table:table-cell office:value-type="string">
            <text:p>Die "Prinzessin von Miramar"</text:p>
          </table:table-cell>
          <table:table-cell office:value-type="string">
            <text:p>VI</text:p>
          </table:table-cell>
          <table:table-cell office:value-type="string">
            <text:p>Österreich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8">
            <text:p>08</text:p>
          </table:table-cell>
          <table:table-cell office:value-type="float" office:value="731">
            <text:p>731</text:p>
          </table:table-cell>
          <table:table-cell table:number-columns-repeated="1017"/>
        </table:table-row>
        <table:table-row table:style-name="ro15">
          <table:table-cell office:value-type="string">
            <text:p>Pompe, Isabella</text:p>
          </table:table-cell>
          <table:table-cell office:value-type="string">
            <text:p>Ein Deutscher im Dienste der Konquistadoren</text:p>
          </table:table-cell>
          <table:table-cell office:value-type="string">
            <text:p>IX, XVI</text:p>
          </table:table-cell>
          <table:table-cell office:value-type="string">
            <text:p>Mittel- und Südamerika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7">
            <text:p>07</text:p>
          </table:table-cell>
          <table:table-cell office:value-type="float" office:value="662">
            <text:p>662</text:p>
          </table:table-cell>
          <table:table-cell table:number-columns-repeated="1017"/>
        </table:table-row>
        <table:table-row table:style-name="ro14">
          <table:table-cell office:value-type="string">
            <text:p>Pörtner, Rudolf</text:p>
          </table:table-cell>
          <table:table-cell office:value-type="string">
            <text:p>Der Motor aus der "Murksbude". Nicolaus August Otto - der Ahnherr des automobilen Zeitalters</text:p>
          </table:table-cell>
          <table:table-cell office:value-type="string">
            <text:p>XV</text:p>
          </table:table-cell>
          <table:table-cell office:value-type="string">
            <text:p>Automobil / Erfindungen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3">
            <text:p>03</text:p>
          </table:table-cell>
          <table:table-cell office:value-type="float" office:value="207">
            <text:p>207</text:p>
          </table:table-cell>
          <table:table-cell table:number-columns-repeated="1017"/>
        </table:table-row>
        <table:table-row table:style-name="ro15">
          <table:table-cell office:value-type="string">
            <text:p>Pörtner, Rudolf</text:p>
          </table:table-cell>
          <table:table-cell office:value-type="string">
            <text:p>Im Geiste der Stoa. Die Faszinationskraft des Römischen Reiches</text:p>
          </table:table-cell>
          <table:table-cell office:value-type="string">
            <text:p>III, XIV</text:p>
          </table:table-cell>
          <table:table-cell office:value-type="string">
            <text:p>Römisches Reich / Philosophi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0">
            <text:p>10</text:p>
          </table:table-cell>
          <table:table-cell office:value-type="float" office:value="912">
            <text:p>912</text:p>
          </table:table-cell>
          <table:table-cell table:number-columns-repeated="1017"/>
        </table:table-row>
        <table:table-row table:style-name="ro14">
          <table:table-cell office:value-type="string">
            <text:p>Pörtner, Rudolf</text:p>
          </table:table-cell>
          <table:table-cell office:value-type="string">
            <text:p>Aufbruch zum Kreuzzug. Richard Löwenherz und Philipp August - zwei Könige, ein Dauerkonflikt</text:p>
          </table:table-cell>
          <table:table-cell office:value-type="string">
            <text:p>IV</text:p>
          </table:table-cell>
          <table:table-cell office:value-type="string">
            <text:p>Kreuzzüge / Ritterord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5">
          <table:table-cell office:value-type="string">
            <text:p>Portzek, Hans</text:p>
          </table:table-cell>
          <table:table-cell office:value-type="string">
            <text:p>Wende bei Waterloo. Wie ein Nebenkriegsschauplatz entscheidend wurde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8">
            <text:p>08</text:p>
          </table:table-cell>
          <table:table-cell office:value-type="float" office:value="726">
            <text:p>726</text:p>
          </table:table-cell>
          <table:table-cell table:number-columns-repeated="1017"/>
        </table:table-row>
        <table:table-row table:style-name="ro14">
          <table:table-cell office:value-type="string">
            <text:p>Prause, Gerhard</text:p>
          </table:table-cell>
          <table:table-cell office:value-type="string">
            <text:p>Der Kindermord zu Bethlehem fand nicht statt. Wie die Legende aus Herodes einen blutrünstigen Tyrannen machte</text:p>
          </table:table-cell>
          <table:table-cell office:value-type="string">
            <text:p>III, XIV</text:p>
          </table:table-cell>
          <table:table-cell office:value-type="string">
            <text:p>Religionen und Kult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1">
            <text:p>11</text:p>
          </table:table-cell>
          <table:table-cell office:value-type="float" office:value="976">
            <text:p>976</text:p>
          </table:table-cell>
          <table:table-cell table:number-columns-repeated="1017"/>
        </table:table-row>
        <table:table-row table:style-name="ro15">
          <table:table-cell office:value-type="string">
            <text:p>Preradovich, Nikolaus von</text:p>
          </table:table-cell>
          <table:table-cell office:value-type="string">
            <text:p>"Mayerling"</text:p>
          </table:table-cell>
          <table:table-cell office:value-type="string">
            <text:p>VI, XVII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">
            <text:p>01</text:p>
          </table:table-cell>
          <table:table-cell office:value-type="float" office:value="41">
            <text:p>41</text:p>
          </table:table-cell>
          <table:table-cell table:number-columns-repeated="1017"/>
        </table:table-row>
        <table:table-row table:style-name="ro14">
          <table:table-cell office:value-type="string">
            <text:p>Preradovich, Nikolaus von</text:p>
          </table:table-cell>
          <table:table-cell office:value-type="string">
            <text:p>Die Theresianischen Reformen</text:p>
          </table:table-cell>
          <table:table-cell office:value-type="string">
            <text:p>V, XII</text:p>
          </table:table-cell>
          <table:table-cell office:value-type="string">
            <text:p>Österreich / Habsburg / Frühe Neuzeit und Ancien Régim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4">
            <text:p>04</text:p>
          </table:table-cell>
          <table:table-cell office:value-type="float" office:value="343">
            <text:p>343</text:p>
          </table:table-cell>
          <table:table-cell table:number-columns-repeated="1017"/>
        </table:table-row>
        <table:table-row table:style-name="ro15">
          <table:table-cell office:value-type="string">
            <text:p>Preradovich, Nikolaus von</text:p>
          </table:table-cell>
          <table:table-cell office:value-type="string">
            <text:p>Unter dem Doppeladler</text:p>
          </table:table-cell>
          <table:table-cell office:value-type="string">
            <text:p>VI, XI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3">
            <text:p>03</text:p>
          </table:table-cell>
          <table:table-cell office:value-type="float" office:value="227">
            <text:p>227</text:p>
          </table:table-cell>
          <table:table-cell table:number-columns-repeated="1017"/>
        </table:table-row>
        <table:table-row table:style-name="ro15">
          <table:table-cell office:value-type="string">
            <text:p>Preuschoff, Beate</text:p>
          </table:table-cell>
          <table:table-cell office:value-type="string">
            <text:p>Von den Risiken, erwachsen zu werden. Kindheit im Mittelalter</text:p>
          </table:table-cell>
          <table:table-cell office:value-type="string">
            <text:p>IV, XIII</text:p>
          </table:table-cell>
          <table:table-cell office:value-type="string">
            <text:p>Spätmittelalter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4">
          <table:table-cell office:value-type="string">
            <text:p>Priebe, Walter</text:p>
          </table:table-cell>
          <table:table-cell office:value-type="string">
            <text:p>Die Ermordung Philipps von Schwaben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4">
            <text:p>04</text:p>
          </table:table-cell>
          <table:table-cell office:value-type="float" office:value="359">
            <text:p>359</text:p>
          </table:table-cell>
          <table:table-cell table:number-columns-repeated="1017"/>
        </table:table-row>
        <table:table-row table:style-name="ro14">
          <table:table-cell office:value-type="string">
            <text:p>Priebe, Walter</text:p>
          </table:table-cell>
          <table:table-cell office:value-type="string">
            <text:p>Konrad IV. - Abgesang der Staufer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3">
            <text:p>03</text:p>
          </table:table-cell>
          <table:table-cell office:value-type="float" office:value="235">
            <text:p>235</text:p>
          </table:table-cell>
          <table:table-cell table:number-columns-repeated="1017"/>
        </table:table-row>
        <table:table-row table:style-name="ro15">
          <table:table-cell office:value-type="string">
            <text:p>Priebe, Walter</text:p>
          </table:table-cell>
          <table:table-cell office:value-type="string">
            <text:p>Hochmeister Herrmann von Salza</text:p>
          </table:table-cell>
          <table:table-cell office:value-type="string">
            <text:p>IV</text:p>
          </table:table-cell>
          <table:table-cell office:value-type="string">
            <text:p>Ostkolonisation / Deutsche Ord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4">
            <text:p>04</text:p>
          </table:table-cell>
          <table:table-cell office:value-type="float" office:value="323">
            <text:p>323</text:p>
          </table:table-cell>
          <table:table-cell table:number-columns-repeated="1017"/>
        </table:table-row>
        <table:table-row table:style-name="ro14">
          <table:table-cell office:value-type="string">
            <text:p>Prinz, Fiedrich</text:p>
          </table:table-cell>
          <table:table-cell office:value-type="string">
            <text:p>Bayerns Prinzregentenzeit. Politik und Gesellschaft zwischen Belle Epoque und Umbruch</text:p>
          </table:table-cell>
          <table:table-cell office:value-type="string">
            <text:p>VI, XIII, XIV</text:p>
          </table:table-cell>
          <table:table-cell office:value-type="string">
            <text:p>Deutschland / Bayern / 19. Jahrhundert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4">
            <text:p>04</text:p>
          </table:table-cell>
          <table:table-cell office:value-type="float" office:value="309">
            <text:p>309</text:p>
          </table:table-cell>
          <table:table-cell table:number-columns-repeated="1017"/>
        </table:table-row>
        <table:table-row table:style-name="ro14">
          <table:table-cell office:value-type="string">
            <text:p>Prinz, Fiedrich</text:p>
          </table:table-cell>
          <table:table-cell office:value-type="string">
            <text:p>Das Kloster im Mittelalter: Zentrum der Gelehrsamkeit - Werkstatt der Künste</text:p>
          </table:table-cell>
          <table:table-cell office:value-type="string">
            <text:p>IV, XIV</text:p>
          </table:table-cell>
          <table:table-cell office:value-type="string">
            <text:p>Kirche / Papsttum / Bildende Künste / Architektur / Bildungswes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Als Deutschland und Frankreich noch "Dritte Welt" waren. Geschichten aus der Völkerwanderungsepoche und der frühen Merowingerzeit</text:p>
          </table:table-cell>
          <table:table-cell office:value-type="string">
            <text:p>IV</text:p>
          </table:table-cell>
          <table:table-cell office:value-type="string">
            <text:p>Mittelalte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2">
            <text:p>02</text:p>
          </table:table-cell>
          <table:table-cell office:value-type="float" office:value="168">
            <text:p>168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Aegidius Albertinus. Ein Gesellschaftskritiker am Hofe Maximilians I. in München</text:p>
          </table:table-cell>
          <table:table-cell office:value-type="string">
            <text:p>V, XIII, XIV</text:p>
          </table:table-cell>
          <table:table-cell office:value-type="string">
            <text:p>Deutsche Staaten / Bayern / Wittelsbacher / Frühe Neuzeit und Acien Régime / Literatu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6">
            <text:p>06</text:p>
          </table:table-cell>
          <table:table-cell office:value-type="float" office:value="526">
            <text:p>526</text:p>
          </table:table-cell>
          <table:table-cell table:number-columns-repeated="1017"/>
        </table:table-row>
        <table:table-row table:style-name="ro15">
          <table:table-cell office:value-type="string">
            <text:p>Prinz, Friedrich</text:p>
          </table:table-cell>
          <table:table-cell office:value-type="string">
            <text:p>Vom Wesen historischer Entscheidungen. Kreuzwege der Weltgeschichte</text:p>
          </table:table-cell>
          <table:table-cell office:value-type="string">
            <text:p>XII, XIV</text:p>
          </table:table-cell>
          <table:table-cell office:value-type="string">
            <text:p>Geschichtsdenk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2">
            <text:p>12</text:p>
          </table:table-cell>
          <table:table-cell office:value-type="float" office:value="1090">
            <text:p>1090</text:p>
          </table:table-cell>
          <table:table-cell table:number-columns-repeated="1017"/>
        </table:table-row>
        <table:table-row table:style-name="ro15">
          <table:table-cell office:value-type="string">
            <text:p>Prinz, Friedrich</text:p>
          </table:table-cell>
          <table:table-cell office:value-type="string">
            <text:p>Ein Juwel in Lothringen. Geschichte und Kultur der Residenzstadt Nancy</text:p>
          </table:table-cell>
          <table:table-cell office:value-type="string">
            <text:p>IV, V, XIV</text:p>
          </table:table-cell>
          <table:table-cell office:value-type="string">
            <text:p>Frankreich / Städt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3">
          <table:table-cell office:value-type="string">
            <text:p>Prinz, Friedrich</text:p>
          </table:table-cell>
          <table:table-cell office:value-type="string">
            <text:p>Arbeitsethik im Mittelalter. "Müßiggang ist ein Feind der Seele"</text:p>
          </table:table-cell>
          <table:table-cell office:value-type="string">
            <text:p>IV, XIV</text:p>
          </table:table-cell>
          <table:table-cell/>
          <table:table-cell table:style-name="ce41" office:value-type="float" office:value="86">
            <text:p>86</text:p>
          </table:table-cell>
          <table:table-cell table:style-name="ce41" office:value-type="float" office:value="3">
            <text:p>03</text:p>
          </table:table-cell>
          <table:table-cell office:value-type="float" office:value="214">
            <text:p>214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Bruder Berthold von Regensburg. Franziskaner, Prediger und Gesellschaftskritiker des Mittelalters</text:p>
          </table:table-cell>
          <table:table-cell office:value-type="string">
            <text:p>IV, XVIII</text:p>
          </table:table-cell>
          <table:table-cell office:value-type="string">
            <text:p>Kirche / Papsttum / Mittelalte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7">
            <text:p>07</text:p>
          </table:table-cell>
          <table:table-cell office:value-type="float" office:value="613">
            <text:p>613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Margarete Maultasch oder Der Wettlauf um ein Erbe. Eine tirolische Ehetragikomödie im 14. Jahrhundert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8">
            <text:p>08</text:p>
          </table:table-cell>
          <table:table-cell office:value-type="float" office:value="714">
            <text:p>714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Nachtrag zum Ludwig-Jahr. Bayerns Ludwig II. Die Entstehung einer Kultfigur</text:p>
          </table:table-cell>
          <table:table-cell office:value-type="string">
            <text:p>VI, XIV</text:p>
          </table:table-cell>
          <table:table-cell office:value-type="string">
            <text:p>Deutschland / Bayer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2">
            <text:p>12</text:p>
          </table:table-cell>
          <table:table-cell office:value-type="float" office:value="1043">
            <text:p>1043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Askese, Gastmähler und Bücherherrlichkeit. Von klösterlichen Fest- und Alltagen im Mittelalter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Ein anderer "Kampf um Rom". Der imperiale Traum Kaiser Ottos III.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Zeitkritik im Spiegel der Historie. Wie der deutsche Humanist Aventinus Investiturstreit und Völkerwanderung beurteilte</text:p>
          </table:table-cell>
          <table:table-cell office:value-type="string">
            <text:p>V, XIV</text:p>
          </table:table-cell>
          <table:table-cell office:value-type="string">
            <text:p>Zeit der Reformation und des Humanismus / Historiker und ihre Wissenschaft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6">
            <text:p>06</text:p>
          </table:table-cell>
          <table:table-cell office:value-type="float" office:value="533">
            <text:p>533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Die deutsche Ostkolonisation. Nationalistischer Zankapfel oder gemeinsames europäisches Erbe?</text:p>
          </table:table-cell>
          <table:table-cell office:value-type="string">
            <text:p>IV</text:p>
          </table:table-cell>
          <table:table-cell office:value-type="string">
            <text:p>Ostkolonisation / Deutsche Ord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0">
            <text:p>10</text:p>
          </table:table-cell>
          <table:table-cell office:value-type="float" office:value="850">
            <text:p>850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1527: Sacco di Roma. Das Ende der Renaissance oder ein Strafgericht Gottes?</text:p>
          </table:table-cell>
          <table:table-cell office:value-type="string">
            <text:p>V</text:p>
          </table:table-cell>
          <table:table-cell office:value-type="string">
            <text:p>Italien / Rom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3">
            <text:p>03</text:p>
          </table:table-cell>
          <table:table-cell office:value-type="float" office:value="207">
            <text:p>207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Frauenschicksale am Trümmeralltag. Aus Briefen und Berichten der frühen Nachkriegszeit</text:p>
          </table:table-cell>
          <table:table-cell office:value-type="string">
            <text:p>VII, XIII</text:p>
          </table:table-cell>
          <table:table-cell office:value-type="string">
            <text:p>Deutschland 1945-1949 / 20. Jahrhundert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0">
            <text:p>10</text:p>
          </table:table-cell>
          <table:table-cell office:value-type="float" office:value="898">
            <text:p>898</text:p>
          </table:table-cell>
          <table:table-cell table:number-columns-repeated="1017"/>
        </table:table-row>
        <table:table-row table:style-name="ro15">
          <table:table-cell office:value-type="string">
            <text:p>Prinz, Friedrich</text:p>
          </table:table-cell>
          <table:table-cell office:value-type="string">
            <text:p>Kampf der "faulfressigen Säu'". Luther und seine lieben Deutschen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5">
            <text:p>05</text:p>
          </table:table-cell>
          <table:table-cell office:value-type="float" office:value="395">
            <text:p>395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Ein Zweivölkerschicksal in Böhmen. Deutsche und Tschechen - Geschichte einer gescheiterten Symbiose</text:p>
          </table:table-cell>
          <table:table-cell office:value-type="string">
            <text:p>VIII, XII</text:p>
          </table:table-cell>
          <table:table-cell office:value-type="string">
            <text:p>Böhmen / Tschechoslowakei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5">
            <text:p>05</text:p>
          </table:table-cell>
          <table:table-cell office:value-type="float" office:value="390">
            <text:p>390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Als Rothenburg seine Glanzzeit erlebte. Städtische Entwicklung im Mittelalter</text:p>
          </table:table-cell>
          <table:table-cell office:value-type="string">
            <text:p>XIII, XIV</text:p>
          </table:table-cell>
          <table:table-cell office:value-type="string">
            <text:p>Mittelalter / Städt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3">
          <table:table-cell office:value-type="string">
            <text:p>Prinz, Friedrich</text:p>
          </table:table-cell>
          <table:table-cell office:value-type="string">
            <text:p>Attila - der Hunnenkönig. Mythos und Wirklichkeit</text:p>
          </table:table-cell>
          <table:table-cell office:value-type="string">
            <text:p>III</text:p>
          </table:table-cell>
          <table:table-cell office:value-type="string">
            <text:p>Völkerwanderung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4">
          <table:table-cell office:value-type="string">
            <text:p>Prinz, Friedrich</text:p>
          </table:table-cell>
          <table:table-cell office:value-type="string">
            <text:p>Von den Historien fremder Völker. Des Adam Olearius Gesandtschaftsreisen durch Rußland und Persien</text:p>
          </table:table-cell>
          <table:table-cell office:value-type="string">
            <text:p>V, X</text:p>
          </table:table-cell>
          <table:table-cell office:value-type="string">
            <text:p>Russland / Persi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0">
            <text:p>10</text:p>
          </table:table-cell>
          <table:table-cell office:value-type="float" office:value="850">
            <text:p>850</text:p>
          </table:table-cell>
          <table:table-cell table:number-columns-repeated="1017"/>
        </table:table-row>
        <table:table-row table:style-name="ro14">
          <table:table-cell office:value-type="string">
            <text:p>Probst, Ernst</text:p>
          </table:table-cell>
          <table:table-cell office:value-type="string">
            <text:p>Vom Menschenaffen zum Homo Sapiens. Über das Leben unserer Vorfahren in der Urzeit</text:p>
          </table:table-cell>
          <table:table-cell office:value-type="string">
            <text:p>I</text:p>
          </table:table-cell>
          <table:table-cell/>
          <table:table-cell table:style-name="ce41" office:value-type="float" office:value="88">
            <text:p>88</text:p>
          </table:table-cell>
          <table:table-cell table:style-name="ce41" office:value-type="float" office:value="9">
            <text:p>09</text:p>
          </table:table-cell>
          <table:table-cell office:value-type="float" office:value="802">
            <text:p>802</text:p>
          </table:table-cell>
          <table:table-cell table:number-columns-repeated="1017"/>
        </table:table-row>
        <table:table-row table:style-name="ro15">
          <table:table-cell office:value-type="string">
            <text:p>Probst, Ernst</text:p>
          </table:table-cell>
          <table:table-cell office:value-type="string">
            <text:p>Meistens mußten Frauen sterben. Menschenopfer in der Jungsteinzeit</text:p>
          </table:table-cell>
          <table:table-cell office:value-type="string">
            <text:p>I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11">
            <text:p>11</text:p>
          </table:table-cell>
          <table:table-cell office:value-type="float" office:value="248">
            <text:p>248</text:p>
          </table:table-cell>
          <table:table-cell table:number-columns-repeated="1017"/>
        </table:table-row>
        <table:table-row table:style-name="ro15">
          <table:table-cell office:value-type="string">
            <text:p>Probst, Ernst</text:p>
          </table:table-cell>
          <table:table-cell office:value-type="string">
            <text:p>Nach Westen gerichtet. Ganzkörperbestattungen in der Mittelsteinzeit</text:p>
          </table:table-cell>
          <table:table-cell office:value-type="string">
            <text:p>I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6">
            <text:p>06</text:p>
          </table:table-cell>
          <table:table-cell office:value-type="float" office:value="495">
            <text:p>495</text:p>
          </table:table-cell>
          <table:table-cell table:number-columns-repeated="1017"/>
        </table:table-row>
        <table:table-row table:style-name="ro14">
          <table:table-cell office:value-type="string">
            <text:p>Probst, Ernst</text:p>
          </table:table-cell>
          <table:table-cell office:value-type="string">
            <text:p>Plädoyer für einen umstrittenen Wissenschaftler. Der Archäologe Otto Hauser</text:p>
          </table:table-cell>
          <table:table-cell office:value-type="string">
            <text:p>II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10">
            <text:p>10</text:p>
          </table:table-cell>
          <table:table-cell office:value-type="float" office:value="913">
            <text:p>913</text:p>
          </table:table-cell>
          <table:table-cell table:number-columns-repeated="1017"/>
        </table:table-row>
        <table:table-row table:style-name="ro14">
          <table:table-cell office:value-type="string">
            <text:p>Probst, Ernst</text:p>
          </table:table-cell>
          <table:table-cell office:value-type="string">
            <text:p>Als die Belagerer noch mit Steinkugeln schossen. Neue Forschungsergebnisse über eine mittelalterliche Kriegswaffe</text:p>
          </table:table-cell>
          <table:table-cell office:value-type="string">
            <text:p>XIII, XV</text:p>
          </table:table-cell>
          <table:table-cell office:value-type="string">
            <text:p>Mittelalte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2">
            <text:p>02</text:p>
          </table:table-cell>
          <table:table-cell office:value-type="float" office:value="127">
            <text:p>127</text:p>
          </table:table-cell>
          <table:table-cell table:number-columns-repeated="1017"/>
        </table:table-row>
        <table:table-row table:style-name="ro14">
          <table:table-cell office:value-type="string">
            <text:p>Probst, Ernst</text:p>
          </table:table-cell>
          <table:table-cell office:value-type="string">
            <text:p>Keine Spur von Eroberern aus dem Osten. Neue Forschungsergebnisse über die Indogermanen</text:p>
          </table:table-cell>
          <table:table-cell office:value-type="string">
            <text:p>I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9">
            <text:p>09</text:p>
          </table:table-cell>
          <table:table-cell office:value-type="float" office:value="821">
            <text:p>821</text:p>
          </table:table-cell>
          <table:table-cell table:number-columns-repeated="1017"/>
        </table:table-row>
        <table:table-row table:style-name="ro15">
          <table:table-cell office:value-type="string">
            <text:p>Püschel, Gerhard</text:p>
          </table:table-cell>
          <table:table-cell office:value-type="string">
            <text:p>"Die Brück' am Tay"</text:p>
          </table:table-cell>
          <table:table-cell office:value-type="string">
            <text:p>XV, XVIII</text:p>
          </table:table-cell>
          <table:table-cell/>
          <table:table-cell table:style-name="ce41" office:value-type="float" office:value="75">
            <text:p>75</text:p>
          </table:table-cell>
          <table:table-cell table:style-name="ce41" office:value-type="float" office:value="12">
            <text:p>12</text:p>
          </table:table-cell>
          <table:table-cell office:value-type="float" office:value="1119">
            <text:p>1119</text:p>
          </table:table-cell>
          <table:table-cell table:number-columns-repeated="1017"/>
        </table:table-row>
        <table:table-row table:style-name="ro14">
          <table:table-cell office:value-type="string">
            <text:p>Puschnus, Heinz</text:p>
          </table:table-cell>
          <table:table-cell office:value-type="string">
            <text:p>1815: Rebellion in Blüchers Armee. Die Sachsenmeuterei vor der Schlacht bei Waterloo</text:p>
          </table:table-cell>
          <table:table-cell office:value-type="string">
            <text:p>VI</text:p>
          </table:table-cell>
          <table:table-cell office:value-type="string">
            <text:p>Deutschland / Befreiungskriege und Vormärz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Q</text:p>
          </table:table-cell>
          <table:table-cell table:number-columns-repeated="1023"/>
        </table:table-row>
        <table:table-row table:style-name="ro15">
          <table:table-cell office:value-type="string">
            <text:p>Quandt, Siegfried</text:p>
          </table:table-cell>
          <table:table-cell office:value-type="string">
            <text:p>Sind die Vertriebenen Revanchisten? Eine historisch-politische Betrachtung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0">
            <text:p>10</text:p>
          </table:table-cell>
          <table:table-cell office:value-type="float" office:value="884">
            <text:p>884</text:p>
          </table:table-cell>
          <table:table-cell table:number-columns-repeated="1017"/>
        </table:table-row>
        <table:table-row table:style-name="ro15">
          <table:table-cell office:value-type="string">
            <text:p>Quandt, Siegfried</text:p>
          </table:table-cell>
          <table:table-cell office:value-type="string">
            <text:p>Georg-August Zinn. Symbolfigur eines sozialdemokratischen Weges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1">
            <text:p>11</text:p>
          </table:table-cell>
          <table:table-cell office:value-type="float" office:value="986">
            <text:p>986</text:p>
          </table:table-cell>
          <table:table-cell table:number-columns-repeated="1017"/>
        </table:table-row>
        <table:table-row table:style-name="ro14">
          <table:table-cell office:value-type="string">
            <text:p>Quasigroch, Günter</text:p>
          </table:table-cell>
          <table:table-cell office:value-type="string">
            <text:p>Aus der Chronik des Grafen von Zimmern. Von allerlei Kurzweil und "Schimpfbossen" im Alltag der deutschen Renaissance</text:p>
          </table:table-cell>
          <table:table-cell office:value-type="string">
            <text:p>V, XI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">
            <text:p>01</text:p>
          </table:table-cell>
          <table:table-cell office:value-type="float" office:value="18">
            <text:p>18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R</text:p>
          </table:table-cell>
          <table:table-cell table:number-columns-repeated="1023"/>
        </table:table-row>
        <table:table-row table:style-name="ro15">
          <table:table-cell office:value-type="string">
            <text:p>Rapp, Alfred</text:p>
          </table:table-cell>
          <table:table-cell office:value-type="string">
            <text:p>Die Toten um Maria Stuart</text:p>
          </table:table-cell>
          <table:table-cell office:value-type="string">
            <text:p>V</text:p>
          </table:table-cell>
          <table:table-cell office:value-type="string">
            <text:p>England / Schottland / Irland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5">
          <table:table-cell office:value-type="string">
            <text:p>Rapp, Alfred</text:p>
          </table:table-cell>
          <table:table-cell office:value-type="string">
            <text:p>Cromwell und seine "Ironsides"</text:p>
          </table:table-cell>
          <table:table-cell office:value-type="string">
            <text:p>V</text:p>
          </table:table-cell>
          <table:table-cell office:value-type="string">
            <text:p>England / Schottland / Irland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3">
            <text:p>03</text:p>
          </table:table-cell>
          <table:table-cell office:value-type="float" office:value="220">
            <text:p>220</text:p>
          </table:table-cell>
          <table:table-cell table:number-columns-repeated="1017"/>
        </table:table-row>
        <table:table-row table:style-name="ro15">
          <table:table-cell office:value-type="string">
            <text:p>Rapp, Alfred</text:p>
          </table:table-cell>
          <table:table-cell office:value-type="string">
            <text:p>Guiseppe Garibaldi</text:p>
          </table:table-cell>
          <table:table-cell office:value-type="string">
            <text:p>VI</text:p>
          </table:table-cell>
          <table:table-cell office:value-type="string">
            <text:p>Itali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2">
            <text:p>02</text:p>
          </table:table-cell>
          <table:table-cell office:value-type="float" office:value="118">
            <text:p>118</text:p>
          </table:table-cell>
          <table:table-cell table:number-columns-repeated="1017"/>
        </table:table-row>
        <table:table-row table:style-name="ro15">
          <table:table-cell office:value-type="string">
            <text:p>Rapp, Alfred</text:p>
          </table:table-cell>
          <table:table-cell office:value-type="string">
            <text:p>Liselotte von der Pfalz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2">
            <text:p>02</text:p>
          </table:table-cell>
          <table:table-cell office:value-type="float" office:value="109">
            <text:p>109</text:p>
          </table:table-cell>
          <table:table-cell table:number-columns-repeated="1017"/>
        </table:table-row>
        <table:table-row table:style-name="ro15">
          <table:table-cell office:value-type="string">
            <text:p>Ratz, Bernd</text:p>
          </table:table-cell>
          <table:table-cell office:value-type="string">
            <text:p>Bethmann Hollweg zwischen Reichstag und Oberster Heeresleitung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4">
            <text:p>04</text:p>
          </table:table-cell>
          <table:table-cell office:value-type="float" office:value="279">
            <text:p>279</text:p>
          </table:table-cell>
          <table:table-cell table:number-columns-repeated="1017"/>
        </table:table-row>
        <table:table-row table:style-name="ro14">
          <table:table-cell office:value-type="string">
            <text:p>Razumovsky, Dorothea Gräfin</text:p>
          </table:table-cell>
          <table:table-cell office:value-type="string">
            <text:p>Der permanente Bürgerkrieg. Jugoslawien - im Minenfeld der Vergangenheit</text:p>
          </table:table-cell>
          <table:table-cell office:value-type="string">
            <text:p>VIII, XII</text:p>
          </table:table-cell>
          <table:table-cell office:value-type="string">
            <text:p>Jugoslawi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5">
          <table:table-cell office:value-type="string">
            <text:p>Reinirkens, Leonhard</text:p>
          </table:table-cell>
          <table:table-cell table:style-name="ce32" office:value-type="string">
            <text:p>September 1931</text:p>
          </table:table-cell>
          <table:table-cell office:value-type="string">
            <text:p>XIX</text:p>
          </table:table-cell>
          <table:table-cell office:value-type="string">
            <text:p>Vor 50 Jahr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9">
            <text:p>09</text:p>
          </table:table-cell>
          <table:table-cell office:value-type="float" office:value="809">
            <text:p>809</text:p>
          </table:table-cell>
          <table:table-cell table:number-columns-repeated="1017"/>
        </table:table-row>
        <table:table-row table:style-name="ro15">
          <table:table-cell office:value-type="string">
            <text:p>Reinirkens, Leonhard</text:p>
          </table:table-cell>
          <table:table-cell table:style-name="ce32" office:value-type="string">
            <text:p>November 1931</text:p>
          </table:table-cell>
          <table:table-cell office:value-type="string">
            <text:p>XIX</text:p>
          </table:table-cell>
          <table:table-cell office:value-type="string">
            <text:p>Vor 50 Jahr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1">
            <text:p>11</text:p>
          </table:table-cell>
          <table:table-cell office:value-type="float" office:value="987">
            <text:p>987</text:p>
          </table:table-cell>
          <table:table-cell table:number-columns-repeated="1017"/>
        </table:table-row>
        <table:table-row table:style-name="ro15">
          <table:table-cell office:value-type="string">
            <text:p>Reinirkens, Leonhard</text:p>
          </table:table-cell>
          <table:table-cell table:style-name="ce32" office:value-type="string">
            <text:p>Januar 1932</text:p>
          </table:table-cell>
          <table:table-cell office:value-type="string">
            <text:p>VII, XIX</text:p>
          </table:table-cell>
          <table:table-cell office:value-type="string">
            <text:p>Die Weimarer Republik / Vor 50 Jahr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">
            <text:p>01</text:p>
          </table:table-cell>
          <table:table-cell office:value-type="float" office:value="77">
            <text:p>77</text:p>
          </table:table-cell>
          <table:table-cell table:number-columns-repeated="1017"/>
        </table:table-row>
        <table:table-row table:style-name="ro15">
          <table:table-cell office:value-type="string">
            <text:p>Reinirkens, Leonhard</text:p>
          </table:table-cell>
          <table:table-cell table:style-name="ce32" office:value-type="string">
            <text:p>April 1932</text:p>
          </table:table-cell>
          <table:table-cell office:value-type="string">
            <text:p>VII, XIX</text:p>
          </table:table-cell>
          <table:table-cell office:value-type="string">
            <text:p>Die Weimarer Republik / Vor 50 Jahr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4">
            <text:p>04</text:p>
          </table:table-cell>
          <table:table-cell office:value-type="float" office:value="307">
            <text:p>307</text:p>
          </table:table-cell>
          <table:table-cell table:number-columns-repeated="1017"/>
        </table:table-row>
        <table:table-row table:style-name="ro15">
          <table:table-cell office:value-type="string">
            <text:p>Reinirkens, Leonhard</text:p>
          </table:table-cell>
          <table:table-cell table:style-name="ce32" office:value-type="string">
            <text:p>Mai 1932</text:p>
          </table:table-cell>
          <table:table-cell office:value-type="string">
            <text:p>VII, XIX</text:p>
          </table:table-cell>
          <table:table-cell office:value-type="string">
            <text:p>Die Weimarer Republik / Vor 50 Jahr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6">
            <text:p>06</text:p>
          </table:table-cell>
          <table:table-cell office:value-type="float" office:value="493">
            <text:p>493</text:p>
          </table:table-cell>
          <table:table-cell table:number-columns-repeated="1017"/>
        </table:table-row>
        <table:table-row table:style-name="ro15">
          <table:table-cell office:value-type="string">
            <text:p>Reinirkens, Leonhard</text:p>
          </table:table-cell>
          <table:table-cell table:style-name="ce32" office:value-type="string">
            <text:p>August 1932</text:p>
          </table:table-cell>
          <table:table-cell office:value-type="string">
            <text:p>VII, XIX</text:p>
          </table:table-cell>
          <table:table-cell office:value-type="string">
            <text:p>Die Weimarer Republik / Vor 50 Jahr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8">
            <text:p>08</text:p>
          </table:table-cell>
          <table:table-cell office:value-type="float" office:value="698">
            <text:p>698</text:p>
          </table:table-cell>
          <table:table-cell table:number-columns-repeated="1017"/>
        </table:table-row>
        <table:table-row table:style-name="ro15">
          <table:table-cell office:value-type="string">
            <text:p>Reinirkens, Leonhard</text:p>
          </table:table-cell>
          <table:table-cell table:style-name="ce32" office:value-type="string">
            <text:p>Oktober 1932</text:p>
          </table:table-cell>
          <table:table-cell office:value-type="string">
            <text:p>VII, XIX</text:p>
          </table:table-cell>
          <table:table-cell office:value-type="string">
            <text:p>Die Weimarer Republik / Vor 50 Jahr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0">
            <text:p>10</text:p>
          </table:table-cell>
          <table:table-cell office:value-type="float" office:value="893">
            <text:p>893</text:p>
          </table:table-cell>
          <table:table-cell table:number-columns-repeated="1017"/>
        </table:table-row>
        <table:table-row table:style-name="ro15">
          <table:table-cell office:value-type="string">
            <text:p>Reinirkens, Leonhard</text:p>
          </table:table-cell>
          <table:table-cell table:style-name="ce32" office:value-type="string">
            <text:p>Dezember 1932</text:p>
          </table:table-cell>
          <table:table-cell office:value-type="string">
            <text:p>VII, XIX</text:p>
          </table:table-cell>
          <table:table-cell office:value-type="string">
            <text:p>Die Weimarer Republik / Vor 50 Jahr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2">
            <text:p>12</text:p>
          </table:table-cell>
          <table:table-cell office:value-type="float" office:value="1042">
            <text:p>1042</text:p>
          </table:table-cell>
          <table:table-cell table:number-columns-repeated="1017"/>
        </table:table-row>
        <table:table-row table:style-name="ro15">
          <table:table-cell office:value-type="string">
            <text:p>Reitz, Karlheinz</text:p>
          </table:table-cell>
          <table:table-cell office:value-type="string">
            <text:p>Die Tankschlacht von Cambrai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Ein Flugzeug des 18. Jahrhunderts</text:p>
          </table:table-cell>
          <table:table-cell office:value-type="string">
            <text:p>XV</text:p>
          </table:table-cell>
          <table:table-cell office:value-type="string">
            <text:p>Luftfahrt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2">
            <text:p>02</text:p>
          </table:table-cell>
          <table:table-cell office:value-type="float" office:value="47">
            <text:p>47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Noske, der Bluthund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3">
            <text:p>03</text:p>
          </table:table-cell>
          <table:table-cell office:value-type="float" office:value="56">
            <text:p>56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Noske, der Bluthund (2. Teil)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">
            <text:p>01</text:p>
          </table:table-cell>
          <table:table-cell office:value-type="float" office:value="57">
            <text:p>57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Lenins Heimkehr nach Petrograd</text:p>
          </table:table-cell>
          <table:table-cell office:value-type="string">
            <text:p>VIII</text:p>
          </table:table-cell>
          <table:table-cell office:value-type="string">
            <text:p>Oktoberrevolution und Bürgerkrieg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5">
            <text:p>05</text:p>
          </table:table-cell>
          <table:table-cell office:value-type="float" office:value="437">
            <text:p>437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Tadsch Mahal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0">
            <text:p>10</text:p>
          </table:table-cell>
          <table:table-cell office:value-type="float" office:value="889">
            <text:p>889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Die Schelme vom Kölner Domverein</text:p>
          </table:table-cell>
          <table:table-cell table:style-name="ce35"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3">
            <text:p>03</text:p>
          </table:table-cell>
          <table:table-cell office:value-type="float" office:value="236">
            <text:p>236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Demokratischer Sozialismus in Großbritannien</text:p>
          </table:table-cell>
          <table:table-cell office:value-type="string">
            <text:p>VII, XIII</text:p>
          </table:table-cell>
          <table:table-cell office:value-type="string">
            <text:p>Großbritannien / 20. Jahrhundert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5">
            <text:p>05</text:p>
          </table:table-cell>
          <table:table-cell office:value-type="float" office:value="379">
            <text:p>379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Otto Braun - der rote Preußenzar, Teil 1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8">
            <text:p>08</text:p>
          </table:table-cell>
          <table:table-cell office:value-type="float" office:value="657">
            <text:p>657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Otto Braun - der rote Preußenzar, Teil 2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9">
            <text:p>09</text:p>
          </table:table-cell>
          <table:table-cell office:value-type="float" office:value="753">
            <text:p>753</text:p>
          </table:table-cell>
          <table:table-cell table:number-columns-repeated="1017"/>
        </table:table-row>
        <table:table-row table:style-name="ro14">
          <table:table-cell office:value-type="string">
            <text:p>Rempel, Hans</text:p>
          </table:table-cell>
          <table:table-cell office:value-type="string">
            <text:p>Friedrich der Große und Rousseau</text:p>
          </table:table-cell>
          <table:table-cell office:value-type="string">
            <text:p>V, XIV</text:p>
          </table:table-cell>
          <table:table-cell office:value-type="string">
            <text:p>Deutsche Staaten / Brandenburg-Preußen / Frankreich / Ancien régime / Literatur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7">
            <text:p>07</text:p>
          </table:table-cell>
          <table:table-cell office:value-type="float" office:value="608">
            <text:p>608</text:p>
          </table:table-cell>
          <table:table-cell table:number-columns-repeated="1017"/>
        </table:table-row>
        <table:table-row table:style-name="ro14">
          <table:table-cell office:value-type="string">
            <text:p>Rempel, Hans</text:p>
          </table:table-cell>
          <table:table-cell office:value-type="string">
            <text:p>Der falsche Roland. Das Kaiserstandbild von Wedel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6">
            <text:p>06</text:p>
          </table:table-cell>
          <table:table-cell office:value-type="float" office:value="468">
            <text:p>468</text:p>
          </table:table-cell>
          <table:table-cell table:number-columns-repeated="1017"/>
        </table:table-row>
        <table:table-row table:style-name="ro14">
          <table:table-cell office:value-type="string">
            <text:p>Rempel, Hans</text:p>
          </table:table-cell>
          <table:table-cell office:value-type="string">
            <text:p>Der Rufmord an Ebert. Das deutsche Volk schuldet ihm Dank und Anerkennung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7">
            <text:p>07</text:p>
          </table:table-cell>
          <table:table-cell office:value-type="float" office:value="572">
            <text:p>572</text:p>
          </table:table-cell>
          <table:table-cell table:number-columns-repeated="1017"/>
        </table:table-row>
        <table:table-row table:style-name="ro14">
          <table:table-cell office:value-type="string">
            <text:p>Rempel, Hans</text:p>
          </table:table-cell>
          <table:table-cell office:value-type="string">
            <text:p>Tirpitz und der Erste Weltkrieg. Der Streit um den deutschen Großflottenbau</text:p>
          </table:table-cell>
          <table:table-cell office:value-type="string">
            <text:p>VI, XVII</text:p>
          </table:table-cell>
          <table:table-cell office:value-type="string">
            <text:p>Der Erste Weltkrieg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9">
            <text:p>09</text:p>
          </table:table-cell>
          <table:table-cell office:value-type="float" office:value="801">
            <text:p>801</text:p>
          </table:table-cell>
          <table:table-cell table:number-columns-repeated="1017"/>
        </table:table-row>
        <table:table-row table:style-name="ro15">
          <table:table-cell office:value-type="string">
            <text:p>Rempel, Hans</text:p>
          </table:table-cell>
          <table:table-cell office:value-type="string">
            <text:p>Dante und Beatrice. Die Liebe und die Händel dieser Welt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1">
            <text:p>11</text:p>
          </table:table-cell>
          <table:table-cell office:value-type="float" office:value="959">
            <text:p>959</text:p>
          </table:table-cell>
          <table:table-cell table:number-columns-repeated="1017"/>
        </table:table-row>
        <table:table-row table:style-name="ro14">
          <table:table-cell office:value-type="string">
            <text:p>Rempel, Hans</text:p>
          </table:table-cell>
          <table:table-cell office:value-type="string">
            <text:p>Rosa Luxemburg. Die Revolution als Lösung der politischen Probleme</text:p>
          </table:table-cell>
          <table:table-cell office:value-type="string">
            <text:p>VI, VII</text:p>
          </table:table-cell>
          <table:table-cell office:value-type="string">
            <text:p>Das Wilhelminische Reich / Die Weimarer Republik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4">
            <text:p>04</text:p>
          </table:table-cell>
          <table:table-cell office:value-type="float" office:value="337">
            <text:p>337</text:p>
          </table:table-cell>
          <table:table-cell table:number-columns-repeated="1017"/>
        </table:table-row>
        <table:table-row table:style-name="ro14">
          <table:table-cell office:value-type="string">
            <text:p>Reymann, Hellmuth</text:p>
          </table:table-cell>
          <table:table-cell office:value-type="string">
            <text:p>"Ich sollte die Reichshauptstadt verteidigen!" 6. März bis 24. April 1945: Erinnerungen des Berliner Kampfkommandanten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5">
            <text:p>05</text:p>
          </table:table-cell>
          <table:table-cell office:value-type="float" office:value="423">
            <text:p>423</text:p>
          </table:table-cell>
          <table:table-cell table:number-columns-repeated="1017"/>
        </table:table-row>
        <table:table-row table:style-name="ro15">
          <table:table-cell office:value-type="string">
            <text:p>Rhades, Jürgen</text:p>
          </table:table-cell>
          <table:table-cell office:value-type="string">
            <text:p>1859: Preußische Mission in Japan</text:p>
          </table:table-cell>
          <table:table-cell office:value-type="string">
            <text:p>X</text:p>
          </table:table-cell>
          <table:table-cell office:value-type="string">
            <text:p>Japa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9">
            <text:p>09</text:p>
          </table:table-cell>
          <table:table-cell office:value-type="float" office:value="842">
            <text:p>842</text:p>
          </table:table-cell>
          <table:table-cell table:number-columns-repeated="1017"/>
        </table:table-row>
        <table:table-row table:style-name="ro15">
          <table:table-cell office:value-type="string">
            <text:p>Rheinbaben, Werner von</text:p>
          </table:table-cell>
          <table:table-cell office:value-type="string">
            <text:p>Der Weg in den Ersten Weltkrieg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">
            <text:p>01</text:p>
          </table:table-cell>
          <table:table-cell office:value-type="float" office:value="76">
            <text:p>76</text:p>
          </table:table-cell>
          <table:table-cell table:number-columns-repeated="1017"/>
        </table:table-row>
        <table:table-row table:style-name="ro14">
          <table:table-cell office:value-type="string">
            <text:p>Rias, Barbara</text:p>
          </table:table-cell>
          <table:table-cell office:value-type="string">
            <text:p>Der Kaiserhymnus der Archipoeta</text:p>
          </table:table-cell>
          <table:table-cell office:value-type="string">
            <text:p>IV, XIV</text:p>
          </table:table-cell>
          <table:table-cell office:value-type="string">
            <text:p>Von den Sachsenkaisern bis zum Ende der Staufer / Literatu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8">
            <text:p>08</text:p>
          </table:table-cell>
          <table:table-cell office:value-type="float" office:value="661">
            <text:p>661</text:p>
          </table:table-cell>
          <table:table-cell table:number-columns-repeated="1017"/>
        </table:table-row>
        <table:table-row table:style-name="ro14">
          <table:table-cell office:value-type="string">
            <text:p>Rias, Barbara</text:p>
          </table:table-cell>
          <table:table-cell office:value-type="string">
            <text:p>Stauferherrschaft zwischen Orient und Okzident (Kaiser Friedrich II.)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2">
            <text:p>02</text:p>
          </table:table-cell>
          <table:table-cell office:value-type="float" office:value="133">
            <text:p>133</text:p>
          </table:table-cell>
          <table:table-cell table:number-columns-repeated="1017"/>
        </table:table-row>
        <table:table-row table:style-name="ro15">
          <table:table-cell office:value-type="string">
            <text:p>Richter, Klaus Christian</text:p>
          </table:table-cell>
          <table:table-cell office:value-type="string">
            <text:p>Die Schlacht bei Roßbach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9">
            <text:p>09</text:p>
          </table:table-cell>
          <table:table-cell office:value-type="float" office:value="825">
            <text:p>825</text:p>
          </table:table-cell>
          <table:table-cell table:number-columns-repeated="1017"/>
        </table:table-row>
        <table:table-row table:style-name="ro13">
          <table:table-cell office:value-type="string">
            <text:p>Richter, Klaus Christian</text:p>
          </table:table-cell>
          <table:table-cell office:value-type="string">
            <text:p>Die Kavallerie der Reichswehr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0">
            <text:p>10</text:p>
          </table:table-cell>
          <table:table-cell office:value-type="float" office:value="907">
            <text:p>907</text:p>
          </table:table-cell>
          <table:table-cell table:number-columns-repeated="1017"/>
        </table:table-row>
        <table:table-row table:style-name="ro15">
          <table:table-cell office:value-type="string">
            <text:p>Ritter-Schaumburg, Heinz</text:p>
          </table:table-cell>
          <table:table-cell office:value-type="string">
            <text:p>Die Niflungen reiten nach Soest, I. Teil</text:p>
          </table:table-cell>
          <table:table-cell office:value-type="string">
            <text:p>III, XIV</text:p>
          </table:table-cell>
          <table:table-cell office:value-type="string">
            <text:p>Völkerwanderung / Litera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6">
            <text:p>06</text:p>
          </table:table-cell>
          <table:table-cell office:value-type="float" office:value="535">
            <text:p>535</text:p>
          </table:table-cell>
          <table:table-cell table:number-columns-repeated="1017"/>
        </table:table-row>
        <table:table-row table:style-name="ro15">
          <table:table-cell office:value-type="string">
            <text:p>Ritter-Schaumburg, Heinz</text:p>
          </table:table-cell>
          <table:table-cell office:value-type="string">
            <text:p>Die Niflungen reiten nach Soest, II. Teil</text:p>
          </table:table-cell>
          <table:table-cell office:value-type="string">
            <text:p>III, XIV</text:p>
          </table:table-cell>
          <table:table-cell office:value-type="string">
            <text:p>Völkerwanderung / Litera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7">
            <text:p>07</text:p>
          </table:table-cell>
          <table:table-cell office:value-type="float" office:value="595">
            <text:p>595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Der Brand des Wiener Ringtheaters</text:p>
          </table:table-cell>
          <table:table-cell office:value-type="string">
            <text:p>XVIII</text:p>
          </table:table-cell>
          <table:table-cell/>
          <table:table-cell table:style-name="ce41" office:value-type="float" office:value="70">
            <text:p>70</text:p>
          </table:table-cell>
          <table:table-cell table:style-name="ce41" office:value-type="float" office:value="11">
            <text:p>11</text:p>
          </table:table-cell>
          <table:table-cell office:value-type="float" office:value="980">
            <text:p>980</text:p>
          </table:table-cell>
          <table:table-cell table:number-columns-repeated="1017"/>
        </table:table-row>
        <table:table-row table:style-name="ro15">
          <table:table-cell office:value-type="string">
            <text:p>Roden, Hans</text:p>
          </table:table-cell>
          <table:table-cell office:value-type="string">
            <text:p>Die Schlacht am Little Big Horn River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5">
          <table:table-cell office:value-type="string">
            <text:p>Roden, Hans</text:p>
          </table:table-cell>
          <table:table-cell office:value-type="string">
            <text:p>La Bastille</text:p>
          </table:table-cell>
          <table:table-cell office:value-type="string">
            <text:p>V</text:p>
          </table:table-cell>
          <table:table-cell office:value-type="string">
            <text:p>Frank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7">
            <text:p>07</text:p>
          </table:table-cell>
          <table:table-cell office:value-type="float" office:value="579">
            <text:p>579</text:p>
          </table:table-cell>
          <table:table-cell table:number-columns-repeated="1017"/>
        </table:table-row>
        <table:table-row table:style-name="ro15">
          <table:table-cell office:value-type="string">
            <text:p>Roden, Hans</text:p>
          </table:table-cell>
          <table:table-cell office:value-type="string">
            <text:p>Die Fregatte "Lutine"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Roden, Hans</text:p>
          </table:table-cell>
          <table:table-cell office:value-type="string">
            <text:p>Gesche Gottfried, die Giftmörderin von Bremen</text:p>
          </table:table-cell>
          <table:table-cell office:value-type="string">
            <text:p>XVIII</text:p>
          </table:table-cell>
          <table:table-cell office:value-type="string">
            <text:p>Kriminalgeschichte / Katastroph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3">
            <text:p>03</text:p>
          </table:table-cell>
          <table:table-cell office:value-type="float" office:value="225">
            <text:p>225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Der große Brand Hamburgs im Jahre 1842</text:p>
          </table:table-cell>
          <table:table-cell office:value-type="string">
            <text:p>XVIII</text:p>
          </table:table-cell>
          <table:table-cell office:value-type="string">
            <text:p>Kriminalgeschichte / Katastroph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Submarine-Ingenieur Wilhelm Bauer, I. Teil</text:p>
          </table:table-cell>
          <table:table-cell office:value-type="string">
            <text:p>XV, XVII</text:p>
          </table:table-cell>
          <table:table-cell office:value-type="string">
            <text:p>Erfindung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7">
            <text:p>07</text:p>
          </table:table-cell>
          <table:table-cell office:value-type="float" office:value="642">
            <text:p>642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Submarine-Ingenieur Wilhelm Bauer, II. Teil</text:p>
          </table:table-cell>
          <table:table-cell office:value-type="string">
            <text:p>XV, XVII</text:p>
          </table:table-cell>
          <table:table-cell office:value-type="string">
            <text:p>Erfindung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8">
            <text:p>08</text:p>
          </table:table-cell>
          <table:table-cell office:value-type="float" office:value="748">
            <text:p>748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Das Floß der "Medusa"</text:p>
          </table:table-cell>
          <table:table-cell office:value-type="string">
            <text:p>XVII, XVII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10">
            <text:p>10</text:p>
          </table:table-cell>
          <table:table-cell office:value-type="float" office:value="906">
            <text:p>906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Wer war Robinson Crusoe?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5">
            <text:p>05</text:p>
          </table:table-cell>
          <table:table-cell office:value-type="float" office:value="430">
            <text:p>430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Auf der Schatzsuche vor den Bahamas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9">
            <text:p>09</text:p>
          </table:table-cell>
          <table:table-cell office:value-type="float" office:value="828">
            <text:p>828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Bombenanschlag auf den Postdampfer "Mosel"</text:p>
          </table:table-cell>
          <table:table-cell office:value-type="string">
            <text:p>XVIII</text:p>
          </table:table-cell>
          <table:table-cell/>
          <table:table-cell table:style-name="ce41" office:value-type="float" office:value="73">
            <text:p>73</text:p>
          </table:table-cell>
          <table:table-cell table:style-name="ce41" office:value-type="float" office:value="12">
            <text:p>12</text:p>
          </table:table-cell>
          <table:table-cell office:value-type="float" office:value="1113">
            <text:p>1113</text:p>
          </table:table-cell>
          <table:table-cell table:number-columns-repeated="1017"/>
        </table:table-row>
        <table:table-row table:style-name="ro14">
          <table:table-cell office:value-type="string">
            <text:p>Roden, Hans</text:p>
          </table:table-cell>
          <table:table-cell office:value-type="string">
            <text:p>Auf der Spur des vergoldeten Kaziken</text:p>
          </table:table-cell>
          <table:table-cell office:value-type="string">
            <text:p>IX, XVI</text:p>
          </table:table-cell>
          <table:table-cell office:value-type="string">
            <text:p>Mittel- und Südamerika / Entdeckungen und Eroberungen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3">
            <text:p>03</text:p>
          </table:table-cell>
          <table:table-cell office:value-type="float" office:value="257">
            <text:p>257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Mussolinis Ende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5">
            <text:p>05</text:p>
          </table:table-cell>
          <table:table-cell office:value-type="float" office:value="397">
            <text:p>397</text:p>
          </table:table-cell>
          <table:table-cell table:number-columns-repeated="1017"/>
        </table:table-row>
        <table:table-row table:style-name="ro15">
          <table:table-cell office:value-type="string">
            <text:p>Roden, Hans</text:p>
          </table:table-cell>
          <table:table-cell office:value-type="string">
            <text:p>Attentat am Niederwalddenkmal</text:p>
          </table:table-cell>
          <table:table-cell office:value-type="string">
            <text:p>VII, XVIII</text:p>
          </table:table-cell>
          <table:table-cell office:value-type="string">
            <text:p>Deutsche Einigung und Kaiserreich bis 1890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8">
            <text:p>08</text:p>
          </table:table-cell>
          <table:table-cell office:value-type="float" office:value="737">
            <text:p>737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Der Schatz der "Lusitania"</text:p>
          </table:table-cell>
          <table:table-cell office:value-type="string">
            <text:p>VI, XVII</text:p>
          </table:table-cell>
          <table:table-cell office:value-type="string">
            <text:p>Der Erste Welt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2">
            <text:p>02</text:p>
          </table:table-cell>
          <table:table-cell office:value-type="float" office:value="129">
            <text:p>129</text:p>
          </table:table-cell>
          <table:table-cell table:number-columns-repeated="1017"/>
        </table:table-row>
        <table:table-row table:style-name="ro15">
          <table:table-cell office:value-type="string">
            <text:p>Roden, Hans</text:p>
          </table:table-cell>
          <table:table-cell office:value-type="string">
            <text:p>Die "Great Eastern"</text:p>
          </table:table-cell>
          <table:table-cell office:value-type="string">
            <text:p>XVII</text:p>
          </table:table-cell>
          <table:table-cell table:style-name="ce38" office:value-type="string">
            <text:p><text:s/>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2">
            <text:p>02</text:p>
          </table:table-cell>
          <table:table-cell office:value-type="float" office:value="175">
            <text:p>175</text:p>
          </table:table-cell>
          <table:table-cell table:number-columns-repeated="1017"/>
        </table:table-row>
        <table:table-row table:style-name="ro15">
          <table:table-cell office:value-type="string">
            <text:p>Roden, Hans</text:p>
          </table:table-cell>
          <table:table-cell office:value-type="string">
            <text:p>Die Landung bei Tres Forcas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77">
            <text:p>77</text:p>
          </table:table-cell>
          <table:table-cell table:style-name="ce41" office:value-type="float" office:value="7">
            <text:p>07</text:p>
          </table:table-cell>
          <table:table-cell office:value-type="float" office:value="669">
            <text:p>669</text:p>
          </table:table-cell>
          <table:table-cell table:number-columns-repeated="1017"/>
        </table:table-row>
        <table:table-row table:style-name="ro13">
          <table:table-cell office:value-type="string">
            <text:p>Roden, Hans</text:p>
          </table:table-cell>
          <table:table-cell office:value-type="string">
            <text:p>Der Untergang des Panzerschiffes "Großer Kurfürst"</text:p>
          </table:table-cell>
          <table:table-cell office:value-type="string">
            <text:p>XVII, XVII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7">
            <text:p>07</text:p>
          </table:table-cell>
          <table:table-cell office:value-type="float" office:value="661">
            <text:p>661</text:p>
          </table:table-cell>
          <table:table-cell table:number-columns-repeated="1017"/>
        </table:table-row>
        <table:table-row table:style-name="ro14">
          <table:table-cell office:value-type="string">
            <text:p>Rodig, Heinz Wasa</text:p>
          </table:table-cell>
          <table:table-cell office:value-type="string">
            <text:p>Gehorsam auf verlorenem Posten! Die eigentümliche Geschichte der Atlantikfestung La Rochelle 1944/45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2">
            <text:p>12</text:p>
          </table:table-cell>
          <table:table-cell office:value-type="float" office:value="1030">
            <text:p>1030</text:p>
          </table:table-cell>
          <table:table-cell table:number-columns-repeated="1017"/>
        </table:table-row>
        <table:table-row table:style-name="ro14">
          <table:table-cell office:value-type="string">
            <text:p>Roemer, Friedrich</text:p>
          </table:table-cell>
          <table:table-cell office:value-type="string">
            <text:p>Otto IV. - Intermezzo der Stauferherrschaft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9">
            <text:p>09</text:p>
          </table:table-cell>
          <table:table-cell office:value-type="float" office:value="837">
            <text:p>837</text:p>
          </table:table-cell>
          <table:table-cell table:number-columns-repeated="1017"/>
        </table:table-row>
        <table:table-row table:style-name="ro15">
          <table:table-cell office:value-type="string">
            <text:p>Roesch, Heinz</text:p>
          </table:table-cell>
          <table:table-cell office:value-type="string">
            <text:p>Die Mission des Sumner Wells, I. Teil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9">
            <text:p>09</text:p>
          </table:table-cell>
          <table:table-cell office:value-type="float" office:value="817">
            <text:p>817</text:p>
          </table:table-cell>
          <table:table-cell table:number-columns-repeated="1017"/>
        </table:table-row>
        <table:table-row table:style-name="ro15">
          <table:table-cell office:value-type="string">
            <text:p>Roesch, Heinz</text:p>
          </table:table-cell>
          <table:table-cell office:value-type="string">
            <text:p>Die Mission des Sumner Wells, II. Teil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0">
            <text:p>10</text:p>
          </table:table-cell>
          <table:table-cell office:value-type="float" office:value="899">
            <text:p>899</text:p>
          </table:table-cell>
          <table:table-cell table:number-columns-repeated="1017"/>
        </table:table-row>
        <table:table-row table:style-name="ro15">
          <table:table-cell office:value-type="string">
            <text:p>Roesch, Heinz</text:p>
          </table:table-cell>
          <table:table-cell office:value-type="string">
            <text:p>Einsatz der Kriegsmarine</text:p>
          </table:table-cell>
          <table:table-cell office:value-type="string">
            <text:p>VII, XVII</text:p>
          </table:table-cell>
          <table:table-cell office:value-type="string">
            <text:p>Der Zweite Welt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9">
            <text:p>09</text:p>
          </table:table-cell>
          <table:table-cell office:value-type="float" office:value="805">
            <text:p>805</text:p>
          </table:table-cell>
          <table:table-cell table:number-columns-repeated="1017"/>
        </table:table-row>
        <table:table-row table:style-name="ro15">
          <table:table-cell office:value-type="string">
            <text:p>Roesch, Heinz</text:p>
          </table:table-cell>
          <table:table-cell office:value-type="string">
            <text:p>SHK "Atlantis" auf Kaperfahrt</text:p>
          </table:table-cell>
          <table:table-cell office:value-type="string">
            <text:p>VII, XVII</text:p>
          </table:table-cell>
          <table:table-cell office:value-type="string">
            <text:p>Der Zweite Weltkrieg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9">
            <text:p>09</text:p>
          </table:table-cell>
          <table:table-cell office:value-type="float" office:value="781">
            <text:p>781</text:p>
          </table:table-cell>
          <table:table-cell table:number-columns-repeated="1017"/>
        </table:table-row>
        <table:table-row table:style-name="ro15">
          <table:table-cell office:value-type="string">
            <text:p>Roesch, Heinz</text:p>
          </table:table-cell>
          <table:table-cell office:value-type="string">
            <text:p>"Los Jungs, es wird Zeit!" (Untergang Segelschulschiff "Niobe")</text:p>
          </table:table-cell>
          <table:table-cell office:value-type="string">
            <text:p>VII, XVII, XVIII</text:p>
          </table:table-cell>
          <table:table-cell office:value-type="string">
            <text:p>Die Weimarer Republik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5">
            <text:p>05</text:p>
          </table:table-cell>
          <table:table-cell office:value-type="float" office:value="430">
            <text:p>430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Die große Dame von Grignan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">
            <text:p>01</text:p>
          </table:table-cell>
          <table:table-cell office:value-type="float" office:value="16">
            <text:p>16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Die Gefangenen von Fort de Joux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Gestalten auf der Solitude</text:p>
          </table:table-cell>
          <table:table-cell office:value-type="string">
            <text:p>V, XIV</text:p>
          </table:table-cell>
          <table:table-cell office:value-type="string">
            <text:p>Deutsche Staaten / Württemberg / Literatu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Die Meersburg am Bodensee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0">
            <text:p>10</text:p>
          </table:table-cell>
          <table:table-cell office:value-type="float" office:value="925">
            <text:p>925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Bei George Sand in Nohant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9">
            <text:p>09</text:p>
          </table:table-cell>
          <table:table-cell office:value-type="float" office:value="807">
            <text:p>807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Die Neckarschiffer von Haßmersheim</text:p>
          </table:table-cell>
          <table:table-cell office:value-type="string">
            <text:p>XIII</text:p>
          </table:table-cell>
          <table:table-cell office:value-type="string">
            <text:p>19. Jahrhundert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2">
            <text:p>02</text:p>
          </table:table-cell>
          <table:table-cell office:value-type="float" office:value="151">
            <text:p>151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Königsfelden - Memento eines Königsmordes</text:p>
          </table:table-cell>
          <table:table-cell office:value-type="string">
            <text:p>IV, XVIII</text:p>
          </table:table-cell>
          <table:table-cell office:value-type="string">
            <text:p>Spätmittelalte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2">
            <text:p>12</text:p>
          </table:table-cell>
          <table:table-cell office:value-type="float" office:value="1137">
            <text:p>1137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Die Anhäuser Mauer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5">
            <text:p>05</text:p>
          </table:table-cell>
          <table:table-cell office:value-type="float" office:value="403">
            <text:p>403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Villa Massimo</text:p>
          </table:table-cell>
          <table:table-cell office:value-type="string">
            <text:p>XIV</text:p>
          </table:table-cell>
          <table:table-cell office:value-type="string">
            <text:p>Bildungswes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2">
            <text:p>12</text:p>
          </table:table-cell>
          <table:table-cell office:value-type="float" office:value="1099">
            <text:p>1099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Angelika Kauffmann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0">
            <text:p>10</text:p>
          </table:table-cell>
          <table:table-cell office:value-type="float" office:value="869">
            <text:p>869</text:p>
          </table:table-cell>
          <table:table-cell table:number-columns-repeated="1017"/>
        </table:table-row>
        <table:table-row table:style-name="ro15">
          <table:table-cell office:value-type="string">
            <text:p>Rombach, Otto</text:p>
          </table:table-cell>
          <table:table-cell office:value-type="string">
            <text:p>Ostia - der Großmarkt Roms. Promenade durch eine antike Ruinenstadt</text:p>
          </table:table-cell>
          <table:table-cell office:value-type="string">
            <text:p>III, XIV</text:p>
          </table:table-cell>
          <table:table-cell office:value-type="string">
            <text:p>Römisches Reich / Städt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5">
          <table:table-cell office:value-type="string">
            <text:p>Roth, Günter D.</text:p>
          </table:table-cell>
          <table:table-cell office:value-type="string">
            <text:p>Bartholomäus Welser</text:p>
          </table:table-cell>
          <table:table-cell office:value-type="string">
            <text:p>XIII</text:p>
          </table:table-cell>
          <table:table-cell office:value-type="string">
            <text:p>Frühe Neuzeit und Ancien Régime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8">
            <text:p>08</text:p>
          </table:table-cell>
          <table:table-cell office:value-type="float" office:value="710">
            <text:p>710</text:p>
          </table:table-cell>
          <table:table-cell table:number-columns-repeated="1017"/>
        </table:table-row>
        <table:table-row table:style-name="ro13">
          <table:table-cell office:value-type="string">
            <text:p>Roth, Günter D.</text:p>
          </table:table-cell>
          <table:table-cell office:value-type="string">
            <text:p>Joseph Fraunhofer</text:p>
          </table:table-cell>
          <table:table-cell office:value-type="string">
            <text:p>XV</text:p>
          </table:table-cell>
          <table:table-cell office:value-type="string">
            <text:p>Naturwissenschaft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1">
            <text:p>11</text:p>
          </table:table-cell>
          <table:table-cell office:value-type="float" office:value="1033">
            <text:p>1033</text:p>
          </table:table-cell>
          <table:table-cell table:number-columns-repeated="1017"/>
        </table:table-row>
        <table:table-row table:style-name="ro15">
          <table:table-cell office:value-type="string">
            <text:p>Roth, Paul</text:p>
          </table:table-cell>
          <table:table-cell office:value-type="string">
            <text:p>Die "Gottesmaler" von Palech</text:p>
          </table:table-cell>
          <table:table-cell office:value-type="string">
            <text:p>VIII, XIV</text:p>
          </table:table-cell>
          <table:table-cell office:value-type="string">
            <text:p>Sowjetunion / Bildende Künste / Architek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">
            <text:p>01</text:p>
          </table:table-cell>
          <table:table-cell office:value-type="float" office:value="23">
            <text:p>23</text:p>
          </table:table-cell>
          <table:table-cell table:number-columns-repeated="1017"/>
        </table:table-row>
        <table:table-row table:style-name="ro14">
          <table:table-cell office:value-type="string">
            <text:p>Roth, Paul</text:p>
          </table:table-cell>
          <table:table-cell office:value-type="string">
            <text:p>Lubok - russische "Comics" im 17./18. Jh.</text:p>
          </table:table-cell>
          <table:table-cell office:value-type="string">
            <text:p>V, VIII, XIV</text:p>
          </table:table-cell>
          <table:table-cell office:value-type="string">
            <text:p>Russland / Das Petersburger Zarenreich / Bildende Künste / Architek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">
            <text:p>01</text:p>
          </table:table-cell>
          <table:table-cell office:value-type="float" office:value="83">
            <text:p>83</text:p>
          </table:table-cell>
          <table:table-cell table:number-columns-repeated="1017"/>
        </table:table-row>
        <table:table-row table:style-name="ro13">
          <table:table-cell office:value-type="string">
            <text:p>Roth, Paul</text:p>
          </table:table-cell>
          <table:table-cell office:value-type="string">
            <text:p>Zum Lachen und zum Weinen (Karikaturen in der Sowjetunion)</text:p>
          </table:table-cell>
          <table:table-cell office:value-type="string">
            <text:p>VIII</text:p>
          </table:table-cell>
          <table:table-cell office:value-type="string">
            <text:p>Sowjetunio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3">
            <text:p>03</text:p>
          </table:table-cell>
          <table:table-cell office:value-type="float" office:value="239">
            <text:p>239</text:p>
          </table:table-cell>
          <table:table-cell table:number-columns-repeated="1017"/>
        </table:table-row>
        <table:table-row table:style-name="ro13">
          <table:table-cell office:value-type="string">
            <text:p>Rothe, Hans Werner</text:p>
          </table:table-cell>
          <table:table-cell office:value-type="string">
            <text:p>Das Parterre der Könige</text:p>
          </table:table-cell>
          <table:table-cell office:value-type="string">
            <text:p>VI</text:p>
          </table:table-cell>
          <table:table-cell office:value-type="string">
            <text:p>Frankreich / Napoleo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">
            <text:p>01</text:p>
          </table:table-cell>
          <table:table-cell office:value-type="float" office:value="27">
            <text:p>27</text:p>
          </table:table-cell>
          <table:table-cell table:number-columns-repeated="1017"/>
        </table:table-row>
        <table:table-row table:style-name="ro15">
          <table:table-cell office:value-type="string">
            <text:p>Rothe, Hans Werner</text:p>
          </table:table-cell>
          <table:table-cell office:value-type="string">
            <text:p>Die Glocke "Gloriosa"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4">
            <text:p>04</text:p>
          </table:table-cell>
          <table:table-cell office:value-type="float" office:value="361">
            <text:p>361</text:p>
          </table:table-cell>
          <table:table-cell table:number-columns-repeated="1017"/>
        </table:table-row>
        <table:table-row table:style-name="ro14">
          <table:table-cell office:value-type="string">
            <text:p>Rovan, Joseph</text:p>
          </table:table-cell>
          <table:table-cell office:value-type="string">
            <text:p>Bayern und die Auvergne. Perspektiven und Probleme künftiger Regionalstaaten in einem vereinigten Europa</text:p>
          </table:table-cell>
          <table:table-cell office:value-type="string">
            <text:p>VII</text:p>
          </table:table-cell>
          <table:table-cell office:value-type="string">
            <text:p>Bundesrepublik Deutschland / Frankreich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5">
          <table:table-cell office:value-type="string">
            <text:p>Rudolph, Hermann</text:p>
          </table:table-cell>
          <table:table-cell office:value-type="string">
            <text:p>Julian - römischer Kaiser und Apostat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4">
            <text:p>04</text:p>
          </table:table-cell>
          <table:table-cell office:value-type="float" office:value="339">
            <text:p>339</text:p>
          </table:table-cell>
          <table:table-cell table:number-columns-repeated="1017"/>
        </table:table-row>
        <table:table-row table:style-name="ro15">
          <table:table-cell office:value-type="string">
            <text:p>Rudolph, Hermann</text:p>
          </table:table-cell>
          <table:table-cell office:value-type="string">
            <text:p>Gaius Cilnius Maecenas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7">
            <text:p>07</text:p>
          </table:table-cell>
          <table:table-cell office:value-type="float" office:value="645">
            <text:p>645</text:p>
          </table:table-cell>
          <table:table-cell table:number-columns-repeated="1017"/>
        </table:table-row>
        <table:table-row table:style-name="ro15">
          <table:table-cell office:value-type="string">
            <text:p>Rudolph, Hermann</text:p>
          </table:table-cell>
          <table:table-cell office:value-type="string">
            <text:p>Der kurze Frieden des Kaisers Probus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2">
            <text:p>12</text:p>
          </table:table-cell>
          <table:table-cell office:value-type="float" office:value="1127">
            <text:p>1127</text:p>
          </table:table-cell>
          <table:table-cell table:number-columns-repeated="1017"/>
        </table:table-row>
        <table:table-row table:style-name="ro15">
          <table:table-cell office:value-type="string">
            <text:p>Ruser, Ursula-Maria</text:p>
          </table:table-cell>
          <table:table-cell office:value-type="string">
            <text:p>Die Deutsche Reichsbahn als Reparationsobjekt 1924-1933</text:p>
          </table:table-cell>
          <table:table-cell office:value-type="string">
            <text:p>VII, XIII</text:p>
          </table:table-cell>
          <table:table-cell office:value-type="string">
            <text:p>Die Weimarer Republik / 20. Jahrhundert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2">
            <text:p>02</text:p>
          </table:table-cell>
          <table:table-cell office:value-type="float" office:value="147">
            <text:p>147</text:p>
          </table:table-cell>
          <table:table-cell table:number-columns-repeated="1017"/>
        </table:table-row>
        <table:table-row table:style-name="ro15">
          <table:table-cell office:value-type="string">
            <text:p>Rygulla, Karl</text:p>
          </table:table-cell>
          <table:table-cell office:value-type="string">
            <text:p>Der Deutsche Ritterorden</text:p>
          </table:table-cell>
          <table:table-cell table:style-name="ce36" office:value-type="string">
            <text:p>V</text:p>
          </table:table-cell>
          <table:table-cell office:value-type="string">
            <text:p>Deutsche Staat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2">
            <text:p>02</text:p>
          </table:table-cell>
          <table:table-cell office:value-type="float" office:value="105">
            <text:p>105</text:p>
          </table:table-cell>
          <table:table-cell table:number-columns-repeated="1017"/>
        </table:table-row>
        <table:table-row table:style-name="ro15">
          <table:table-cell office:value-type="string">
            <text:p>Rygulla, Karl</text:p>
          </table:table-cell>
          <table:table-cell office:value-type="string">
            <text:p>Brunichild und Fredegunde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2">
            <text:p>02</text:p>
          </table:table-cell>
          <table:table-cell office:value-type="float" office:value="157">
            <text:p>157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S</text:p>
          </table:table-cell>
          <table:table-cell table:number-columns-repeated="1023"/>
        </table:table-row>
        <table:table-row table:style-name="ro14">
          <table:table-cell office:value-type="string">
            <text:p>Scheck, Werner</text:p>
          </table:table-cell>
          <table:table-cell office:value-type="string">
            <text:p>Das zweite und das dritte Rom</text:p>
          </table:table-cell>
          <table:table-cell office:value-type="string">
            <text:p>V, VIII</text:p>
          </table:table-cell>
          <table:table-cell office:value-type="string">
            <text:p>Russland bis zum Ende der Moskauer Periode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0">
            <text:p>10</text:p>
          </table:table-cell>
          <table:table-cell office:value-type="float" office:value="933">
            <text:p>933</text:p>
          </table:table-cell>
          <table:table-cell table:number-columns-repeated="1017"/>
        </table:table-row>
        <table:table-row table:style-name="ro13">
          <table:table-cell office:value-type="string">
            <text:p>Scherer, Egon W.</text:p>
          </table:table-cell>
          <table:table-cell office:value-type="string">
            <text:p>Vietnam</text:p>
          </table:table-cell>
          <table:table-cell office:value-type="string">
            <text:p>X</text:p>
          </table:table-cell>
          <table:table-cell office:value-type="string">
            <text:p>Südostasi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5">
            <text:p>05</text:p>
          </table:table-cell>
          <table:table-cell office:value-type="float" office:value="447">
            <text:p>447</text:p>
          </table:table-cell>
          <table:table-cell table:number-columns-repeated="1017"/>
        </table:table-row>
        <table:table-row table:style-name="ro13">
          <table:table-cell office:value-type="string">
            <text:p>Scherer, Egon W.</text:p>
          </table:table-cell>
          <table:table-cell office:value-type="string">
            <text:p>"Unternehmen Zitadelle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3">
            <text:p>03</text:p>
          </table:table-cell>
          <table:table-cell office:value-type="float" office:value="256">
            <text:p>256</text:p>
          </table:table-cell>
          <table:table-cell table:number-columns-repeated="1017"/>
        </table:table-row>
        <table:table-row table:style-name="ro13">
          <table:table-cell office:value-type="string">
            <text:p>Scherer, Egon W.</text:p>
          </table:table-cell>
          <table:table-cell office:value-type="string">
            <text:p>Unternehmen "Merkur", I. Teil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1">
            <text:p>11</text:p>
          </table:table-cell>
          <table:table-cell office:value-type="float" office:value="991">
            <text:p>991</text:p>
          </table:table-cell>
          <table:table-cell table:number-columns-repeated="1017"/>
        </table:table-row>
        <table:table-row table:style-name="ro13">
          <table:table-cell office:value-type="string">
            <text:p>Scherer, Egon W.</text:p>
          </table:table-cell>
          <table:table-cell office:value-type="string">
            <text:p>Unternehmen "Merkur", II. Teil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2">
            <text:p>12</text:p>
          </table:table-cell>
          <table:table-cell office:value-type="float" office:value="1069">
            <text:p>1069</text:p>
          </table:table-cell>
          <table:table-cell table:number-columns-repeated="1017"/>
        </table:table-row>
        <table:table-row table:style-name="ro15">
          <table:table-cell office:value-type="string">
            <text:p>Schering, Ernst</text:p>
          </table:table-cell>
          <table:table-cell office:value-type="string">
            <text:p>Von Revolutionär zum Preußen</text:p>
          </table:table-cell>
          <table:table-cell office:value-type="string">
            <text:p>VI, XIV</text:p>
          </table:table-cell>
          <table:table-cell office:value-type="string">
            <text:p>Deutschland / Preußen / Litera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3">
            <text:p>03</text:p>
          </table:table-cell>
          <table:table-cell office:value-type="float" office:value="253">
            <text:p>253</text:p>
          </table:table-cell>
          <table:table-cell table:number-columns-repeated="1017"/>
        </table:table-row>
        <table:table-row table:style-name="ro15">
          <table:table-cell office:value-type="string">
            <text:p>Schering, Ernst</text:p>
          </table:table-cell>
          <table:table-cell office:value-type="string">
            <text:p>Rätsel um Ludwig XVII.</text:p>
          </table:table-cell>
          <table:table-cell office:value-type="string">
            <text:p>V, XVIII</text:p>
          </table:table-cell>
          <table:table-cell office:value-type="string">
            <text:p>Frankreich / Ancien Régim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1">
            <text:p>11</text:p>
          </table:table-cell>
          <table:table-cell office:value-type="float" office:value="1017">
            <text:p>1017</text:p>
          </table:table-cell>
          <table:table-cell table:number-columns-repeated="1017"/>
        </table:table-row>
        <table:table-row table:style-name="ro15">
          <table:table-cell office:value-type="string">
            <text:p>Scheurig, Bodo</text:p>
          </table:table-cell>
          <table:table-cell office:value-type="string">
            <text:p>Vor dem Attentat: Henning von Tresckow. Ein Beitrag zum 20. Juli 1944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7">
            <text:p>07</text:p>
          </table:table-cell>
          <table:table-cell office:value-type="float" office:value="629">
            <text:p>629</text:p>
          </table:table-cell>
          <table:table-cell table:number-columns-repeated="1017"/>
        </table:table-row>
        <table:table-row table:style-name="ro14">
          <table:table-cell office:value-type="string">
            <text:p>Scheurig, Bodo</text:p>
          </table:table-cell>
          <table:table-cell office:value-type="string">
            <text:p>Vor 40 Jahren: Das Ende des Nürnberger Prozesses. Tragödie des absoluten Gehorsams. Alfred Jodl - Hitlers militärischer Berater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0">
            <text:p>10</text:p>
          </table:table-cell>
          <table:table-cell office:value-type="float" office:value="884">
            <text:p>884</text:p>
          </table:table-cell>
          <table:table-cell table:number-columns-repeated="1017"/>
        </table:table-row>
        <table:table-row table:style-name="ro15">
          <table:table-cell office:value-type="string">
            <text:p>Scheurig, Bodo</text:p>
          </table:table-cell>
          <table:table-cell office:value-type="string">
            <text:p>Militarismus. Theorie und Wirklichkeit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7">
            <text:p>87</text:p>
          </table:table-cell>
          <table:table-cell table:style-name="ce41" office:value-type="float" office:value="6">
            <text:p>06</text:p>
          </table:table-cell>
          <table:table-cell office:value-type="float" office:value="470">
            <text:p>470</text:p>
          </table:table-cell>
          <table:table-cell table:number-columns-repeated="1017"/>
        </table:table-row>
        <table:table-row table:style-name="ro14">
          <table:table-cell office:value-type="string">
            <text:p>Scheurig, Bodo</text:p>
          </table:table-cell>
          <table:table-cell office:value-type="string">
            <text:p>General im Schatten Stalingrads. Walther von Seydlitz-Kurzbach und das Nationalkomitee "Freies Deutschland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8">
            <text:p>08</text:p>
          </table:table-cell>
          <table:table-cell office:value-type="float" office:value="658">
            <text:p>658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Wehrmacht und SS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9">
            <text:p>09</text:p>
          </table:table-cell>
          <table:table-cell office:value-type="float" office:value="821">
            <text:p>821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KOMINTERN</text:p>
          </table:table-cell>
          <table:table-cell office:value-type="string">
            <text:p>VIII</text:p>
          </table:table-cell>
          <table:table-cell office:value-type="string">
            <text:p>Oktoberrevolution und Bürgerkrieg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1">
            <text:p>11</text:p>
          </table:table-cell>
          <table:table-cell office:value-type="float" office:value="1000">
            <text:p>1000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ie deutsche Ostgrenze im 20. Jahrhundert</text:p>
          </table:table-cell>
          <table:table-cell table:style-name="ce35" office:value-type="string">
            <text:p>XIII</text:p>
          </table:table-cell>
          <table:table-cell office:value-type="string">
            <text:p>20. Jahrhundert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2">
            <text:p>12</text:p>
          </table:table-cell>
          <table:table-cell office:value-type="float" office:value="1125">
            <text:p>1125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Friedrich Ebert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">
            <text:p>01</text:p>
          </table:table-cell>
          <table:table-cell office:value-type="float" office:value="21">
            <text:p>21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Entschied Verrat den Zweiten Weltkrieg?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er Friedensvertrag von Versailles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Roosevelt und das Dritte Reich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1">
            <text:p>11</text:p>
          </table:table-cell>
          <table:table-cell office:value-type="float" office:value="1003">
            <text:p>1003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ie Nationalversammlung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3">
            <text:p>03</text:p>
          </table:table-cell>
          <table:table-cell office:value-type="float" office:value="256">
            <text:p>256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Wilson und das Kaiserreich, I. Teil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8">
            <text:p>08</text:p>
          </table:table-cell>
          <table:table-cell office:value-type="float" office:value="719">
            <text:p>719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Wilson und das Kaiserreich, II. Teil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9">
            <text:p>09</text:p>
          </table:table-cell>
          <table:table-cell office:value-type="float" office:value="838">
            <text:p>838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as Abkommen von München, I. Teil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1">
            <text:p>11</text:p>
          </table:table-cell>
          <table:table-cell office:value-type="float" office:value="997">
            <text:p>997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as Abkommen von München, II. Teil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2">
            <text:p>12</text:p>
          </table:table-cell>
          <table:table-cell office:value-type="float" office:value="1120">
            <text:p>1120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Rußland im Bürgerkrieg, II. Teil</text:p>
          </table:table-cell>
          <table:table-cell office:value-type="string">
            <text:p>VIII</text:p>
          </table:table-cell>
          <table:table-cell office:value-type="string">
            <text:p>Oktoberrevolution und Bürger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8">
            <text:p>08</text:p>
          </table:table-cell>
          <table:table-cell office:value-type="float" office:value="218">
            <text:p>218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König Ludwig II.</text:p>
          </table:table-cell>
          <table:table-cell office:value-type="string">
            <text:p>VI</text:p>
          </table:table-cell>
          <table:table-cell office:value-type="string">
            <text:p>Deutschland / Bayer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5">
            <text:p>05</text:p>
          </table:table-cell>
          <table:table-cell office:value-type="float" office:value="397">
            <text:p>397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Rußland im Bürgerkrieg, I. Teil</text:p>
          </table:table-cell>
          <table:table-cell office:value-type="string">
            <text:p>VIII</text:p>
          </table:table-cell>
          <table:table-cell office:value-type="string">
            <text:p>Oktoberrevolution und Bürgerkrieg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7">
            <text:p>07</text:p>
          </table:table-cell>
          <table:table-cell office:value-type="float" office:value="619">
            <text:p>619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Metternich in seiner Glanzzeit</text:p>
          </table:table-cell>
          <table:table-cell office:value-type="string">
            <text:p>VI</text:p>
          </table:table-cell>
          <table:table-cell office:value-type="string">
            <text:p>Deutschland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2">
            <text:p>12</text:p>
          </table:table-cell>
          <table:table-cell office:value-type="float" office:value="1089">
            <text:p>1089</text:p>
          </table:table-cell>
          <table:table-cell table:number-columns-repeated="1017"/>
        </table:table-row>
        <table:table-row table:style-name="ro14">
          <table:table-cell office:value-type="string">
            <text:p>Schickel, Alfred</text:p>
          </table:table-cell>
          <table:table-cell office:value-type="string">
            <text:p>Das Dreikaiserabkommen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1890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er Parlamentarische Rat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8">
            <text:p>08</text:p>
          </table:table-cell>
          <table:table-cell office:value-type="float" office:value="723">
            <text:p>723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Prag, Februar 1948: Die kommunistische Machtergreifung</text:p>
          </table:table-cell>
          <table:table-cell office:value-type="string">
            <text:p>VII. VIII</text:p>
          </table:table-cell>
          <table:table-cell office:value-type="string">
            <text:p>Böhmen / Tschechoslowakei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ie Reichsverfassung von 1848</text:p>
          </table:table-cell>
          <table:table-cell office:value-type="string">
            <text:p>VI</text:p>
          </table:table-cell>
          <table:table-cell office:value-type="string">
            <text:p>Deutschland / Revolution 1848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1">
            <text:p>11</text:p>
          </table:table-cell>
          <table:table-cell office:value-type="float" office:value="1035">
            <text:p>1035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"Wählt den Sieger von Tannenberg!"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1945: Die Potsdamer Konferenz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er mährische Ausgleich</text:p>
          </table:table-cell>
          <table:table-cell office:value-type="string">
            <text:p>V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3">
            <text:p>03</text:p>
          </table:table-cell>
          <table:table-cell office:value-type="float" office:value="271">
            <text:p>271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Otto Wels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8">
            <text:p>08</text:p>
          </table:table-cell>
          <table:table-cell office:value-type="float" office:value="731">
            <text:p>731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6. Juni 1920: Die deutsche Republik wählt ihren ersten Reichstag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9">
            <text:p>09</text:p>
          </table:table-cell>
          <table:table-cell office:value-type="float" office:value="763">
            <text:p>763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Die polnischen Teilungen</text:p>
          </table:table-cell>
          <table:table-cell office:value-type="string">
            <text:p>V, VIII, XII</text:p>
          </table:table-cell>
          <table:table-cell office:value-type="string">
            <text:p>Polen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">
            <text:p>01</text:p>
          </table:table-cell>
          <table:table-cell office:value-type="float" office:value="37">
            <text:p>37</text:p>
          </table:table-cell>
          <table:table-cell table:number-columns-repeated="1017"/>
        </table:table-row>
        <table:table-row table:style-name="ro15">
          <table:table-cell office:value-type="string">
            <text:p>Schickel, Alfred</text:p>
          </table:table-cell>
          <table:table-cell office:value-type="string">
            <text:p>Amerikanische Deutschlandpolitik 1945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2">
            <text:p>12</text:p>
          </table:table-cell>
          <table:table-cell office:value-type="float" office:value="1067">
            <text:p>1067</text:p>
          </table:table-cell>
          <table:table-cell table:number-columns-repeated="1017"/>
        </table:table-row>
        <table:table-row table:style-name="ro14">
          <table:table-cell office:value-type="string">
            <text:p>Schienerl, Peter</text:p>
          </table:table-cell>
          <table:table-cell office:value-type="string">
            <text:p>Im Schnittpunkt der ägyptischen und griechischen Kultur. Oase Siwa - Das Orakel in der Wüste</text:p>
          </table:table-cell>
          <table:table-cell office:value-type="string">
            <text:p>III</text:p>
          </table:table-cell>
          <table:table-cell office:value-type="string">
            <text:p>Ägypten / Makedonien und das Alexanderreich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8">
            <text:p>08</text:p>
          </table:table-cell>
          <table:table-cell office:value-type="float" office:value="700">
            <text:p>700</text:p>
          </table:table-cell>
          <table:table-cell table:number-columns-repeated="1017"/>
        </table:table-row>
        <table:table-row table:style-name="ro14">
          <table:table-cell office:value-type="string">
            <text:p>Schienerl, Peter</text:p>
          </table:table-cell>
          <table:table-cell office:value-type="string">
            <text:p>Entscheidung an der Goliathsquelle. Wie die Mamluken die Mongolen aus dem vorderen Orient vertrieben</text:p>
          </table:table-cell>
          <table:table-cell office:value-type="string">
            <text:p>IV</text:p>
          </table:table-cell>
          <table:table-cell office:value-type="string">
            <text:p>Naher und Mittlerer Osten / Ägypt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8">
            <text:p>08</text:p>
          </table:table-cell>
          <table:table-cell office:value-type="float" office:value="672">
            <text:p>672</text:p>
          </table:table-cell>
          <table:table-cell table:number-columns-repeated="1017"/>
        </table:table-row>
        <table:table-row table:style-name="ro15">
          <table:table-cell office:value-type="string">
            <text:p>Schierenberg, Augustin</text:p>
          </table:table-cell>
          <table:table-cell office:value-type="string">
            <text:p>Das Geheimnis der Externsteine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9">
            <text:p>09</text:p>
          </table:table-cell>
          <table:table-cell office:value-type="float" office:value="468">
            <text:p>468</text:p>
          </table:table-cell>
          <table:table-cell table:number-columns-repeated="1017"/>
        </table:table-row>
        <table:table-row table:style-name="ro13">
          <table:table-cell office:value-type="string">
            <text:p>Schiller. Friedrich</text:p>
          </table:table-cell>
          <table:table-cell office:value-type="string">
            <text:p>Gustav Adolfs Ende</text:p>
          </table:table-cell>
          <table:table-cell office:value-type="string">
            <text:p>V</text:p>
          </table:table-cell>
          <table:table-cell office:value-type="string">
            <text:p>Der dreißigjährige 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2">
            <text:p>02</text:p>
          </table:table-cell>
          <table:table-cell office:value-type="float" office:value="175">
            <text:p>175</text:p>
          </table:table-cell>
          <table:table-cell table:number-columns-repeated="1017"/>
        </table:table-row>
        <table:table-row table:style-name="ro13">
          <table:table-cell office:value-type="string">
            <text:p>Schilling, Heinz</text:p>
          </table:table-cell>
          <table:table-cell office:value-type="string">
            <text:p>Das Alte Reich und Europa. Der deutsche Weg in die Neuzeit</text:p>
          </table:table-cell>
          <table:table-cell office:value-type="string">
            <text:p>V</text:p>
          </table:table-cell>
          <table:table-cell office:value-type="string">
            <text:p>Deutsche Staaten / Das Alte Reich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0">
            <text:p>10</text:p>
          </table:table-cell>
          <table:table-cell office:value-type="float" office:value="855">
            <text:p>855</text:p>
          </table:table-cell>
          <table:table-cell table:number-columns-repeated="1017"/>
        </table:table-row>
        <table:table-row table:style-name="ro14">
          <table:table-cell office:value-type="string">
            <text:p>Schilling, Heinz</text:p>
          </table:table-cell>
          <table:table-cell office:value-type="string">
            <text:p>In der Fremde. Das Asylantenproblem am Beispiel der niederländischen Glaubensflüchtlinge</text:p>
          </table:table-cell>
          <table:table-cell office:value-type="string">
            <text:p>V, XIII</text:p>
          </table:table-cell>
          <table:table-cell office:value-type="string">
            <text:p>Niederlande / Frühe Neuzeit und Ancien Régime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5">
          <table:table-cell office:value-type="string">
            <text:p>Schirinkine, Eugen von</text:p>
          </table:table-cell>
          <table:table-cell office:value-type="string">
            <text:p>Eine Belohnung für den Retter des Zaren</text:p>
          </table:table-cell>
          <table:table-cell office:value-type="string">
            <text:p>VI, VIII</text:p>
          </table:table-cell>
          <table:table-cell office:value-type="string">
            <text:p>Russland / Petersburger Zarenreich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0">
            <text:p>10</text:p>
          </table:table-cell>
          <table:table-cell office:value-type="float" office:value="945">
            <text:p>945</text:p>
          </table:table-cell>
          <table:table-cell table:number-columns-repeated="1017"/>
        </table:table-row>
        <table:table-row table:style-name="ro15">
          <table:table-cell office:value-type="string">
            <text:p>Schirnding, Albert von</text:p>
          </table:table-cell>
          <table:table-cell office:value-type="string">
            <text:p>Publius Verilius Maro. Dichter Roms, Stimme des Menschen</text:p>
          </table:table-cell>
          <table:table-cell office:value-type="string">
            <text:p>III, XIV</text:p>
          </table:table-cell>
          <table:table-cell office:value-type="string">
            <text:p>Römisches Reich / Literatu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4">
          <table:table-cell office:value-type="string">
            <text:p>Schluckmann, Angelika von</text:p>
          </table:table-cell>
          <table:table-cell office:value-type="string">
            <text:p>Münchens große Mäzene, I. Teil</text:p>
          </table:table-cell>
          <table:table-cell office:value-type="string">
            <text:p>V, XIV</text:p>
          </table:table-cell>
          <table:table-cell office:value-type="string">
            <text:p>Deutsch Staaten / Bayern / Wittelsbacher / Bildende Künste / Architek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6">
            <text:p>06</text:p>
          </table:table-cell>
          <table:table-cell office:value-type="float" office:value="493">
            <text:p>493</text:p>
          </table:table-cell>
          <table:table-cell table:number-columns-repeated="1017"/>
        </table:table-row>
        <table:table-row table:style-name="ro14">
          <table:table-cell office:value-type="string">
            <text:p>Schluckmann, Angelika von</text:p>
          </table:table-cell>
          <table:table-cell office:value-type="string">
            <text:p>Münchens große Mäzene, II. Teil</text:p>
          </table:table-cell>
          <table:table-cell office:value-type="string">
            <text:p>V, XIV</text:p>
          </table:table-cell>
          <table:table-cell office:value-type="string">
            <text:p>Deutsch Staaten / Bayern / Wittelsbacher / Bildende Künste / Architek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7">
            <text:p>07</text:p>
          </table:table-cell>
          <table:table-cell office:value-type="float" office:value="655">
            <text:p>655</text:p>
          </table:table-cell>
          <table:table-cell table:number-columns-repeated="1017"/>
        </table:table-row>
        <table:table-row table:style-name="ro13">
          <table:table-cell office:value-type="string">
            <text:p>Schmid, Walter</text:p>
          </table:table-cell>
          <table:table-cell office:value-type="string">
            <text:p>Odyssee 41: Die Evakuierung der deutschen Botschaft in Moskau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3">
            <text:p>03</text:p>
          </table:table-cell>
          <table:table-cell office:value-type="float" office:value="257">
            <text:p>257</text:p>
          </table:table-cell>
          <table:table-cell table:number-columns-repeated="1017"/>
        </table:table-row>
        <table:table-row table:style-name="ro14">
          <table:table-cell office:value-type="string">
            <text:p>Schmid, Walter</text:p>
          </table:table-cell>
          <table:table-cell office:value-type="string">
            <text:p>Berlin - Moskau - Polarkreis - Zentralrußland (deutscher Soldat in sowjetischer Lagerhaft), Teil 1</text:p>
          </table:table-cell>
          <table:table-cell/>
          <table:table-cell office:value-type="string">
            <text:p>Deutschland 1945-1949 / Sowjetunio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1">
            <text:p>11</text:p>
          </table:table-cell>
          <table:table-cell office:value-type="float" office:value="940">
            <text:p>940</text:p>
          </table:table-cell>
          <table:table-cell table:number-columns-repeated="1017"/>
        </table:table-row>
        <table:table-row table:style-name="ro14">
          <table:table-cell office:value-type="string">
            <text:p>Schmid, Walter</text:p>
          </table:table-cell>
          <table:table-cell office:value-type="string">
            <text:p>Berlin - Moskau - Polarkreis - Zentralrußland (deutscher Soldat in sowjetischer Lagerhaft), Teil 2</text:p>
          </table:table-cell>
          <table:table-cell office:value-type="string">
            <text:p>VII, VIII</text:p>
          </table:table-cell>
          <table:table-cell office:value-type="string">
            <text:p>Deutschland 1945-1949 / Sowjetunio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2">
            <text:p>12</text:p>
          </table:table-cell>
          <table:table-cell office:value-type="float" office:value="1076">
            <text:p>1076</text:p>
          </table:table-cell>
          <table:table-cell table:number-columns-repeated="1017"/>
        </table:table-row>
        <table:table-row table:style-name="ro15">
          <table:table-cell office:value-type="string">
            <text:p>Schmidt-Lavies, Heide</text:p>
          </table:table-cell>
          <table:table-cell office:value-type="string">
            <text:p>Siegeszug der "cartulea luriosae"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70">
            <text:p>70</text:p>
          </table:table-cell>
          <table:table-cell table:style-name="ce41" office:value-type="float" office:value="2">
            <text:p>02</text:p>
          </table:table-cell>
          <table:table-cell office:value-type="float" office:value="128">
            <text:p>128</text:p>
          </table:table-cell>
          <table:table-cell table:number-columns-repeated="1017"/>
        </table:table-row>
        <table:table-row table:style-name="ro14">
          <table:table-cell office:value-type="string">
            <text:p>Schmidt-Vogt, Rainer</text:p>
          </table:table-cell>
          <table:table-cell office:value-type="string">
            <text:p>Des Kaisers ferne Untertanen. Deutsch-Ostafrika: Struktur eine Kolonie</text:p>
          </table:table-cell>
          <table:table-cell office:value-type="string">
            <text:p>VI, XI</text:p>
          </table:table-cell>
          <table:table-cell office:value-type="string">
            <text:p>Deutschland / Das Wilhelminisch Reich / Kolonialzeit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3">
          <table:table-cell office:value-type="string">
            <text:p>Schmitz, Emil-Heinz</text:p>
          </table:table-cell>
          <table:table-cell office:value-type="string">
            <text:p>Die Erfindung des Fernrohrs</text:p>
          </table:table-cell>
          <table:table-cell office:value-type="string">
            <text:p>XV</text:p>
          </table:table-cell>
          <table:table-cell office:value-type="string">
            <text:p>Erfindunge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0">
            <text:p>10</text:p>
          </table:table-cell>
          <table:table-cell office:value-type="float" office:value="925">
            <text:p>925</text:p>
          </table:table-cell>
          <table:table-cell table:number-columns-repeated="1017"/>
        </table:table-row>
        <table:table-row table:style-name="ro13">
          <table:table-cell office:value-type="string">
            <text:p>Schmitz, Emil-Heinz</text:p>
          </table:table-cell>
          <table:table-cell office:value-type="string">
            <text:p>Vom Beryll zur Brille</text:p>
          </table:table-cell>
          <table:table-cell table:style-name="ce35" office:value-type="string">
            <text:p>XV</text:p>
          </table:table-cell>
          <table:table-cell office:value-type="string">
            <text:p>Erfindung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4">
            <text:p>04</text:p>
          </table:table-cell>
          <table:table-cell office:value-type="float" office:value="355">
            <text:p>355</text:p>
          </table:table-cell>
          <table:table-cell table:number-columns-repeated="1017"/>
        </table:table-row>
        <table:table-row table:style-name="ro14">
          <table:table-cell office:value-type="string">
            <text:p>Schmitz, Marleen</text:p>
          </table:table-cell>
          <table:table-cell office:value-type="string">
            <text:p>Mit dem Fahrrad nach Neapel. Von den Anfängen des deutschen Nachkriegstourismus</text:p>
          </table:table-cell>
          <table:table-cell office:value-type="string">
            <text:p>VII, XIV</text:p>
          </table:table-cell>
          <table:table-cell office:value-type="string">
            <text:p>Bundesrepublik Deutschland / Reisebericht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1">
            <text:p>11</text:p>
          </table:table-cell>
          <table:table-cell office:value-type="float" office:value="998">
            <text:p>998</text:p>
          </table:table-cell>
          <table:table-cell table:number-columns-repeated="1017"/>
        </table:table-row>
        <table:table-row table:style-name="ro15">
          <table:table-cell office:value-type="string">
            <text:p>Schmitz, Marleen</text:p>
          </table:table-cell>
          <table:table-cell office:value-type="string">
            <text:p>Marienbad: Rendezvous der eleganten Welt. Reise in eine abgelebte Zeit</text:p>
          </table:table-cell>
          <table:table-cell office:value-type="string">
            <text:p>XIV</text:p>
          </table:table-cell>
          <table:table-cell office:value-type="string">
            <text:p>Städte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2">
            <text:p>02</text:p>
          </table:table-cell>
          <table:table-cell office:value-type="float" office:value="152">
            <text:p>152</text:p>
          </table:table-cell>
          <table:table-cell table:number-columns-repeated="1017"/>
        </table:table-row>
        <table:table-row table:style-name="ro15">
          <table:table-cell office:value-type="string">
            <text:p>Schmitz, Marleen</text:p>
          </table:table-cell>
          <table:table-cell office:value-type="string">
            <text:p>Stadt im Weserbergland. In Karlshafen auf den Spuren der Hugenotten</text:p>
          </table:table-cell>
          <table:table-cell office:value-type="string">
            <text:p>VI, XIV</text:p>
          </table:table-cell>
          <table:table-cell office:value-type="string">
            <text:p>Deutsche Staaten / Städte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5">
            <text:p>05</text:p>
          </table:table-cell>
          <table:table-cell office:value-type="float" office:value="454">
            <text:p>454</text:p>
          </table:table-cell>
          <table:table-cell table:number-columns-repeated="1017"/>
        </table:table-row>
        <table:table-row table:style-name="ro15">
          <table:table-cell office:value-type="string">
            <text:p>Schmitz, Marleen</text:p>
          </table:table-cell>
          <table:table-cell office:value-type="string">
            <text:p>Wasserrad und Pferdegaipel. Impressionen aus dem Oberharz</text:p>
          </table:table-cell>
          <table:table-cell office:value-type="string">
            <text:p>XIV</text:p>
          </table:table-cell>
          <table:table-cell office:value-type="string">
            <text:p>Reiseberichte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1">
            <text:p>11</text:p>
          </table:table-cell>
          <table:table-cell office:value-type="float" office:value="935">
            <text:p>935</text:p>
          </table:table-cell>
          <table:table-cell table:number-columns-repeated="1017"/>
        </table:table-row>
        <table:table-row table:style-name="ro13">
          <table:table-cell office:value-type="string">
            <text:p>Schneider, Hagen</text:p>
          </table:table-cell>
          <table:table-cell office:value-type="string">
            <text:p>Der unerwünschte Vorfahr</text:p>
          </table:table-cell>
          <table:table-cell office:value-type="string">
            <text:p>I</text:p>
          </table:table-cell>
          <table:table-cell/>
          <table:table-cell table:style-name="ce41" office:value-type="float" office:value="78">
            <text:p>78</text:p>
          </table:table-cell>
          <table:table-cell table:style-name="ce41" office:value-type="float" office:value="1">
            <text:p>01</text:p>
          </table:table-cell>
          <table:table-cell office:value-type="float" office:value="21">
            <text:p>21</text:p>
          </table:table-cell>
          <table:table-cell table:number-columns-repeated="1017"/>
        </table:table-row>
        <table:table-row table:style-name="ro13">
          <table:table-cell office:value-type="string">
            <text:p>Schneider, Hagen</text:p>
          </table:table-cell>
          <table:table-cell office:value-type="string">
            <text:p>Der alte jüdische Friedhof in Prag</text:p>
          </table:table-cell>
          <table:table-cell office:value-type="string">
            <text:p>XIV</text:p>
          </table:table-cell>
          <table:table-cell office:value-type="string">
            <text:p>Friedhöf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0">
            <text:p>10</text:p>
          </table:table-cell>
          <table:table-cell office:value-type="float" office:value="906">
            <text:p>906</text:p>
          </table:table-cell>
          <table:table-cell table:number-columns-repeated="1017"/>
        </table:table-row>
        <table:table-row table:style-name="ro14">
          <table:table-cell office:value-type="string">
            <text:p>Schnuer, Günther</text:p>
          </table:table-cell>
          <table:table-cell office:value-type="string">
            <text:p>Aus den Pionierzeiten der deutschen Luftfahrt. Teil I: Hugo Junkers - ein Erfinder eilt seiner Zeit voraus</text:p>
          </table:table-cell>
          <table:table-cell office:value-type="string">
            <text:p>VII, XV</text:p>
          </table:table-cell>
          <table:table-cell office:value-type="string">
            <text:p>Die Weimarer Republik / Luftfahrt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2">
            <text:p>12</text:p>
          </table:table-cell>
          <table:table-cell office:value-type="float" office:value="1088">
            <text:p>1088</text:p>
          </table:table-cell>
          <table:table-cell table:number-columns-repeated="1017"/>
        </table:table-row>
        <table:table-row table:style-name="ro14">
          <table:table-cell office:value-type="string">
            <text:p>Schnuer, Günther</text:p>
          </table:table-cell>
          <table:table-cell office:value-type="string">
            <text:p>Aus den Pionierzeiten der deutschen Luftfahrt. Teil II: Hugo Junkers und die Anfänge der Lufthansa</text:p>
          </table:table-cell>
          <table:table-cell office:value-type="string">
            <text:p>VII, XV</text:p>
          </table:table-cell>
          <table:table-cell office:value-type="string">
            <text:p>Die Weimarer Republik <text:s/>/ Das Dritte Reich bis 1939 / Luftfahrt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">
            <text:p>01</text:p>
          </table:table-cell>
          <table:table-cell office:value-type="float" office:value="71">
            <text:p>71</text:p>
          </table:table-cell>
          <table:table-cell table:number-columns-repeated="1017"/>
        </table:table-row>
        <table:table-row table:style-name="ro14">
          <table:table-cell office:value-type="string">
            <text:p>Schober, Renate</text:p>
          </table:table-cell>
          <table:table-cell office:value-type="string">
            <text:p>Ein Heiliger Vater mit Frauen und Kindern. Der berüchtigte Renaissance-Papst Alexander VI.</text:p>
          </table:table-cell>
          <table:table-cell office:value-type="string">
            <text:p><text:s/>V</text:p>
          </table:table-cell>
          <table:table-cell office:value-type="string">
            <text:p>Kirche / Papsttum / Italien / Rom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5">
          <table:table-cell office:value-type="string">
            <text:p>Schoeps, Hans-Joachim</text:p>
          </table:table-cell>
          <table:table-cell office:value-type="string">
            <text:p>Was war Preußen? I. Teil</text:p>
          </table:table-cell>
          <table:table-cell office:value-type="string">
            <text:p>V, VI, XII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">
            <text:p>01</text:p>
          </table:table-cell>
          <table:table-cell office:value-type="float" office:value="33">
            <text:p>33</text:p>
          </table:table-cell>
          <table:table-cell table:number-columns-repeated="1017"/>
        </table:table-row>
        <table:table-row table:style-name="ro15">
          <table:table-cell office:value-type="string">
            <text:p>Schoeps, Hans-Joachim</text:p>
          </table:table-cell>
          <table:table-cell office:value-type="string">
            <text:p>Was war Preußen? II. Teil</text:p>
          </table:table-cell>
          <table:table-cell office:value-type="string">
            <text:p>V, VI, XII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2">
            <text:p>02</text:p>
          </table:table-cell>
          <table:table-cell office:value-type="float" office:value="99">
            <text:p>99</text:p>
          </table:table-cell>
          <table:table-cell table:number-columns-repeated="1017"/>
        </table:table-row>
        <table:table-row table:style-name="ro13">
          <table:table-cell office:value-type="string">
            <text:p>Schön, Heinz</text:p>
          </table:table-cell>
          <table:table-cell office:value-type="string">
            <text:p>Der Untergang der "Wilhelm Gustloff"</text:p>
          </table:table-cell>
          <table:table-cell office:value-type="string">
            <text:p>VII, XVII</text:p>
          </table:table-cell>
          <table:table-cell office:value-type="string">
            <text:p>Der Zweite Weltkrieg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">
            <text:p>01</text:p>
          </table:table-cell>
          <table:table-cell office:value-type="float" office:value="59">
            <text:p>59</text:p>
          </table:table-cell>
          <table:table-cell table:number-columns-repeated="1017"/>
        </table:table-row>
        <table:table-row table:style-name="ro13">
          <table:table-cell office:value-type="string">
            <text:p>Schopenhauer, Johanna</text:p>
          </table:table-cell>
          <table:table-cell office:value-type="string">
            <text:p>In Paris zur Kaiserzeit</text:p>
          </table:table-cell>
          <table:table-cell office:value-type="string">
            <text:p>VI</text:p>
          </table:table-cell>
          <table:table-cell office:value-type="string">
            <text:p>Frank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5">
            <text:p>05</text:p>
          </table:table-cell>
          <table:table-cell office:value-type="float" office:value="443">
            <text:p>443</text:p>
          </table:table-cell>
          <table:table-cell table:number-columns-repeated="1017"/>
        </table:table-row>
        <table:table-row table:style-name="ro13">
          <table:table-cell office:value-type="string">
            <text:p>Schreiber, Georg</text:p>
          </table:table-cell>
          <table:table-cell office:value-type="string">
            <text:p>Das antike Symposion. Zwischen Zechgelage und Gelehrtenzirkel</text:p>
          </table:table-cell>
          <table:table-cell office:value-type="string">
            <text:p>III, XIV</text:p>
          </table:table-cell>
          <table:table-cell office:value-type="string">
            <text:p>Griechenland und Kleinasien / Fest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9">
            <text:p>09</text:p>
          </table:table-cell>
          <table:table-cell office:value-type="float" office:value="766">
            <text:p>766</text:p>
          </table:table-cell>
          <table:table-cell table:number-columns-repeated="1017"/>
        </table:table-row>
        <table:table-row table:style-name="ro14">
          <table:table-cell office:value-type="string">
            <text:p>Schreiber, Georg</text:p>
          </table:table-cell>
          <table:table-cell office:value-type="string">
            <text:p>Wiener Alltag im Schatten der ungarischen Eroberung. Aus dem Tagebuch des Dr. Johannes Tichtel 1477 bis 1491</text:p>
          </table:table-cell>
          <table:table-cell office:value-type="string">
            <text:p>V, XIII</text:p>
          </table:table-cell>
          <table:table-cell office:value-type="string">
            <text:p>Österreich / Habsburg / Mittelalte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">
            <text:p>01</text:p>
          </table:table-cell>
          <table:table-cell office:value-type="float" office:value="34">
            <text:p>34</text:p>
          </table:table-cell>
          <table:table-cell table:number-columns-repeated="1017"/>
        </table:table-row>
        <table:table-row table:style-name="ro14">
          <table:table-cell office:value-type="string">
            <text:p>Schreiber, Georg</text:p>
          </table:table-cell>
          <table:table-cell office:value-type="string">
            <text:p>Im klösterlichen Weinberg des Herren. Von der "bacchantischen" Seite des monastischen Lebens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5">
            <text:p>05</text:p>
          </table:table-cell>
          <table:table-cell office:value-type="float" office:value="389">
            <text:p>389</text:p>
          </table:table-cell>
          <table:table-cell table:number-columns-repeated="1017"/>
        </table:table-row>
        <table:table-row table:style-name="ro14">
          <table:table-cell office:value-type="string">
            <text:p>Schreiber, Georg</text:p>
          </table:table-cell>
          <table:table-cell office:value-type="string">
            <text:p>Zwischen Berufsverband und Verschwörung. Vom Vereinsleben im antiken Rom</text:p>
          </table:table-cell>
          <table:table-cell office:value-type="string">
            <text:p>III, XIII</text:p>
          </table:table-cell>
          <table:table-cell office:value-type="string">
            <text:p>Römisches Reich / Frühgeschichte und Antik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9">
            <text:p>09</text:p>
          </table:table-cell>
          <table:table-cell office:value-type="float" office:value="770">
            <text:p>770</text:p>
          </table:table-cell>
          <table:table-cell table:number-columns-repeated="1017"/>
        </table:table-row>
        <table:table-row table:style-name="ro14">
          <table:table-cell office:value-type="string">
            <text:p>Schreiber, Georg</text:p>
          </table:table-cell>
          <table:table-cell office:value-type="string">
            <text:p>Eine spätmittelalterliche Visitationsreise durchs Alpenland. Aus dem Tagebuch des gelehrten Paolo Santonino</text:p>
          </table:table-cell>
          <table:table-cell office:value-type="string">
            <text:p>IV</text:p>
          </table:table-cell>
          <table:table-cell office:value-type="string">
            <text:p>Spätmittelalte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2">
            <text:p>02</text:p>
          </table:table-cell>
          <table:table-cell office:value-type="float" office:value="166">
            <text:p>166</text:p>
          </table:table-cell>
          <table:table-cell table:number-columns-repeated="1017"/>
        </table:table-row>
        <table:table-row table:style-name="ro15">
          <table:table-cell office:value-type="string">
            <text:p>Schreiber, Georg</text:p>
          </table:table-cell>
          <table:table-cell office:value-type="string">
            <text:p>Mohammed in Italien. Die gescheiterte Türkeninvasion von 1480</text:p>
          </table:table-cell>
          <table:table-cell office:value-type="string">
            <text:p>V</text:p>
          </table:table-cell>
          <table:table-cell office:value-type="string">
            <text:p>Europa und die Islamische Welt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2">
            <text:p>02</text:p>
          </table:table-cell>
          <table:table-cell office:value-type="float" office:value="126">
            <text:p>126</text:p>
          </table:table-cell>
          <table:table-cell table:number-columns-repeated="1017"/>
        </table:table-row>
        <table:table-row table:style-name="ro15">
          <table:table-cell office:value-type="string">
            <text:p>Schreiber, Georg</text:p>
          </table:table-cell>
          <table:table-cell office:value-type="string">
            <text:p>Der Sturz ins Vergnügen. Wiens biedermeierliche Tanzfeste</text:p>
          </table:table-cell>
          <table:table-cell office:value-type="string">
            <text:p>VI, XIV</text:p>
          </table:table-cell>
          <table:table-cell office:value-type="string">
            <text:p>Österreich / Von Napoleon bis 1848 / Musik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Die "Eiserne Maske"</text:p>
          </table:table-cell>
          <table:table-cell office:value-type="string">
            <text:p>V, XVIII</text:p>
          </table:table-cell>
          <table:table-cell office:value-type="string">
            <text:p>Frankreich / Ancien Régim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4">
            <text:p>04</text:p>
          </table:table-cell>
          <table:table-cell office:value-type="float" office:value="337">
            <text:p>337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Piratenbräute in der Karibik</text:p>
          </table:table-cell>
          <table:table-cell office:value-type="string">
            <text:p>XIII, XVII, XVIII</text:p>
          </table:table-cell>
          <table:table-cell office:value-type="string">
            <text:p>Übersee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0">
            <text:p>10</text:p>
          </table:table-cell>
          <table:table-cell office:value-type="float" office:value="911">
            <text:p>911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Die Salzburger Exulaten</text:p>
          </table:table-cell>
          <table:table-cell office:value-type="string">
            <text:p>V</text:p>
          </table:table-cell>
          <table:table-cell office:value-type="string">
            <text:p>Deutsche Staaten / Brandenburg-Preußen / Österreich / Habsburg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2">
            <text:p>02</text:p>
          </table:table-cell>
          <table:table-cell office:value-type="float" office:value="115">
            <text:p>115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Los von Frankreich! (Marquis von Pontcallec)</text:p>
          </table:table-cell>
          <table:table-cell office:value-type="string">
            <text:p>V, XVIII</text:p>
          </table:table-cell>
          <table:table-cell office:value-type="string">
            <text:p>Frankreich / Ancien Régime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8">
            <text:p>08</text:p>
          </table:table-cell>
          <table:table-cell office:value-type="float" office:value="717">
            <text:p>717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"Unehrliche" Leute (deutsche Scharfrichter)</text:p>
          </table:table-cell>
          <table:table-cell office:value-type="string">
            <text:p>XIII, XVIII</text:p>
          </table:table-cell>
          <table:table-cell office:value-type="string">
            <text:p>Frühe Neuzeit und Ancien Régim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6">
            <text:p>06</text:p>
          </table:table-cell>
          <table:table-cell office:value-type="float" office:value="469">
            <text:p>469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Der Regent und sein König (Philipp II. von Orléans)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Frankreich im Zeitalter Ludwigs XIV.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König von Rom und Herzog von Reichstadt</text:p>
          </table:table-cell>
          <table:table-cell office:value-type="string">
            <text:p>VI</text:p>
          </table:table-cell>
          <table:table-cell office:value-type="string">
            <text:p>Österreich / Von Napoleon bis 1848 / Frankreich / Zeit Napoleons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Die Septembermorde 1792: Ein Höhepunkt des Schreckens. Paris - seine Menschen - die Große Revolution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Der Hirschpark. Ludwigs XV vielumrauntes "Mädchenpensionat"</text:p>
          </table:table-cell>
          <table:table-cell office:value-type="string">
            <text:p>V, XIII</text:p>
          </table:table-cell>
          <table:table-cell office:value-type="string">
            <text:p>Frankreich / Frühe Neuzeit und Ancien Régim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8">
            <text:p>08</text:p>
          </table:table-cell>
          <table:table-cell office:value-type="float" office:value="700">
            <text:p>700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Die Ermordung des Marat. Charlotte de Corday und ihr Prozeß 1793</text:p>
          </table:table-cell>
          <table:table-cell office:value-type="string">
            <text:p>V</text:p>
          </table:table-cell>
          <table:table-cell office:value-type="string">
            <text:p>Frankreich / <text:s/>Acien Régim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6">
            <text:p>06</text:p>
          </table:table-cell>
          <table:table-cell office:value-type="float" office:value="486">
            <text:p>486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Möglichkeiten und Grenzen des historischen Sachbuchs. Ein Selbstgespräch in der Werkstatt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8">
            <text:p>08</text:p>
          </table:table-cell>
          <table:table-cell office:value-type="float" office:value="716">
            <text:p>716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Vom Ende einer schönen Frau. Ungnade, Exil und Tod der Gräfin Dubarry</text:p>
          </table:table-cell>
          <table:table-cell office:value-type="string">
            <text:p>V</text:p>
          </table:table-cell>
          <table:table-cell office:value-type="string">
            <text:p>Frankreich / <text:s/>Acien Régim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9">
            <text:p>09</text:p>
          </table:table-cell>
          <table:table-cell office:value-type="float" office:value="775">
            <text:p>775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Die Stadt im Schatten Wiens. Die wechselvolle Geschichte von Wiener Neustadt</text:p>
          </table:table-cell>
          <table:table-cell office:value-type="string">
            <text:p>IV, V, XIV</text:p>
          </table:table-cell>
          <table:table-cell office:value-type="string">
            <text:p>Spätmittelalter / Österreich / Habsburg / Städt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Der zweite Kardinal. Jules Mazarin konsolidiert den französischen Absolutismus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Der große Kardinal. Vor 400 Jahren wurde Armand Jean du Plessis, Duc de Richelieu geboren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9">
            <text:p>09</text:p>
          </table:table-cell>
          <table:table-cell office:value-type="float" office:value="770">
            <text:p>770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Im Getto gekaufter Protektion. Die Judengemeinden im Burgenland</text:p>
          </table:table-cell>
          <table:table-cell office:value-type="string">
            <text:p>V, XII</text:p>
          </table:table-cell>
          <table:table-cell office:value-type="string">
            <text:p>Österreich / Habsburg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1">
            <text:p>11</text:p>
          </table:table-cell>
          <table:table-cell office:value-type="float" office:value="981">
            <text:p>981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Der Tribun der Revolution. Des Grafen Mirabeau Schicksale zwischen Aix und Paris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3">
            <text:p>03</text:p>
          </table:table-cell>
          <table:table-cell office:value-type="float" office:value="245">
            <text:p>245</text:p>
          </table:table-cell>
          <table:table-cell table:number-columns-repeated="1017"/>
        </table:table-row>
        <table:table-row table:style-name="ro13">
          <table:table-cell office:value-type="string">
            <text:p>Schreiber, Hermann</text:p>
          </table:table-cell>
          <table:table-cell office:value-type="string">
            <text:p>Napoleon oder Die Furcht der Sieger. Drei Inseln und ein Leben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Die heimlichen Königskinder Ludwigs XV. Aus der Sittengeschichte des Ancien Régime</text:p>
          </table:table-cell>
          <table:table-cell office:value-type="string">
            <text:p>V, XIII</text:p>
          </table:table-cell>
          <table:table-cell office:value-type="string">
            <text:p>Frankreich / Frühe Neuzeit und Ancien Régim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Wilhelm von Humboldt in Königsberg. 1809: Das große Jahr eines Mannes von Welt</text:p>
          </table:table-cell>
          <table:table-cell office:value-type="string">
            <text:p>VI, XIV</text:p>
          </table:table-cell>
          <table:table-cell office:value-type="string">
            <text:p>Deutschland / Preußen / Bildungswesen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9">
            <text:p>09</text:p>
          </table:table-cell>
          <table:table-cell office:value-type="float" office:value="757">
            <text:p>757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"Wir leben in dieser Natur versteckt". Gerhart Hauptmann und Schlesien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Arnulf - ein Kaiser aus Kärnten. Mutmaßungen über eine Karolinger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6">
            <text:p>06</text:p>
          </table:table-cell>
          <table:table-cell office:value-type="float" office:value="545">
            <text:p>545</text:p>
          </table:table-cell>
          <table:table-cell table:number-columns-repeated="1017"/>
        </table:table-row>
        <table:table-row table:style-name="ro13">
          <table:table-cell office:value-type="string">
            <text:p>Schreiber, Hermann</text:p>
          </table:table-cell>
          <table:table-cell office:value-type="string">
            <text:p>Begegnungen in Straßburg. Goethe - Lenz - Casanova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0">
            <text:p>10</text:p>
          </table:table-cell>
          <table:table-cell office:value-type="float" office:value="830">
            <text:p>830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Im Windschatten der Geschichte. Die Familie von Brauchitsch: ein Blick in die Historie einen schlesischen Adelsgeschlechts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9">
            <text:p>89</text:p>
          </table:table-cell>
          <table:table-cell table:style-name="ce41" office:value-type="float" office:value="1">
            <text:p>01</text:p>
          </table:table-cell>
          <table:table-cell office:value-type="float" office:value="27">
            <text:p>27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Potemkin, der Taurier. Einfluß und Macht eines Glücksritters am Zarenhof</text:p>
          </table:table-cell>
          <table:table-cell office:value-type="string">
            <text:p>V, VIII</text:p>
          </table:table-cell>
          <table:table-cell office:value-type="string">
            <text:p>Russland / Das Petersburger Zarenreich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3">
          <table:table-cell office:value-type="string">
            <text:p>Schreiber, Hermann</text:p>
          </table:table-cell>
          <table:table-cell office:value-type="string">
            <text:p>Die Goten. Ein Volk auf der Wanderung durch Europa, I. Teil</text:p>
          </table:table-cell>
          <table:table-cell office:value-type="string">
            <text:p>III, XII</text:p>
          </table:table-cell>
          <table:table-cell office:value-type="string">
            <text:p>Völkerwanderung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2">
            <text:p>12</text:p>
          </table:table-cell>
          <table:table-cell office:value-type="float" office:value="1051">
            <text:p>1051</text:p>
          </table:table-cell>
          <table:table-cell table:number-columns-repeated="1017"/>
        </table:table-row>
        <table:table-row table:style-name="ro13">
          <table:table-cell office:value-type="string">
            <text:p>Schreiber, Hermann</text:p>
          </table:table-cell>
          <table:table-cell office:value-type="string">
            <text:p>Die Goten. Ein Volk auf der Wanderung durch Europa, II. Teil</text:p>
          </table:table-cell>
          <table:table-cell office:value-type="string">
            <text:p>III, XII</text:p>
          </table:table-cell>
          <table:table-cell office:value-type="string">
            <text:p>Völkerwanderung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Emile Zola. Eine moralische Institution der Dritten Republik</text:p>
          </table:table-cell>
          <table:table-cell office:value-type="string">
            <text:p>VI, XIV</text:p>
          </table:table-cell>
          <table:table-cell office:value-type="string">
            <text:p>Frankreich / Zweites Kaiserreich und Dritte Republik / Literatu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4">
            <text:p>04</text:p>
          </table:table-cell>
          <table:table-cell office:value-type="float" office:value="359">
            <text:p>359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Eine ziemlich stille Landschaft. Historisches und Persönliches aus dem Piestingtal</text:p>
          </table:table-cell>
          <table:table-cell office:value-type="string">
            <text:p>V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5">
            <text:p>05</text:p>
          </table:table-cell>
          <table:table-cell office:value-type="float" office:value="422">
            <text:p>422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Eine schöne Abenteurerin. Das Fräulein von Montijo als Kaiserin von Frankreich</text:p>
          </table:table-cell>
          <table:table-cell office:value-type="string">
            <text:p>VI</text:p>
          </table:table-cell>
          <table:table-cell office:value-type="string">
            <text:p>Frankreich / Zweites Kaiserreich und Dritte Republik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Von Prag nach Los Angeles. Die ungewöhnliche Lebensreise des Franz Werfel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9">
            <text:p>09</text:p>
          </table:table-cell>
          <table:table-cell office:value-type="float" office:value="811">
            <text:p>811</text:p>
          </table:table-cell>
          <table:table-cell table:number-columns-repeated="1017"/>
        </table:table-row>
        <table:table-row table:style-name="ro15">
          <table:table-cell office:value-type="string">
            <text:p>Schreiber, Hermann</text:p>
          </table:table-cell>
          <table:table-cell office:value-type="string">
            <text:p>Ein Dandy mit Verdiensten. Mit James Boswell auf Reisen</text:p>
          </table:table-cell>
          <table:table-cell office:value-type="string">
            <text:p>V, XIV</text:p>
          </table:table-cell>
          <table:table-cell office:value-type="string">
            <text:p>England / Schottland / Irland / Literatu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1">
            <text:p>11</text:p>
          </table:table-cell>
          <table:table-cell office:value-type="float" office:value="981">
            <text:p>981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Österreichs strenger Melancholiker. Franz Grillparzer zum 200. Geburtstag</text:p>
          </table:table-cell>
          <table:table-cell office:value-type="string">
            <text:p>VI, XIV</text:p>
          </table:table-cell>
          <table:table-cell office:value-type="string">
            <text:p>Österreich / Von Napoleon bis 1848 / Litera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Eine zarte Engelsfrau. Vor 200 Jahren wurde die Malerin Angelika Kauffmann geboren</text:p>
          </table:table-cell>
          <table:table-cell office:value-type="string">
            <text:p>V, XIV</text:p>
          </table:table-cell>
          <table:table-cell office:value-type="string">
            <text:p>Österreich / Habsburg / Bildende Künste / Architek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9">
            <text:p>09</text:p>
          </table:table-cell>
          <table:table-cell office:value-type="float" office:value="749">
            <text:p>749</text:p>
          </table:table-cell>
          <table:table-cell table:number-columns-repeated="1017"/>
        </table:table-row>
        <table:table-row table:style-name="ro14">
          <table:table-cell office:value-type="string">
            <text:p>Schreiber, Hermann</text:p>
          </table:table-cell>
          <table:table-cell office:value-type="string">
            <text:p>Kabalen einer höfischen Karriere. Das abenteuerliche Leben der Gräfin de la Motte-Valois</text:p>
          </table:table-cell>
          <table:table-cell office:value-type="string">
            <text:p>V</text:p>
          </table:table-cell>
          <table:table-cell office:value-type="string">
            <text:p>Frankreich / Ancien R<text:span text:style-name="T4">égime</text:span>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0">
            <text:p>10</text:p>
          </table:table-cell>
          <table:table-cell office:value-type="float" office:value="861">
            <text:p>861</text:p>
          </table:table-cell>
          <table:table-cell table:number-columns-repeated="1017"/>
        </table:table-row>
        <table:table-row table:style-name="ro14">
          <table:table-cell office:value-type="string">
            <text:p>Schreiber, Herrmann</text:p>
          </table:table-cell>
          <table:table-cell office:value-type="string">
            <text:p>Ein Maler unterwirft sich eine Stadt. Hans Makart und Wien</text:p>
          </table:table-cell>
          <table:table-cell office:value-type="string">
            <text:p>VI, XIV</text:p>
          </table:table-cell>
          <table:table-cell office:value-type="string">
            <text:p>Österreich / Die Donaumonarchie bis 1918 / Bildende Kunst / Architek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4">
          <table:table-cell office:value-type="string">
            <text:p>Schreiber, Herrmann</text:p>
          </table:table-cell>
          <table:table-cell office:value-type="string">
            <text:p>Mit Napoleon für Europa. Marie-Henri Beyle, genannt Stendhal, zum 150. Todestag</text:p>
          </table:table-cell>
          <table:table-cell office:value-type="string">
            <text:p>VI, XIV</text:p>
          </table:table-cell>
          <table:table-cell office:value-type="string">
            <text:p>Frankreich / Zeit Napoleons / Litera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3">
            <text:p>03</text:p>
          </table:table-cell>
          <table:table-cell office:value-type="float" office:value="330">
            <text:p>330</text:p>
          </table:table-cell>
          <table:table-cell table:number-columns-repeated="1017"/>
        </table:table-row>
        <table:table-row table:style-name="ro15">
          <table:table-cell office:value-type="string">
            <text:p>Schreiber, Herrmann</text:p>
          </table:table-cell>
          <table:table-cell office:value-type="string">
            <text:p>Die Halbinsel der Künstler. Malerei in der Bretagne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7">
            <text:p>07</text:p>
          </table:table-cell>
          <table:table-cell office:value-type="float" office:value="591">
            <text:p>591</text:p>
          </table:table-cell>
          <table:table-cell table:number-columns-repeated="1017"/>
        </table:table-row>
        <table:table-row table:style-name="ro14">
          <table:table-cell office:value-type="string">
            <text:p>Schreiber, Herrmann</text:p>
          </table:table-cell>
          <table:table-cell office:value-type="string">
            <text:p>Der Philosoph aus dem Trüffelland. Zum 400. Todestag Michel de Montaignes</text:p>
          </table:table-cell>
          <table:table-cell office:value-type="string">
            <text:p>V, XIV</text:p>
          </table:table-cell>
          <table:table-cell office:value-type="string">
            <text:p>Frankreich / Ancien R<text:span text:style-name="T4">égime / Philosophie</text:span>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8">
            <text:p>08</text:p>
          </table:table-cell>
          <table:table-cell office:value-type="float" office:value="664">
            <text:p>664</text:p>
          </table:table-cell>
          <table:table-cell table:number-columns-repeated="1017"/>
        </table:table-row>
        <table:table-row table:style-name="ro13">
          <table:table-cell office:value-type="string">
            <text:p>Schröder, Wilhelm</text:p>
          </table:table-cell>
          <table:table-cell office:value-type="string">
            <text:p>Die älteste Schleuse Europas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69">
            <text:p>69</text:p>
          </table:table-cell>
          <table:table-cell table:style-name="ce41" office:value-type="float" office:value="1">
            <text:p>01</text:p>
          </table:table-cell>
          <table:table-cell office:value-type="float" office:value="87">
            <text:p>87</text:p>
          </table:table-cell>
          <table:table-cell table:number-columns-repeated="1017"/>
        </table:table-row>
        <table:table-row table:style-name="ro15">
          <table:table-cell office:value-type="string">
            <text:p>Schuckmann, Angelika v.</text:p>
          </table:table-cell>
          <table:table-cell office:value-type="string">
            <text:p>Catherina de Medici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5">
            <text:p>05</text:p>
          </table:table-cell>
          <table:table-cell office:value-type="float" office:value="443">
            <text:p>443</text:p>
          </table:table-cell>
          <table:table-cell table:number-columns-repeated="1017"/>
        </table:table-row>
        <table:table-row table:style-name="ro13">
          <table:table-cell office:value-type="string">
            <text:p>Schulze-Wilde, Harry</text:p>
          </table:table-cell>
          <table:table-cell office:value-type="string">
            <text:p>Lenins Weg zur Macht</text:p>
          </table:table-cell>
          <table:table-cell office:value-type="string">
            <text:p>VIII</text:p>
          </table:table-cell>
          <table:table-cell office:value-type="string">
            <text:p>Oktoberrevolution und Bürger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8">
            <text:p>08</text:p>
          </table:table-cell>
          <table:table-cell office:value-type="float" office:value="675">
            <text:p>675</text:p>
          </table:table-cell>
          <table:table-cell table:number-columns-repeated="1017"/>
        </table:table-row>
        <table:table-row table:style-name="ro14">
          <table:table-cell office:value-type="string">
            <text:p>Schunk, Peter</text:p>
          </table:table-cell>
          <table:table-cell office:value-type="string">
            <text:p>"Um nichts in der Welt möchte ich Untertan dieses kleinen Fürsten sein." Montesquieus Reise durch Deutschland, I. Teil</text:p>
          </table:table-cell>
          <table:table-cell office:value-type="string">
            <text:p>V, XIV</text:p>
          </table:table-cell>
          <table:table-cell office:value-type="string">
            <text:p>Deutsche Staaten / Das Alte Reich / Reisebericht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Schunk, Peter</text:p>
          </table:table-cell>
          <table:table-cell office:value-type="string">
            <text:p>"Um nichts in der Welt möchte ich Untertan dieses kleinen Fürsten sein." Montesquieus Reise durch Deutschland, II. Teil</text:p>
          </table:table-cell>
          <table:table-cell office:value-type="string">
            <text:p>V, XIV</text:p>
          </table:table-cell>
          <table:table-cell office:value-type="string">
            <text:p>Deutsche Staaten / Das Alte Reich / Reiseberichte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3">
          <table:table-cell office:value-type="string">
            <text:p>Schuster, Gerhard</text:p>
          </table:table-cell>
          <table:table-cell office:value-type="string">
            <text:p>"Der hessische Landbote"</text:p>
          </table:table-cell>
          <table:table-cell office:value-type="string">
            <text:p>VI, XIV</text:p>
          </table:table-cell>
          <table:table-cell office:value-type="string">
            <text:p>Deutschland / Literatu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3">
          <table:table-cell office:value-type="string">
            <text:p>Schuster, Gerhard</text:p>
          </table:table-cell>
          <table:table-cell office:value-type="string">
            <text:p>"Pilger sind wir und Fremdlinge"</text:p>
          </table:table-cell>
          <table:table-cell office:value-type="string">
            <text:p>XIV</text:p>
          </table:table-cell>
          <table:table-cell office:value-type="string">
            <text:p>Friedhöf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9">
            <text:p>09</text:p>
          </table:table-cell>
          <table:table-cell office:value-type="float" office:value="807">
            <text:p>807</text:p>
          </table:table-cell>
          <table:table-cell table:number-columns-repeated="1017"/>
        </table:table-row>
        <table:table-row table:style-name="ro15">
          <table:table-cell office:value-type="string">
            <text:p>Schuster, Gerhard</text:p>
          </table:table-cell>
          <table:table-cell office:value-type="string">
            <text:p>Maximilian Harden und die Eulenburg-Prozesse</text:p>
          </table:table-cell>
          <table:table-cell office:value-type="string">
            <text:p>VI, XVIII</text:p>
          </table:table-cell>
          <table:table-cell office:value-type="string">
            <text:p>Deutschland / Das Wilhelminische Reich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7">
            <text:p>07</text:p>
          </table:table-cell>
          <table:table-cell office:value-type="float" office:value="573">
            <text:p>573</text:p>
          </table:table-cell>
          <table:table-cell table:number-columns-repeated="1017"/>
        </table:table-row>
        <table:table-row table:style-name="ro15">
          <table:table-cell office:value-type="string">
            <text:p>Schwanitz, Jürgen</text:p>
          </table:table-cell>
          <table:table-cell office:value-type="string">
            <text:p>Glencoe - Die Fehde der schottischen Hochlandclans</text:p>
          </table:table-cell>
          <table:table-cell office:value-type="string">
            <text:p>V</text:p>
          </table:table-cell>
          <table:table-cell office:value-type="string">
            <text:p>England / Schottland / Irland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5">
          <table:table-cell office:value-type="string">
            <text:p>Schwanitz, Jürgen</text:p>
          </table:table-cell>
          <table:table-cell office:value-type="string">
            <text:p>Das "Unternehmen Darién"</text:p>
          </table:table-cell>
          <table:table-cell office:value-type="string">
            <text:p>IX, XIII</text:p>
          </table:table-cell>
          <table:table-cell office:value-type="string">
            <text:p>Mittel- und Südamerika / Überse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5">
            <text:p>05</text:p>
          </table:table-cell>
          <table:table-cell office:value-type="float" office:value="399">
            <text:p>399</text:p>
          </table:table-cell>
          <table:table-cell table:number-columns-repeated="1017"/>
        </table:table-row>
        <table:table-row table:style-name="ro15">
          <table:table-cell office:value-type="string">
            <text:p>Schwarnweber, Richard</text:p>
          </table:table-cell>
          <table:table-cell office:value-type="string">
            <text:p>Die Seeschlacht bei Lissa</text:p>
          </table:table-cell>
          <table:table-cell office:value-type="string">
            <text:p>VI, XVII</text:p>
          </table:table-cell>
          <table:table-cell office:value-type="string">
            <text:p>Österreich / Die Donaumonarchie bis 1918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8">
            <text:p>08</text:p>
          </table:table-cell>
          <table:table-cell office:value-type="float" office:value="719">
            <text:p>719</text:p>
          </table:table-cell>
          <table:table-cell table:number-columns-repeated="1017"/>
        </table:table-row>
        <table:table-row table:style-name="ro15">
          <table:table-cell office:value-type="string">
            <text:p>Seel, Wolfgang</text:p>
          </table:table-cell>
          <table:table-cell office:value-type="string">
            <text:p>Der Flintenstein</text:p>
          </table:table-cell>
          <table:table-cell office:value-type="string">
            <text:p>XV</text:p>
          </table:table-cell>
          <table:table-cell/>
          <table:table-cell table:style-name="ce41" office:value-type="float" office:value="82">
            <text:p>82</text:p>
          </table:table-cell>
          <table:table-cell table:style-name="ce41" office:value-type="float" office:value="9">
            <text:p>09</text:p>
          </table:table-cell>
          <table:table-cell office:value-type="float" office:value="761">
            <text:p>761</text:p>
          </table:table-cell>
          <table:table-cell table:number-columns-repeated="1017"/>
        </table:table-row>
        <table:table-row table:style-name="ro15">
          <table:table-cell office:value-type="string">
            <text:p>Seidler, Franz</text:p>
          </table:table-cell>
          <table:table-cell office:value-type="string">
            <text:p>Kettenbriefe im 3. Reich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2">
            <text:p>02</text:p>
          </table:table-cell>
          <table:table-cell office:value-type="float" office:value="165">
            <text:p>165</text:p>
          </table:table-cell>
          <table:table-cell table:number-columns-repeated="1017"/>
        </table:table-row>
        <table:table-row table:style-name="ro15">
          <table:table-cell office:value-type="string">
            <text:p>Seidler, Franz</text:p>
          </table:table-cell>
          <table:table-cell office:value-type="string">
            <text:p>SS-Sondereinheit Dirlewanger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7">
            <text:p>07</text:p>
          </table:table-cell>
          <table:table-cell office:value-type="float" office:value="599">
            <text:p>599</text:p>
          </table:table-cell>
          <table:table-cell table:number-columns-repeated="1017"/>
        </table:table-row>
        <table:table-row table:style-name="ro15">
          <table:table-cell office:value-type="string">
            <text:p>Seidler, Franz</text:p>
          </table:table-cell>
          <table:table-cell office:value-type="string">
            <text:p>Geschichte - "Ersatzreligion der Gebildeten?"</text:p>
          </table:table-cell>
          <table:table-cell table:style-name="ce35" office:value-type="string">
            <text:p>XIV</text:p>
          </table:table-cell>
          <table:table-cell office:value-type="string">
            <text:p>Geschichtsdenken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9">
            <text:p>09</text:p>
          </table:table-cell>
          <table:table-cell office:value-type="float" office:value="845">
            <text:p>845</text:p>
          </table:table-cell>
          <table:table-cell table:number-columns-repeated="1017"/>
        </table:table-row>
        <table:table-row table:style-name="ro15">
          <table:table-cell office:value-type="string">
            <text:p>Seidler, Franz</text:p>
          </table:table-cell>
          <table:table-cell office:value-type="string">
            <text:p>Unternehmen "Haifisch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8">
            <text:p>08</text:p>
          </table:table-cell>
          <table:table-cell office:value-type="float" office:value="713">
            <text:p>713</text:p>
          </table:table-cell>
          <table:table-cell table:number-columns-repeated="1017"/>
        </table:table-row>
        <table:table-row table:style-name="ro15">
          <table:table-cell office:value-type="string">
            <text:p>Seidler, Franz</text:p>
          </table:table-cell>
          <table:table-cell office:value-type="string">
            <text:p>"Wir werden den Sieg erzwingen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2">
            <text:p>12</text:p>
          </table:table-cell>
          <table:table-cell office:value-type="float" office:value="1113">
            <text:p>1113</text:p>
          </table:table-cell>
          <table:table-cell table:number-columns-repeated="1017"/>
        </table:table-row>
        <table:table-row table:style-name="ro15">
          <table:table-cell office:value-type="string">
            <text:p>Seidler, Franz</text:p>
          </table:table-cell>
          <table:table-cell office:value-type="string">
            <text:p>Die Organisation Todt im Zweite Weltkrieg, Teil 1</text:p>
          </table:table-cell>
          <table:table-cell office:value-type="string">
            <text:p>VII, XIII</text:p>
          </table:table-cell>
          <table:table-cell office:value-type="string">
            <text:p>Der Zweite Weltkrieg / 20. Jahrhundert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8">
            <text:p>08</text:p>
          </table:table-cell>
          <table:table-cell office:value-type="float" office:value="647">
            <text:p>647</text:p>
          </table:table-cell>
          <table:table-cell table:number-columns-repeated="1017"/>
        </table:table-row>
        <table:table-row table:style-name="ro15">
          <table:table-cell office:value-type="string">
            <text:p>Seidler, Franz</text:p>
          </table:table-cell>
          <table:table-cell office:value-type="string">
            <text:p>Die Organisation Todt im Zweite Weltkrieg, Teil 2</text:p>
          </table:table-cell>
          <table:table-cell office:value-type="string">
            <text:p>VII, XIII</text:p>
          </table:table-cell>
          <table:table-cell office:value-type="string">
            <text:p>Der Zweite Weltkrieg / 20. Jahrhundert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9">
            <text:p>09</text:p>
          </table:table-cell>
          <table:table-cell office:value-type="float" office:value="759">
            <text:p>759</text:p>
          </table:table-cell>
          <table:table-cell table:number-columns-repeated="1017"/>
        </table:table-row>
        <table:table-row table:style-name="ro15">
          <table:table-cell office:value-type="string">
            <text:p>Seidler, Franz</text:p>
          </table:table-cell>
          <table:table-cell office:value-type="string">
            <text:p>1940: Unternehmen "Felix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2">
            <text:p>12</text:p>
          </table:table-cell>
          <table:table-cell office:value-type="float" office:value="1029">
            <text:p>1029</text:p>
          </table:table-cell>
          <table:table-cell table:number-columns-repeated="1017"/>
        </table:table-row>
        <table:table-row table:style-name="ro14">
          <table:table-cell office:value-type="string">
            <text:p>Seidler, Franz W.</text:p>
          </table:table-cell>
          <table:table-cell office:value-type="string">
            <text:p>Hitlers "Fremdenlegionäre" im Zweiten Weltkrieg. Ein Beitrag zur unbewältigten Vergangenheit der Siegermächte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3">
            <text:p>03</text:p>
          </table:table-cell>
          <table:table-cell office:value-type="float" office:value="199">
            <text:p>199</text:p>
          </table:table-cell>
          <table:table-cell table:number-columns-repeated="1017"/>
        </table:table-row>
        <table:table-row table:style-name="ro14">
          <table:table-cell office:value-type="string">
            <text:p>Seidler, Franz W.</text:p>
          </table:table-cell>
          <table:table-cell office:value-type="string">
            <text:p>Die Hitlerjugend: Pflanzschule des totalitären Staates. Erziehung unterm Hakenkreuz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0">
            <text:p>10</text:p>
          </table:table-cell>
          <table:table-cell office:value-type="float" office:value="851">
            <text:p>851</text:p>
          </table:table-cell>
          <table:table-cell table:number-columns-repeated="1017"/>
        </table:table-row>
        <table:table-row table:style-name="ro15">
          <table:table-cell office:value-type="string">
            <text:p>Seidler, Franz W.</text:p>
          </table:table-cell>
          <table:table-cell office:value-type="string">
            <text:p>Der Westwall 1938-1940. Propaganda und Wirklichkeit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3">
            <text:p>03</text:p>
          </table:table-cell>
          <table:table-cell office:value-type="float" office:value="198">
            <text:p>198</text:p>
          </table:table-cell>
          <table:table-cell table:number-columns-repeated="1017"/>
        </table:table-row>
        <table:table-row table:style-name="ro14">
          <table:table-cell office:value-type="string">
            <text:p>Seidler, Franz W.</text:p>
          </table:table-cell>
          <table:table-cell office:value-type="string">
            <text:p>Das letzte Aufgebot. Der Deutsche Volkssturm am Ende des Zweiten Weltkriegs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5">
            <text:p>05</text:p>
          </table:table-cell>
          <table:table-cell office:value-type="float" office:value="427">
            <text:p>427</text:p>
          </table:table-cell>
          <table:table-cell table:number-columns-repeated="1017"/>
        </table:table-row>
        <table:table-row table:style-name="ro14">
          <table:table-cell office:value-type="string">
            <text:p>Seidler, Franz W.</text:p>
          </table:table-cell>
          <table:table-cell office:value-type="string">
            <text:p>Die "Volkslisten" des Dritten Reiches. Historische Hintergründe zu einem deutsch-polnischen Gegenwartsproblem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7">
            <text:p>07</text:p>
          </table:table-cell>
          <table:table-cell office:value-type="float" office:value="630">
            <text:p>630</text:p>
          </table:table-cell>
          <table:table-cell table:number-columns-repeated="1017"/>
        </table:table-row>
        <table:table-row table:style-name="ro15">
          <table:table-cell office:value-type="string">
            <text:p>Seidler, Franz W.</text:p>
          </table:table-cell>
          <table:table-cell office:value-type="string">
            <text:p>Das Lager Danzig-Matzkau. Strafvollzug in der Waffen-SS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4">
            <text:p>04</text:p>
          </table:table-cell>
          <table:table-cell office:value-type="float" office:value="355">
            <text:p>355</text:p>
          </table:table-cell>
          <table:table-cell table:number-columns-repeated="1017"/>
        </table:table-row>
        <table:table-row table:style-name="ro15">
          <table:table-cell office:value-type="string">
            <text:p>Seifart, Arnulf</text:p>
          </table:table-cell>
          <table:table-cell office:value-type="string">
            <text:p>Des Wandel des biblischen Gottesbegriffes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12">
            <text:p>12</text:p>
          </table:table-cell>
          <table:table-cell office:value-type="float" office:value="1057">
            <text:p>1057</text:p>
          </table:table-cell>
          <table:table-cell table:number-columns-repeated="1017"/>
        </table:table-row>
        <table:table-row table:style-name="ro14">
          <table:table-cell office:value-type="string">
            <text:p>Seiwert, Martin</text:p>
          </table:table-cell>
          <table:table-cell office:value-type="string">
            <text:p>Am Anfang war das Zählen. Zur Geburt der Mathematik in vorchristlicher Zeit.</text:p>
          </table:table-cell>
          <table:table-cell office:value-type="string">
            <text:p>III, XV</text:p>
          </table:table-cell>
          <table:table-cell office:value-type="string">
            <text:p>Mathematik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5">
            <text:p>05</text:p>
          </table:table-cell>
          <table:table-cell office:value-type="float" office:value="450">
            <text:p>450</text:p>
          </table:table-cell>
          <table:table-cell table:number-columns-repeated="1017"/>
        </table:table-row>
        <table:table-row table:style-name="ro14">
          <table:table-cell office:value-type="string">
            <text:p>Sementowski-Kurilo, Nikolaus von</text:p>
          </table:table-cell>
          <table:table-cell office:value-type="string">
            <text:p>Der Tote von Taganrog</text:p>
          </table:table-cell>
          <table:table-cell office:value-type="string">
            <text:p>VI, VIII, XVIII</text:p>
          </table:table-cell>
          <table:table-cell office:value-type="string">
            <text:p>Russland / Das Petersburger Zarenreich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0">
            <text:p>10</text:p>
          </table:table-cell>
          <table:table-cell office:value-type="float" office:value="879">
            <text:p>879</text:p>
          </table:table-cell>
          <table:table-cell table:number-columns-repeated="1017"/>
        </table:table-row>
        <table:table-row table:style-name="ro15">
          <table:table-cell office:value-type="string">
            <text:p>Seufert, Reinhard</text:p>
          </table:table-cell>
          <table:table-cell office:value-type="string">
            <text:p>Die Dubarry</text:p>
          </table:table-cell>
          <table:table-cell office:value-type="string">
            <text:p>V, XIV</text:p>
          </table:table-cell>
          <table:table-cell office:value-type="string">
            <text:p>Frankreich / Ancien Régime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5">
          <table:table-cell office:value-type="string">
            <text:p>Seufert, Reinhard</text:p>
          </table:table-cell>
          <table:table-cell office:value-type="string">
            <text:p>Kaiser Joseph II. in Paris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">
            <text:p>01</text:p>
          </table:table-cell>
          <table:table-cell office:value-type="float" office:value="31">
            <text:p>31</text:p>
          </table:table-cell>
          <table:table-cell table:number-columns-repeated="1017"/>
        </table:table-row>
        <table:table-row table:style-name="ro14">
          <table:table-cell office:value-type="string">
            <text:p>Seyfert, Ingeborg</text:p>
          </table:table-cell>
          <table:table-cell office:value-type="string">
            <text:p>"Dich werden wir schon katholisch machen!" Reformation und Gegenreformation im Bayerischen Wald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9">
            <text:p>09</text:p>
          </table:table-cell>
          <table:table-cell office:value-type="float" office:value="816">
            <text:p>816</text:p>
          </table:table-cell>
          <table:table-cell table:number-columns-repeated="1017"/>
        </table:table-row>
        <table:table-row table:style-name="ro14">
          <table:table-cell office:value-type="string">
            <text:p>Seyfert, Ingeborg</text:p>
          </table:table-cell>
          <table:table-cell office:value-type="string">
            <text:p>Von "Kölblmachern" und "Ofangern". Die Tradition der Glashütten im Bayerischen Wald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4">
          <table:table-cell office:value-type="string">
            <text:p>Siemons, Hans</text:p>
          </table:table-cell>
          <table:table-cell office:value-type="string">
            <text:p>1683: Wien entdeckt das Kaffeehaus. Die "kriegerischen" Anfänge einer 300 Jahre alten Institution</text:p>
          </table:table-cell>
          <table:table-cell office:value-type="string">
            <text:p>V, XIV</text:p>
          </table:table-cell>
          <table:table-cell office:value-type="string">
            <text:p>Österreich / Habsburg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7">
            <text:p>07</text:p>
          </table:table-cell>
          <table:table-cell office:value-type="float" office:value="609">
            <text:p>609</text:p>
          </table:table-cell>
          <table:table-cell table:number-columns-repeated="1017"/>
        </table:table-row>
        <table:table-row table:style-name="ro15">
          <table:table-cell office:value-type="string">
            <text:p>Siemons, Hans</text:p>
          </table:table-cell>
          <table:table-cell office:value-type="string">
            <text:p>Roma Secunda. Aus der Glanzzeit des antiken Trier</text:p>
          </table:table-cell>
          <table:table-cell office:value-type="string">
            <text:p>III, XIV</text:p>
          </table:table-cell>
          <table:table-cell office:value-type="string">
            <text:p>Römisches Reich / Städt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Siemons, Hans</text:p>
          </table:table-cell>
          <table:table-cell office:value-type="string">
            <text:p>Vom Römerlager zur Weltstadt. Aufstieg und Blütezeit der Fuggermetropole Augsburg</text:p>
          </table:table-cell>
          <table:table-cell office:value-type="string">
            <text:p>III, IV, V</text:p>
          </table:table-cell>
          <table:table-cell office:value-type="string">
            <text:p>Römisches Reich / Spätmittelalter / Deutsche Staaten / Bayern / Wittelsbacher /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8">
            <text:p>08</text:p>
          </table:table-cell>
          <table:table-cell office:value-type="float" office:value="683">
            <text:p>683</text:p>
          </table:table-cell>
          <table:table-cell table:number-columns-repeated="1017"/>
        </table:table-row>
        <table:table-row table:style-name="ro14">
          <table:table-cell office:value-type="string">
            <text:p>Siemons, Hans</text:p>
          </table:table-cell>
          <table:table-cell office:value-type="string">
            <text:p>Kundschafter, Spitzel und Spione. Ein Streifzug durch die Geschichte der geheimen Nachrichtendienste, Teil I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6">
            <text:p>86</text:p>
          </table:table-cell>
          <table:table-cell table:style-name="ce41" office:value-type="float" office:value="1">
            <text:p>01</text:p>
          </table:table-cell>
          <table:table-cell office:value-type="float" office:value="24">
            <text:p>24</text:p>
          </table:table-cell>
          <table:table-cell table:number-columns-repeated="1017"/>
        </table:table-row>
        <table:table-row table:style-name="ro14">
          <table:table-cell office:value-type="string">
            <text:p>Siemons, Hans</text:p>
          </table:table-cell>
          <table:table-cell office:value-type="string">
            <text:p>Kundschafter, Spitzel und Spione. Ein Streifzug durch die Geschichte der geheimen Nachrichtendienste, Teil II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6">
            <text:p>86</text:p>
          </table:table-cell>
          <table:table-cell table:style-name="ce41" office:value-type="float" office:value="2">
            <text:p>02</text:p>
          </table:table-cell>
          <table:table-cell office:value-type="float" office:value="155">
            <text:p>155</text:p>
          </table:table-cell>
          <table:table-cell table:number-columns-repeated="1017"/>
        </table:table-row>
        <table:table-row table:style-name="ro15">
          <table:table-cell office:value-type="string">
            <text:p>Siepert, Volker</text:p>
          </table:table-cell>
          <table:table-cell office:value-type="string">
            <text:p>Das Massaker von Camp Grant</text:p>
          </table:table-cell>
          <table:table-cell office:value-type="string">
            <text:p>IX</text:p>
          </table:table-cell>
          <table:table-cell office:value-type="string">
            <text:p>Vereinigte Staaten von Amerika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3">
            <text:p>03</text:p>
          </table:table-cell>
          <table:table-cell office:value-type="float" office:value="269">
            <text:p>269</text:p>
          </table:table-cell>
          <table:table-cell table:number-columns-repeated="1017"/>
        </table:table-row>
        <table:table-row table:style-name="ro14">
          <table:table-cell office:value-type="string">
            <text:p>Solbach, Gerhard E.</text:p>
          </table:table-cell>
          <table:table-cell office:value-type="string">
            <text:p>Die "verlorene Kolonie" in Virginia. Englands glückloser Start in die Neue Welt</text:p>
          </table:table-cell>
          <table:table-cell office:value-type="string">
            <text:p>V, IX</text:p>
          </table:table-cell>
          <table:table-cell office:value-type="string">
            <text:p>England / Schottland / Irland / Vereinigte Staaten von Amerika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4">
          <table:table-cell office:value-type="string">
            <text:p>Solbach, Gerhard E.</text:p>
          </table:table-cell>
          <table:table-cell office:value-type="string">
            <text:p>Die wundersame Meerfahrt des St. Brendan. Ein Bestseller im mittelalterlichen Europa</text:p>
          </table:table-cell>
          <table:table-cell office:value-type="string">
            <text:p>IV, XVII</text:p>
          </table:table-cell>
          <table:table-cell office:value-type="string">
            <text:p>England / Irland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2">
            <text:p>12</text:p>
          </table:table-cell>
          <table:table-cell office:value-type="float" office:value="1087">
            <text:p>1087</text:p>
          </table:table-cell>
          <table:table-cell table:number-columns-repeated="1017"/>
        </table:table-row>
        <table:table-row table:style-name="ro15">
          <table:table-cell office:value-type="string">
            <text:p>Souchy, Augustin</text:p>
          </table:table-cell>
          <table:table-cell office:value-type="string">
            <text:p>Fidel Castro - Kuba vor und nach der Revolution</text:p>
          </table:table-cell>
          <table:table-cell office:value-type="string">
            <text:p>IX</text:p>
          </table:table-cell>
          <table:table-cell office:value-type="string">
            <text:p>Mittel- und Südamerika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7">
            <text:p>07</text:p>
          </table:table-cell>
          <table:table-cell office:value-type="float" office:value="617">
            <text:p>617</text:p>
          </table:table-cell>
          <table:table-cell table:number-columns-repeated="1017"/>
        </table:table-row>
        <table:table-row table:style-name="ro15">
          <table:table-cell office:value-type="string">
            <text:p>Souchy, Augustin</text:p>
          </table:table-cell>
          <table:table-cell office:value-type="string">
            <text:p>Das Jugoslawische Modell, I. Teil</text:p>
          </table:table-cell>
          <table:table-cell office:value-type="string">
            <text:p>VIII</text:p>
          </table:table-cell>
          <table:table-cell office:value-type="string">
            <text:p>Jugoslawie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0">
            <text:p>10</text:p>
          </table:table-cell>
          <table:table-cell office:value-type="float" office:value="921">
            <text:p>921</text:p>
          </table:table-cell>
          <table:table-cell table:number-columns-repeated="1017"/>
        </table:table-row>
        <table:table-row table:style-name="ro15">
          <table:table-cell office:value-type="string">
            <text:p>Souchy, Augustin</text:p>
          </table:table-cell>
          <table:table-cell office:value-type="string">
            <text:p>Das Jugoslawische Modell, II. Teil</text:p>
          </table:table-cell>
          <table:table-cell office:value-type="string">
            <text:p>VIII</text:p>
          </table:table-cell>
          <table:table-cell office:value-type="string">
            <text:p>Jugoslawien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1">
            <text:p>11</text:p>
          </table:table-cell>
          <table:table-cell office:value-type="float" office:value="963">
            <text:p>963</text:p>
          </table:table-cell>
          <table:table-cell table:number-columns-repeated="1017"/>
        </table:table-row>
        <table:table-row table:style-name="ro15">
          <table:table-cell office:value-type="string">
            <text:p>Souchy, Augustin</text:p>
          </table:table-cell>
          <table:table-cell office:value-type="string">
            <text:p>Francisco de Xavier Mina</text:p>
          </table:table-cell>
          <table:table-cell office:value-type="string">
            <text:p>VI</text:p>
          </table:table-cell>
          <table:table-cell office:value-type="string">
            <text:p>Frankreich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3">
            <text:p>03</text:p>
          </table:table-cell>
          <table:table-cell office:value-type="float" office:value="256">
            <text:p>256</text:p>
          </table:table-cell>
          <table:table-cell table:number-columns-repeated="1017"/>
        </table:table-row>
        <table:table-row table:style-name="ro14">
          <table:table-cell office:value-type="string">
            <text:p>Spieker, Friedrich</text:p>
          </table:table-cell>
          <table:table-cell office:value-type="string">
            <text:p>Als Giaur in Mekka. Auf gefährlicher Pilgerfahrt zum Heiligtum des Islam</text:p>
          </table:table-cell>
          <table:table-cell office:value-type="string">
            <text:p>X, XIV, XVI</text:p>
          </table:table-cell>
          <table:table-cell office:value-type="string">
            <text:p>Vorderasien / Osmanisches Reich / Reisebericht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1">
            <text:p>11</text:p>
          </table:table-cell>
          <table:table-cell office:value-type="float" office:value="950">
            <text:p>950</text:p>
          </table:table-cell>
          <table:table-cell table:number-columns-repeated="1017"/>
        </table:table-row>
        <table:table-row table:style-name="ro14">
          <table:table-cell office:value-type="string">
            <text:p>Spieker, Friedrich</text:p>
          </table:table-cell>
          <table:table-cell office:value-type="string">
            <text:p>Hostien, Spenden und Geprellte. Religiöser Betrug in der Vorreformation - der Fall der Anna Laminit in Augsburg</text:p>
          </table:table-cell>
          <table:table-cell office:value-type="string">
            <text:p>V, XVIII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9">
            <text:p>09</text:p>
          </table:table-cell>
          <table:table-cell office:value-type="float" office:value="811">
            <text:p>811</text:p>
          </table:table-cell>
          <table:table-cell table:number-columns-repeated="1017"/>
        </table:table-row>
        <table:table-row table:style-name="ro14">
          <table:table-cell office:value-type="string">
            <text:p>Spieker, Friedrich</text:p>
          </table:table-cell>
          <table:table-cell office:value-type="string">
            <text:p>Späte Rache Karls des Kühnen? Die Burgunderbeute und der eidgenössische "Sittenverfall"</text:p>
          </table:table-cell>
          <table:table-cell office:value-type="string">
            <text:p>IV</text:p>
          </table:table-cell>
          <table:table-cell office:value-type="string">
            <text:p>Burgund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0">
            <text:p>10</text:p>
          </table:table-cell>
          <table:table-cell office:value-type="float" office:value="912">
            <text:p>912</text:p>
          </table:table-cell>
          <table:table-cell table:number-columns-repeated="1017"/>
        </table:table-row>
        <table:table-row table:style-name="ro14">
          <table:table-cell office:value-type="string">
            <text:p>Spieker, Friedrich</text:p>
          </table:table-cell>
          <table:table-cell office:value-type="string">
            <text:p>Im Würgegriff der "Garrotters". Aus der Kriminalgeschichte des viktorianischen London</text:p>
          </table:table-cell>
          <table:table-cell office:value-type="string">
            <text:p>VI, XVIII</text:p>
          </table:table-cell>
          <table:table-cell office:value-type="string">
            <text:p>Großbritanni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2">
            <text:p>02</text:p>
          </table:table-cell>
          <table:table-cell office:value-type="float" office:value="175">
            <text:p>175</text:p>
          </table:table-cell>
          <table:table-cell table:number-columns-repeated="1017"/>
        </table:table-row>
        <table:table-row table:style-name="ro14">
          <table:table-cell office:value-type="string">
            <text:p>Spieß, Alfred</text:p>
          </table:table-cell>
          <table:table-cell office:value-type="string">
            <text:p>So wollte Hitler die Welt täuschen. Die deutschen Scheinüberfälle zu Beginn des Zweiten Weltkriegs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5">
            <text:p>05</text:p>
          </table:table-cell>
          <table:table-cell office:value-type="float" office:value="432">
            <text:p>432</text:p>
          </table:table-cell>
          <table:table-cell table:number-columns-repeated="1017"/>
        </table:table-row>
        <table:table-row table:style-name="ro14">
          <table:table-cell office:value-type="string">
            <text:p>Sporhan-Krempel, Lore</text:p>
          </table:table-cell>
          <table:table-cell office:value-type="string">
            <text:p>König Manfred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">
            <text:p>01</text:p>
          </table:table-cell>
          <table:table-cell office:value-type="float" office:value="19">
            <text:p>19</text:p>
          </table:table-cell>
          <table:table-cell table:number-columns-repeated="1017"/>
        </table:table-row>
        <table:table-row table:style-name="ro15">
          <table:table-cell office:value-type="string">
            <text:p>Sporhan-Krempel, Lore</text:p>
          </table:table-cell>
          <table:table-cell office:value-type="string">
            <text:p>Dorothea Schlözer</text:p>
          </table:table-cell>
          <table:table-cell office:value-type="string">
            <text:p>XIV</text:p>
          </table:table-cell>
          <table:table-cell office:value-type="string">
            <text:p>Bildungswes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">
            <text:p>01</text:p>
          </table:table-cell>
          <table:table-cell office:value-type="float" office:value="55">
            <text:p>55</text:p>
          </table:table-cell>
          <table:table-cell table:number-columns-repeated="1017"/>
        </table:table-row>
        <table:table-row table:style-name="ro14">
          <table:table-cell office:value-type="string">
            <text:p>Stadelmeier, Franz</text:p>
          </table:table-cell>
          <table:table-cell office:value-type="string">
            <text:p>Kriegsausbruch im Pazifik</text:p>
          </table:table-cell>
          <table:table-cell office:value-type="string">
            <text:p>VII, IX, X</text:p>
          </table:table-cell>
          <table:table-cell office:value-type="string">
            <text:p>Der Zweite Weltkrieg / Vereinigte Staaten von Amerika / Japan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4">
          <table:table-cell office:value-type="string">
            <text:p>Stawny, Jadwiga / Stawny, Waclaw</text:p>
          </table:table-cell>
          <table:table-cell office:value-type="string">
            <text:p>Die permanente Emigration. Aus Geschichte und Kultur der Exilpolen</text:p>
          </table:table-cell>
          <table:table-cell office:value-type="string">
            <text:p>VII, VIII</text:p>
          </table:table-cell>
          <table:table-cell office:value-type="string">
            <text:p>Polen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">
            <text:p>01</text:p>
          </table:table-cell>
          <table:table-cell office:value-type="float" office:value="15">
            <text:p>15</text:p>
          </table:table-cell>
          <table:table-cell table:number-columns-repeated="1017"/>
        </table:table-row>
        <table:table-row table:style-name="ro15">
          <table:table-cell office:value-type="string">
            <text:p>Steen, Hans</text:p>
          </table:table-cell>
          <table:table-cell office:value-type="string">
            <text:p>Die Verlegung des ersten Atlantikkabels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69">
            <text:p>69</text:p>
          </table:table-cell>
          <table:table-cell table:style-name="ce41" office:value-type="float" office:value="3">
            <text:p>03</text:p>
          </table:table-cell>
          <table:table-cell office:value-type="float" office:value="41">
            <text:p>41</text:p>
          </table:table-cell>
          <table:table-cell table:number-columns-repeated="1017"/>
        </table:table-row>
        <table:table-row table:style-name="ro15">
          <table:table-cell office:value-type="string">
            <text:p>Steen, Hans</text:p>
          </table:table-cell>
          <table:table-cell office:value-type="string">
            <text:p>Die Wahrheit über den Tod Rasputins</text:p>
          </table:table-cell>
          <table:table-cell office:value-type="string">
            <text:p>VI</text:p>
          </table:table-cell>
          <table:table-cell office:value-type="string">
            <text:p>Russland</text:p>
          </table:table-cell>
          <table:table-cell table:style-name="ce41" office:value-type="float" office:value="69">
            <text:p>69</text:p>
          </table:table-cell>
          <table:table-cell table:style-name="ce41" office:value-type="float" office:value="2">
            <text:p>02</text:p>
          </table:table-cell>
          <table:table-cell office:value-type="float" office:value="55">
            <text:p>55</text:p>
          </table:table-cell>
          <table:table-cell table:number-columns-repeated="1017"/>
        </table:table-row>
        <table:table-row table:style-name="ro15">
          <table:table-cell office:value-type="string">
            <text:p>Steen, Hans</text:p>
          </table:table-cell>
          <table:table-cell office:value-type="string">
            <text:p>Der verschwundene Erfinder</text:p>
          </table:table-cell>
          <table:table-cell office:value-type="string">
            <text:p>XV</text:p>
          </table:table-cell>
          <table:table-cell office:value-type="string">
            <text:p>Automobil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2">
            <text:p>02</text:p>
          </table:table-cell>
          <table:table-cell office:value-type="float" office:value="108">
            <text:p>108</text:p>
          </table:table-cell>
          <table:table-cell table:number-columns-repeated="1017"/>
        </table:table-row>
        <table:table-row table:style-name="ro15">
          <table:table-cell office:value-type="string">
            <text:p>Steen, Hans</text:p>
          </table:table-cell>
          <table:table-cell office:value-type="string">
            <text:p>Der fliegende Graf</text:p>
          </table:table-cell>
          <table:table-cell office:value-type="string">
            <text:p>XV</text:p>
          </table:table-cell>
          <table:table-cell office:value-type="string">
            <text:p>Luftfahrt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5">
          <table:table-cell office:value-type="string">
            <text:p>Steen, Hans</text:p>
          </table:table-cell>
          <table:table-cell office:value-type="string">
            <text:p>War Kaspar Hauser ein Prinz?</text:p>
          </table:table-cell>
          <table:table-cell office:value-type="string">
            <text:p>VI</text:p>
          </table:table-cell>
          <table:table-cell office:value-type="string">
            <text:p>Deutschland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7">
            <text:p>07</text:p>
          </table:table-cell>
          <table:table-cell office:value-type="float" office:value="654">
            <text:p>654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Otto von Freising</text:p>
          </table:table-cell>
          <table:table-cell office:value-type="string">
            <text:p>IV, XIV</text:p>
          </table:table-cell>
          <table:table-cell office:value-type="string">
            <text:p>Von den Sachsenkaisern bis zum Ende der Staufer / Historiker und ihre Wissenschaft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Geistige Vorfahren des Kar Marx</text:p>
          </table:table-cell>
          <table:table-cell office:value-type="string">
            <text:p>XII, XIV</text:p>
          </table:table-cell>
          <table:table-cell office:value-type="string">
            <text:p>Philosophie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emokratie <text:s/>- was ist das?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9">
            <text:p>79</text:p>
          </table:table-cell>
          <table:table-cell table:style-name="ce41" office:value-type="float" office:value="7">
            <text:p>07</text:p>
          </table:table-cell>
          <table:table-cell office:value-type="float" office:value="563">
            <text:p>563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Kleine Geschichte des Antisemitismus</text:p>
          </table:table-cell>
          <table:table-cell office:value-type="string">
            <text:p>XII, XIV</text:p>
          </table:table-cell>
          <table:table-cell table:style-name="ce38" office:value-type="string">
            <text:p><text:s/>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3">
            <text:p>03</text:p>
          </table:table-cell>
          <table:table-cell office:value-type="float" office:value="187">
            <text:p>187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er lange Weg nach Deutschland</text:p>
          </table:table-cell>
          <table:table-cell office:value-type="string">
            <text:p>XIX</text:p>
          </table:table-cell>
          <table:table-cell office:value-type="string">
            <text:p>Die Deutsch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as erneuerte Kaisertum</text:p>
          </table:table-cell>
          <table:table-cell office:value-type="string">
            <text:p>XIX</text:p>
          </table:table-cell>
          <table:table-cell office:value-type="string">
            <text:p>Die Deutsch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3">
            <text:p>03</text:p>
          </table:table-cell>
          <table:table-cell office:value-type="float" office:value="187">
            <text:p>187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Ruhe vor dem Sturm</text:p>
          </table:table-cell>
          <table:table-cell office:value-type="string">
            <text:p>XIX</text:p>
          </table:table-cell>
          <table:table-cell office:value-type="string">
            <text:p>Die Deutsch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5">
            <text:p>05</text:p>
          </table:table-cell>
          <table:table-cell office:value-type="float" office:value="437">
            <text:p>437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ie Einheit zerbricht</text:p>
          </table:table-cell>
          <table:table-cell office:value-type="string">
            <text:p>XIX</text:p>
          </table:table-cell>
          <table:table-cell office:value-type="string">
            <text:p>Die Deutsch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7">
            <text:p>07</text:p>
          </table:table-cell>
          <table:table-cell office:value-type="float" office:value="573">
            <text:p>573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Wende der Zeit</text:p>
          </table:table-cell>
          <table:table-cell office:value-type="string">
            <text:p>XIX</text:p>
          </table:table-cell>
          <table:table-cell office:value-type="string">
            <text:p>Die Deutsch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9">
            <text:p>09</text:p>
          </table:table-cell>
          <table:table-cell office:value-type="float" office:value="795">
            <text:p>795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Glanz und Untergang</text:p>
          </table:table-cell>
          <table:table-cell office:value-type="string">
            <text:p>XIX</text:p>
          </table:table-cell>
          <table:table-cell office:value-type="string">
            <text:p>Die Deutschen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1">
            <text:p>11</text:p>
          </table:table-cell>
          <table:table-cell office:value-type="float" office:value="923">
            <text:p>923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Verfall und Festigung</text:p>
          </table:table-cell>
          <table:table-cell office:value-type="string">
            <text:p>IV, XIX</text:p>
          </table:table-cell>
          <table:table-cell office:value-type="string">
            <text:p>Spätmittelalter / Die Deutsch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">
            <text:p>01</text:p>
          </table:table-cell>
          <table:table-cell office:value-type="float" office:value="9">
            <text:p>9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Kaisersehnsucht und Schwarzer Tod</text:p>
          </table:table-cell>
          <table:table-cell office:value-type="string">
            <text:p>IV, XIX</text:p>
          </table:table-cell>
          <table:table-cell office:value-type="string">
            <text:p>Spätmittelalter / Die Deutsch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3">
            <text:p>03</text:p>
          </table:table-cell>
          <table:table-cell office:value-type="float" office:value="203">
            <text:p>203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Ouvertüre zur Neuzeit</text:p>
          </table:table-cell>
          <table:table-cell office:value-type="string">
            <text:p>IV, XIX</text:p>
          </table:table-cell>
          <table:table-cell office:value-type="string">
            <text:p>Spätmittelalter / Die Deutsch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5">
            <text:p>05</text:p>
          </table:table-cell>
          <table:table-cell office:value-type="float" office:value="379">
            <text:p>379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Von Wittenberg nach Augsburg</text:p>
          </table:table-cell>
          <table:table-cell office:value-type="string">
            <text:p>V, XIX</text:p>
          </table:table-cell>
          <table:table-cell office:value-type="string">
            <text:p>Zeit der Reformation und des Humanismus / Die Deutsch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7">
            <text:p>07</text:p>
          </table:table-cell>
          <table:table-cell office:value-type="float" office:value="423">
            <text:p>423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Anastasia und die "Mordnacht von Jekaterinburg"</text:p>
          </table:table-cell>
          <table:table-cell office:value-type="string">
            <text:p>VII, VIII</text:p>
          </table:table-cell>
          <table:table-cell office:value-type="string">
            <text:p>Sowjetunion / Oktoberrevolution und Bürgerkrieg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6">
            <text:p>06</text:p>
          </table:table-cell>
          <table:table-cell office:value-type="float" office:value="480">
            <text:p>480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Zweimal religiöses Remis</text:p>
          </table:table-cell>
          <table:table-cell office:value-type="string">
            <text:p>V, XIX</text:p>
          </table:table-cell>
          <table:table-cell office:value-type="string">
            <text:p>Zeit der Reformation und des Humanismus / Die Deutsch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9">
            <text:p>09</text:p>
          </table:table-cell>
          <table:table-cell office:value-type="float" office:value="795">
            <text:p>795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Brandenburgs Aufstieg - Großmacht Österreich</text:p>
          </table:table-cell>
          <table:table-cell office:value-type="string">
            <text:p>XIX</text:p>
          </table:table-cell>
          <table:table-cell office:value-type="string">
            <text:p>Die Deutschen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1">
            <text:p>11</text:p>
          </table:table-cell>
          <table:table-cell office:value-type="float" office:value="941">
            <text:p>941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Der Dualismus beginnt. Preußen wird Großmacht</text:p>
          </table:table-cell>
          <table:table-cell office:value-type="string">
            <text:p>V, XIX</text:p>
          </table:table-cell>
          <table:table-cell office:value-type="string">
            <text:p>Deutsche Staaten / Brandenburg-Preußen / Die Deutsch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">
            <text:p>01</text:p>
          </table:table-cell>
          <table:table-cell office:value-type="float" office:value="75">
            <text:p>75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as stürmische Vierteljahrhundert. Französische Revolution und Napoleon</text:p>
          </table:table-cell>
          <table:table-cell office:value-type="string">
            <text:p>VI, XIX</text:p>
          </table:table-cell>
          <table:table-cell office:value-type="string">
            <text:p>Deutschland / Die Deutsch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3">
            <text:p>03</text:p>
          </table:table-cell>
          <table:table-cell office:value-type="float" office:value="243">
            <text:p>243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Ein Volk sucht seine Nation. Der Deutsche Bund</text:p>
          </table:table-cell>
          <table:table-cell office:value-type="string">
            <text:p>VI, XIX</text:p>
          </table:table-cell>
          <table:table-cell office:value-type="string">
            <text:p>Deutschland / Die Deutsch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5">
            <text:p>05</text:p>
          </table:table-cell>
          <table:table-cell office:value-type="float" office:value="427">
            <text:p>427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Als Deutschland einig wurde. Bismarck und sein Staat</text:p>
          </table:table-cell>
          <table:table-cell office:value-type="string">
            <text:p>VI, XIX</text:p>
          </table:table-cell>
          <table:table-cell office:value-type="string">
            <text:p>Deutschland / Deutsche Einigung und Kaiserreich bis 1890 / Die Deutsch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7">
            <text:p>07</text:p>
          </table:table-cell>
          <table:table-cell office:value-type="float" office:value="577">
            <text:p>577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Die überforderte Großmacht. Das Wilhelminische Reich</text:p>
          </table:table-cell>
          <table:table-cell office:value-type="string">
            <text:p>VI, XIX</text:p>
          </table:table-cell>
          <table:table-cell office:value-type="string">
            <text:p>Deutschland / Das Wilhelminische Reich / Die Deutsch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9">
            <text:p>09</text:p>
          </table:table-cell>
          <table:table-cell office:value-type="float" office:value="795">
            <text:p>795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Die meisten trieb die Not übers Meer. Sei 300 Jahren wandern Deutsche nach Nordamerika aus</text:p>
          </table:table-cell>
          <table:table-cell office:value-type="string">
            <text:p>IX, X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0">
            <text:p>10</text:p>
          </table:table-cell>
          <table:table-cell office:value-type="float" office:value="882">
            <text:p>882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Versuchsanstalt Demokratie. Die Weimarer Republik</text:p>
          </table:table-cell>
          <table:table-cell office:value-type="string">
            <text:p>VII, XIX</text:p>
          </table:table-cell>
          <table:table-cell office:value-type="string">
            <text:p>Die Weimarer Republik / Die Deutschen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1">
            <text:p>11</text:p>
          </table:table-cell>
          <table:table-cell office:value-type="float" office:value="981">
            <text:p>981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Rassenkampf und Lebensraum. Hitlers Reich und Ziele</text:p>
          </table:table-cell>
          <table:table-cell office:value-type="string">
            <text:p>VII, XIX</text:p>
          </table:table-cell>
          <table:table-cell office:value-type="string">
            <text:p>Das Dritte Reich bis 1939 / Die Deutsch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">
            <text:p>01</text:p>
          </table:table-cell>
          <table:table-cell office:value-type="float" office:value="55">
            <text:p>55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Von General Steuben bis zu Wernher von Braun. Bedeutende Deutsche und ihre Leistungen in Nordamerika</text:p>
          </table:table-cell>
          <table:table-cell office:value-type="string">
            <text:p>IX, XII</text:p>
          </table:table-cell>
          <table:table-cell office:value-type="string">
            <text:p>Vereinigte Staaten von Amerika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2">
            <text:p>02</text:p>
          </table:table-cell>
          <table:table-cell office:value-type="float" office:value="159">
            <text:p>159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ie gespaltene Nation. Deutschland seit 1945.</text:p>
          </table:table-cell>
          <table:table-cell office:value-type="string">
            <text:p>VII, XIX</text:p>
          </table:table-cell>
          <table:table-cell office:value-type="string">
            <text:p>Deutschland 1945-1949 / Die Deutsch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3">
            <text:p>03</text:p>
          </table:table-cell>
          <table:table-cell office:value-type="float" office:value="239">
            <text:p>239</text:p>
          </table:table-cell>
          <table:table-cell table:number-columns-repeated="1017"/>
        </table:table-row>
        <table:table-row table:style-name="ro16">
          <table:table-cell office:value-type="string">
            <text:p>Steffahn, Harald</text:p>
          </table:table-cell>
          <table:table-cell office:value-type="string">
            <text:p>Atombombe auf Moskau. Amerikanische Weltkampfvision von 1951</text:p>
          </table:table-cell>
          <table:table-cell office:value-type="string">
            <text:p>VII, VIII, IX</text:p>
          </table:table-cell>
          <table:table-cell office:value-type="string">
            <text:p>Sowjetunion / Vereinigte Staaten von Amerika / Vom Kriegseintritt bis zur Gegenwart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9">
            <text:p>09</text:p>
          </table:table-cell>
          <table:table-cell office:value-type="float" office:value="738">
            <text:p>738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Wege zum neuen Theater. Von Gottsched zu Goethe</text:p>
          </table:table-cell>
          <table:table-cell office:value-type="string">
            <text:p>XIV, XIX</text:p>
          </table:table-cell>
          <table:table-cell office:value-type="string">
            <text:p>Literatur / Gelehrtenstreit - Berühmte Kontrovers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2">
            <text:p>12</text:p>
          </table:table-cell>
          <table:table-cell office:value-type="float" office:value="1086">
            <text:p>1086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Skandal um Jesus von Nazareth. Reimarus - Lessing - Goeze</text:p>
          </table:table-cell>
          <table:table-cell office:value-type="string">
            <text:p>XIX</text:p>
          </table:table-cell>
          <table:table-cell office:value-type="string">
            <text:p>Gelehrtenstreit - Berühmte Kontrovers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2">
            <text:p>02</text:p>
          </table:table-cell>
          <table:table-cell office:value-type="float" office:value="157">
            <text:p>157</text:p>
          </table:table-cell>
          <table:table-cell table:number-columns-repeated="1017"/>
        </table:table-row>
        <table:table-row table:style-name="ro16">
          <table:table-cell office:value-type="string">
            <text:p>Steffahn, Harald</text:p>
          </table:table-cell>
          <table:table-cell office:value-type="string">
            <text:p>Italienpolitik des Mittelalters - Ein Irrweg? Sybel gegen Ficker</text:p>
          </table:table-cell>
          <table:table-cell office:value-type="string">
            <text:p>IV, XIX</text:p>
          </table:table-cell>
          <table:table-cell office:value-type="string">
            <text:p>Von den Sachsenkaisern bis zum Ende der Staufer / Gelehrtenstreit - Berühmte Kontrovers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4">
            <text:p>04</text:p>
          </table:table-cell>
          <table:table-cell office:value-type="float" office:value="353">
            <text:p>353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"Die Juden sind unser Unglück!" Treitschkes Ausfälle und Mommsens Verwahrung</text:p>
          </table:table-cell>
          <table:table-cell office:value-type="string">
            <text:p>XIV, XIX</text:p>
          </table:table-cell>
          <table:table-cell office:value-type="string">
            <text:p>Historiker und ihre Wissenschaft / Gelehrtenstreit - Berühmte Kontrovers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6">
            <text:p>06</text:p>
          </table:table-cell>
          <table:table-cell office:value-type="float" office:value="514">
            <text:p>514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ie Schuld am Ersten Weltkrieg. Fritz Fischers Herausforderung</text:p>
          </table:table-cell>
          <table:table-cell office:value-type="string">
            <text:p>XIX</text:p>
          </table:table-cell>
          <table:table-cell office:value-type="string">
            <text:p>Gelehrtenstreit - Berühmte Kontrovers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8">
            <text:p>08</text:p>
          </table:table-cell>
          <table:table-cell office:value-type="float" office:value="672">
            <text:p>672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Als Deutschland einig wurde. Kleiner Geschichtsführer in Versen, Teil I</text:p>
          </table:table-cell>
          <table:table-cell office:value-type="string">
            <text:p>XIX</text:p>
          </table:table-cell>
          <table:table-cell office:value-type="string">
            <text:p>Als Deutschland einig wurde / Kleiner Geschichtsführer in Vers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">
            <text:p>01</text:p>
          </table:table-cell>
          <table:table-cell office:value-type="float" office:value="11">
            <text:p>11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Als Deutschland einig wurde. Kleiner Geschichtsführer in Versen, Teil II</text:p>
          </table:table-cell>
          <table:table-cell office:value-type="string">
            <text:p>XIX</text:p>
          </table:table-cell>
          <table:table-cell office:value-type="string">
            <text:p>Als Deutschland einig wurde / Kleiner Geschichtsführer in Vers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3">
            <text:p>03</text:p>
          </table:table-cell>
          <table:table-cell office:value-type="float" office:value="257">
            <text:p>257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Als Deutschland einig wurde. Kleiner Geschichtsführer in Versen, Teil III</text:p>
          </table:table-cell>
          <table:table-cell office:value-type="string">
            <text:p>XIX</text:p>
          </table:table-cell>
          <table:table-cell office:value-type="string">
            <text:p>Als Deutschland einig wurde / Kleiner Geschichtsführer in Vers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5">
            <text:p>05</text:p>
          </table:table-cell>
          <table:table-cell office:value-type="float" office:value="403">
            <text:p>403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ie gespaltene Stadt. Vor 25 Jahren: Die Mauer in Berlin</text:p>
          </table:table-cell>
          <table:table-cell office:value-type="string">
            <text:p>VII</text:p>
          </table:table-cell>
          <table:table-cell office:value-type="string">
            <text:p>Bundesrepublik Deutschland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8">
            <text:p>08</text:p>
          </table:table-cell>
          <table:table-cell office:value-type="float" office:value="700">
            <text:p>700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Als Deutschland einig wurde. Kleiner Geschichtsführer in Versen, Teil IV</text:p>
          </table:table-cell>
          <table:table-cell office:value-type="string">
            <text:p>XIX</text:p>
          </table:table-cell>
          <table:table-cell office:value-type="string">
            <text:p>Als Deutschland einig wurde / Kleiner Geschichtsführer in Vers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9">
            <text:p>09</text:p>
          </table:table-cell>
          <table:table-cell office:value-type="float" office:value="771">
            <text:p>771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Als Deutschland einig wurde. Kleiner Geschichtsführer in Versen, Teil V</text:p>
          </table:table-cell>
          <table:table-cell office:value-type="string">
            <text:p>XIX</text:p>
          </table:table-cell>
          <table:table-cell office:value-type="string">
            <text:p>Als Deutschland einig wurde / Kleiner Geschichtsführer in Vers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0">
            <text:p>10</text:p>
          </table:table-cell>
          <table:table-cell office:value-type="float" office:value="863">
            <text:p>863</text:p>
          </table:table-cell>
          <table:table-cell table:number-columns-repeated="1017"/>
        </table:table-row>
        <table:table-row table:style-name="ro16">
          <table:table-cell office:value-type="string">
            <text:p>Steffahn, Harald</text:p>
          </table:table-cell>
          <table:table-cell office:value-type="string">
            <text:p>Berlin - Auf den Spuren seiner Geschichte. I: Von Albrecht dem Bären bis zum Großen Kurfürsten</text:p>
          </table:table-cell>
          <table:table-cell office:value-type="string">
            <text:p>IV, V, XIX</text:p>
          </table:table-cell>
          <table:table-cell office:value-type="string">
            <text:p>Spätmittelalter / Deutsche Staaten / Brandenburg-Preußen / Berlin - auf den Spuren seiner Geschicht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2">
            <text:p>12</text:p>
          </table:table-cell>
          <table:table-cell office:value-type="float" office:value="1031">
            <text:p>1031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Berlin - Auf den Spuren seiner Geschichte. II: Vom Potsdamer Edikt bis zum Ausgang Friedrichs des Großen</text:p>
          </table:table-cell>
          <table:table-cell office:value-type="string">
            <text:p>V, XIX</text:p>
          </table:table-cell>
          <table:table-cell office:value-type="string">
            <text:p>Deutsche Staaten / Brandenburg-Preußen / Berlin - auf den Spuren seiner Geschicht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2">
            <text:p>02</text:p>
          </table:table-cell>
          <table:table-cell office:value-type="float" office:value="118">
            <text:p>118</text:p>
          </table:table-cell>
          <table:table-cell table:number-columns-repeated="1017"/>
        </table:table-row>
        <table:table-row table:style-name="ro16">
          <table:table-cell office:value-type="string">
            <text:p>Steffahn, Harald</text:p>
          </table:table-cell>
          <table:table-cell office:value-type="string">
            <text:p>Berlin - Auf den Spuren seiner Geschichte. III: Frühes und mittleres 19. Jahrhundert</text:p>
          </table:table-cell>
          <table:table-cell office:value-type="string">
            <text:p>VI, XIX</text:p>
          </table:table-cell>
          <table:table-cell office:value-type="string">
            <text:p>Deutschland / Preußen / Das Wilhelminische Reich / Berlin - auf den Spuren seiner Geschicht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Berlin - Auf den Spuren seiner Geschichte. IV: Kaiserzeit</text:p>
          </table:table-cell>
          <table:table-cell office:value-type="string">
            <text:p>VI, XIX</text:p>
          </table:table-cell>
          <table:table-cell office:value-type="string">
            <text:p>Deutschland / Preußen / Berlin - auf den Spuren seiner Geschicht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6">
            <text:p>06</text:p>
          </table:table-cell>
          <table:table-cell office:value-type="float" office:value="533">
            <text:p>533</text:p>
          </table:table-cell>
          <table:table-cell table:number-columns-repeated="1017"/>
        </table:table-row>
        <table:table-row table:style-name="ro16">
          <table:table-cell office:value-type="string">
            <text:p>Steffahn, Harald</text:p>
          </table:table-cell>
          <table:table-cell office:value-type="string">
            <text:p>Berlin - Auf den Spuren seiner Geschichte. V: Weimarer Republik und Hitlerreich</text:p>
          </table:table-cell>
          <table:table-cell office:value-type="string">
            <text:p>VII, XIX</text:p>
          </table:table-cell>
          <table:table-cell office:value-type="string">
            <text:p>Die Weimarer Republik / Das Dritte Reich bis 1939 / Berlin - auf den Spuren seiner Geschicht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8">
            <text:p>08</text:p>
          </table:table-cell>
          <table:table-cell office:value-type="float" office:value="718">
            <text:p>718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Berlin - Auf den Spuren seiner Geschichte. VI: Die Zeit seit 1945</text:p>
          </table:table-cell>
          <table:table-cell office:value-type="string">
            <text:p>VII, XIX</text:p>
          </table:table-cell>
          <table:table-cell office:value-type="string">
            <text:p>Deutschland 1945-1949 / Berlin - auf den Spuren seiner Geschichte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0">
            <text:p>10</text:p>
          </table:table-cell>
          <table:table-cell office:value-type="float" office:value="845">
            <text:p>845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Katyn 1943. Polens offene Wunde</text:p>
          </table:table-cell>
          <table:table-cell office:value-type="string">
            <text:p>VII</text:p>
          </table:table-cell>
          <table:table-cell office:value-type="string">
            <text:p>Der Zweite Weltkrieg / Polen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9">
            <text:p>09</text:p>
          </table:table-cell>
          <table:table-cell office:value-type="float" office:value="762">
            <text:p>762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"Deutschland muß leben". Heldenkult und Totenklage im Denkmal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Kreislauf und Apokalypse. Geschichtsdenken im klassischen Altertum und im Alten Testament</text:p>
          </table:table-cell>
          <table:table-cell office:value-type="string">
            <text:p>III, XIV, XIX</text:p>
          </table:table-cell>
          <table:table-cell office:value-type="string">
            <text:p>Geschichtsdenk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3">
            <text:p>03</text:p>
          </table:table-cell>
          <table:table-cell office:value-type="float" office:value="255">
            <text:p>255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Warten auf Christi Wiederkehr Heilsdenken und Endzeitbewußtsein von der Zeitenwende bis zum Hochmittelalter</text:p>
          </table:table-cell>
          <table:table-cell office:value-type="string">
            <text:p>IV, XIV, XIX</text:p>
          </table:table-cell>
          <table:table-cell office:value-type="string">
            <text:p>Von den Sachsenkaisern bis zum Ende der Staufer / Geschichtsdenk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7">
            <text:p>07</text:p>
          </table:table-cell>
          <table:table-cell office:value-type="float" office:value="633">
            <text:p>633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Zu immer lichteren Höhen. Das säkularisierte Heilsschema im Geschichtsdenken der Aufklärung</text:p>
          </table:table-cell>
          <table:table-cell office:value-type="string">
            <text:p>XIV, XIX</text:p>
          </table:table-cell>
          <table:table-cell office:value-type="string">
            <text:p>Geschichtsdenk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0">
            <text:p>10</text:p>
          </table:table-cell>
          <table:table-cell office:value-type="float" office:value="845">
            <text:p>845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"…zeigen, wie es eigentlich gewesen". Das Geschichtsbild des Historismus</text:p>
          </table:table-cell>
          <table:table-cell office:value-type="string">
            <text:p>XIV, XIX</text:p>
          </table:table-cell>
          <table:table-cell office:value-type="string">
            <text:p>Geschichtsdenken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3">
            <text:p>03</text:p>
          </table:table-cell>
          <table:table-cell office:value-type="float" office:value="200">
            <text:p>200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as irdische Paradies. Karl Marx - Weltbild und Wirklichkeit</text:p>
          </table:table-cell>
          <table:table-cell office:value-type="string">
            <text:p>XIV, XIX</text:p>
          </table:table-cell>
          <table:table-cell office:value-type="string">
            <text:p>Geschichtsdenken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8">
            <text:p>08</text:p>
          </table:table-cell>
          <table:table-cell office:value-type="float" office:value="674">
            <text:p>674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Der erste Entwicklungshelfer. Vor 25 Jahren starb Albert Schweitzer</text:p>
          </table:table-cell>
          <table:table-cell office:value-type="string">
            <text:p>XI</text:p>
          </table:table-cell>
          <table:table-cell office:value-type="string">
            <text:p>Seit dem ersten Weltkrieg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9">
            <text:p>09</text:p>
          </table:table-cell>
          <table:table-cell office:value-type="float" office:value="791">
            <text:p>791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"Thalatta, Thalatta!" Xenophon und der Zug der Zehntausend</text:p>
          </table:table-cell>
          <table:table-cell office:value-type="string">
            <text:p>III, XIX</text:p>
          </table:table-cell>
          <table:table-cell office:value-type="string">
            <text:p>Griechenland und Kleinasien / Persien / Berühmte Rückzüg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">
            <text:p>01</text:p>
          </table:table-cell>
          <table:table-cell office:value-type="float" office:value="74">
            <text:p>74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"Panzer halt!" Dünkirchen - Die Rettung des britischen Expeditionskorps 1940</text:p>
          </table:table-cell>
          <table:table-cell office:value-type="string">
            <text:p>VII, XIX</text:p>
          </table:table-cell>
          <table:table-cell office:value-type="string">
            <text:p>Der Zweite Weltkrieg / Berühmte Rückzüg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8">
            <text:p>08</text:p>
          </table:table-cell>
          <table:table-cell office:value-type="float" office:value="718">
            <text:p>718</text:p>
          </table:table-cell>
          <table:table-cell table:number-columns-repeated="1017"/>
        </table:table-row>
        <table:table-row table:style-name="ro14">
          <table:table-cell office:value-type="string">
            <text:p>Steffahn, Harald</text:p>
          </table:table-cell>
          <table:table-cell office:value-type="string">
            <text:p>"Heia Safari!" Lettow-Vorbeck und der Kampf in Ostafrika</text:p>
          </table:table-cell>
          <table:table-cell office:value-type="string">
            <text:p>VI, XI, <text:s/>XIX</text:p>
          </table:table-cell>
          <table:table-cell office:value-type="string">
            <text:p>Der Erste Weltkrieg / Kolonialzeit / Berühmte Rückzüge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9">
            <text:p>09</text:p>
          </table:table-cell>
          <table:table-cell office:value-type="float" office:value="749">
            <text:p>749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Friederike Brion</text:p>
          </table:table-cell>
          <table:table-cell office:value-type="string">
            <text:p>XIX</text:p>
          </table:table-cell>
          <table:table-cell office:value-type="string">
            <text:p>Frauen um Goeth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">
            <text:p>01</text:p>
          </table:table-cell>
          <table:table-cell office:value-type="float" office:value="77">
            <text:p>77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Lotte Buff</text:p>
          </table:table-cell>
          <table:table-cell office:value-type="string">
            <text:p>XIX</text:p>
          </table:table-cell>
          <table:table-cell office:value-type="string">
            <text:p>Frauen um Goeth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3">
            <text:p>03</text:p>
          </table:table-cell>
          <table:table-cell office:value-type="float" office:value="210">
            <text:p>210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Lili Schönemann</text:p>
          </table:table-cell>
          <table:table-cell office:value-type="string">
            <text:p>XIX</text:p>
          </table:table-cell>
          <table:table-cell office:value-type="string">
            <text:p>Frauen um Goeth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5">
            <text:p>05</text:p>
          </table:table-cell>
          <table:table-cell office:value-type="float" office:value="394">
            <text:p>394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Charlotte von Stein</text:p>
          </table:table-cell>
          <table:table-cell office:value-type="string">
            <text:p>XIX</text:p>
          </table:table-cell>
          <table:table-cell office:value-type="string">
            <text:p>Frauen um Goeth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7">
            <text:p>07</text:p>
          </table:table-cell>
          <table:table-cell office:value-type="float" office:value="565">
            <text:p>565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Christiane Vulpius</text:p>
          </table:table-cell>
          <table:table-cell office:value-type="string">
            <text:p>XIX</text:p>
          </table:table-cell>
          <table:table-cell office:value-type="string">
            <text:p>Frauen um Goeth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9">
            <text:p>09</text:p>
          </table:table-cell>
          <table:table-cell office:value-type="float" office:value="763">
            <text:p>763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Blut, Schweiß und Bomben. Winston Churchill und die Deutschen</text:p>
          </table:table-cell>
          <table:table-cell office:value-type="string">
            <text:p>VI, VII</text:p>
          </table:table-cell>
          <table:table-cell office:value-type="string">
            <text:p>Großbritanni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0">
            <text:p>10</text:p>
          </table:table-cell>
          <table:table-cell office:value-type="float" office:value="888">
            <text:p>888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Marianne von Willemer</text:p>
          </table:table-cell>
          <table:table-cell office:value-type="string">
            <text:p>XIX</text:p>
          </table:table-cell>
          <table:table-cell office:value-type="string">
            <text:p>Frauen um Goeth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1">
            <text:p>11</text:p>
          </table:table-cell>
          <table:table-cell office:value-type="float" office:value="935">
            <text:p>935</text:p>
          </table:table-cell>
          <table:table-cell table:number-columns-repeated="1017"/>
        </table:table-row>
        <table:table-row table:style-name="ro15">
          <table:table-cell office:value-type="string">
            <text:p>Steffahn, Harald</text:p>
          </table:table-cell>
          <table:table-cell office:value-type="string">
            <text:p>Ulrike von Levetzow</text:p>
          </table:table-cell>
          <table:table-cell office:value-type="string">
            <text:p>XIX</text:p>
          </table:table-cell>
          <table:table-cell office:value-type="string">
            <text:p>Frauen um Goeth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2">
            <text:p>12</text:p>
          </table:table-cell>
          <table:table-cell office:value-type="float" office:value="1086">
            <text:p>1086</text:p>
          </table:table-cell>
          <table:table-cell table:number-columns-repeated="1017"/>
        </table:table-row>
        <table:table-row table:style-name="ro14">
          <table:table-cell office:value-type="string">
            <text:p>Stiegler, Ernst-Michael</text:p>
          </table:table-cell>
          <table:table-cell office:value-type="string">
            <text:p>"Ein feiner politischer Kopf". Der Possendichter Nestroy im revolutionären Wie von 1848</text:p>
          </table:table-cell>
          <table:table-cell office:value-type="string">
            <text:p>VI, XIV</text:p>
          </table:table-cell>
          <table:table-cell office:value-type="string">
            <text:p>Österreich / Von Napoleon bis 1848 / Literatur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5">
            <text:p>05</text:p>
          </table:table-cell>
          <table:table-cell office:value-type="float" office:value="370">
            <text:p>370</text:p>
          </table:table-cell>
          <table:table-cell table:number-columns-repeated="1017"/>
        </table:table-row>
        <table:table-row table:style-name="ro14">
          <table:table-cell office:value-type="string">
            <text:p>Stiegler, Ernst-Michael</text:p>
          </table:table-cell>
          <table:table-cell office:value-type="string">
            <text:p>Die Biographie der Sterne aufgeblättert. Friedrich Wilhelm Herschel, der Entdecker des Planeten Uranus</text:p>
          </table:table-cell>
          <table:table-cell office:value-type="string">
            <text:p>V, XV</text:p>
          </table:table-cell>
          <table:table-cell office:value-type="string">
            <text:p>England / Schottland / Irland / Astronomie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4">
          <table:table-cell office:value-type="string">
            <text:p>Stiegler, Ernst-Michael</text:p>
          </table:table-cell>
          <table:table-cell office:value-type="string">
            <text:p>Irrwege einer verschrobenen Theorie. Hanns Hörbigers "Welteislehre" im nationalsozialistischen Wissenschaftsbetrieb</text:p>
          </table:table-cell>
          <table:table-cell office:value-type="string">
            <text:p>VII, XV</text:p>
          </table:table-cell>
          <table:table-cell office:value-type="string">
            <text:p>Das Dritte Reich bis 1939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2">
            <text:p>02</text:p>
          </table:table-cell>
          <table:table-cell office:value-type="float" office:value="112">
            <text:p>112</text:p>
          </table:table-cell>
          <table:table-cell table:number-columns-repeated="1017"/>
        </table:table-row>
        <table:table-row table:style-name="ro14">
          <table:table-cell office:value-type="string">
            <text:p>Stiegler, Ernst-Michael</text:p>
          </table:table-cell>
          <table:table-cell office:value-type="string">
            <text:p>Im Strudel der Befreiungskriege. E. T. A. Hoffmann als Augenzeuge der Schlacht bei Dresden 1813</text:p>
          </table:table-cell>
          <table:table-cell office:value-type="string">
            <text:p>VI, XIV</text:p>
          </table:table-cell>
          <table:table-cell office:value-type="string">
            <text:p>Deutschland / Befreiungskriege und Vormärz / Literatur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4">
          <table:table-cell office:value-type="string">
            <text:p>Stoffels, Frits</text:p>
          </table:table-cell>
          <table:table-cell office:value-type="string">
            <text:p>Toleranz als politische Waffe. Dirk V. Coornhert - ein Philosoph im Freiheitskampf der Niederländer</text:p>
          </table:table-cell>
          <table:table-cell office:value-type="string">
            <text:p>V, XIV</text:p>
          </table:table-cell>
          <table:table-cell office:value-type="string">
            <text:p>Niederlande / Philosophie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2">
            <text:p>12</text:p>
          </table:table-cell>
          <table:table-cell office:value-type="float" office:value="1036">
            <text:p>1036</text:p>
          </table:table-cell>
          <table:table-cell table:number-columns-repeated="1017"/>
        </table:table-row>
        <table:table-row table:style-name="ro15">
          <table:table-cell office:value-type="string">
            <text:p>Stöver, Hans Dieter</text:p>
          </table:table-cell>
          <table:table-cell office:value-type="string">
            <text:p>Der Aufstand des Spartacus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5">
            <text:p>05</text:p>
          </table:table-cell>
          <table:table-cell office:value-type="float" office:value="439">
            <text:p>439</text:p>
          </table:table-cell>
          <table:table-cell table:number-columns-repeated="1017"/>
        </table:table-row>
        <table:table-row table:style-name="ro14">
          <table:table-cell office:value-type="string">
            <text:p>Strack, Wolfgang</text:p>
          </table:table-cell>
          <table:table-cell office:value-type="string">
            <text:p>Die Villa Hadriana</text:p>
          </table:table-cell>
          <table:table-cell office:value-type="string">
            <text:p>III, XIV</text:p>
          </table:table-cell>
          <table:table-cell office:value-type="string">
            <text:p>Römisches Reich / Bildende Künste / Architek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5">
          <table:table-cell office:value-type="string">
            <text:p>Stratil-Sauer, Gustav</text:p>
          </table:table-cell>
          <table:table-cell office:value-type="string">
            <text:p>1943: Mission in Montenegro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6">
            <text:p>06</text:p>
          </table:table-cell>
          <table:table-cell office:value-type="float" office:value="483">
            <text:p>483</text:p>
          </table:table-cell>
          <table:table-cell table:number-columns-repeated="1017"/>
        </table:table-row>
        <table:table-row table:style-name="ro13">
          <table:table-cell office:value-type="string">
            <text:p>Stürmer, Michael</text:p>
          </table:table-cell>
          <table:table-cell office:value-type="string">
            <text:p>Verspätete Nation (deutsche Einheit), Teil 1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1">
            <text:p>81</text:p>
          </table:table-cell>
          <table:table-cell table:style-name="ce41" office:value-type="float" office:value="6">
            <text:p>06</text:p>
          </table:table-cell>
          <table:table-cell office:value-type="float" office:value="497">
            <text:p>497</text:p>
          </table:table-cell>
          <table:table-cell table:number-columns-repeated="1017"/>
        </table:table-row>
        <table:table-row table:style-name="ro13">
          <table:table-cell office:value-type="string">
            <text:p>Stürmer, Michael</text:p>
          </table:table-cell>
          <table:table-cell office:value-type="string">
            <text:p>Verspätete Nation (deutsche Einheit), Teil 2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81">
            <text:p>81</text:p>
          </table:table-cell>
          <table:table-cell table:style-name="ce41" office:value-type="float" office:value="7">
            <text:p>07</text:p>
          </table:table-cell>
          <table:table-cell office:value-type="float" office:value="555">
            <text:p>555</text:p>
          </table:table-cell>
          <table:table-cell table:number-columns-repeated="1017"/>
        </table:table-row>
        <table:table-row table:style-name="ro13">
          <table:table-cell office:value-type="string">
            <text:p>Stürmer, Michael</text:p>
          </table:table-cell>
          <table:table-cell office:value-type="string">
            <text:p>Die Republik von Weimar, Teil 1</text:p>
          </table:table-cell>
          <table:table-cell office:value-type="string">
            <text:p>VII, XIV</text:p>
          </table:table-cell>
          <table:table-cell office:value-type="string">
            <text:p>Die Weimarer Republik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2">
            <text:p>02</text:p>
          </table:table-cell>
          <table:table-cell office:value-type="float" office:value="94">
            <text:p>94</text:p>
          </table:table-cell>
          <table:table-cell table:number-columns-repeated="1017"/>
        </table:table-row>
        <table:table-row table:style-name="ro13">
          <table:table-cell office:value-type="string">
            <text:p>Stürmer, Michael</text:p>
          </table:table-cell>
          <table:table-cell office:value-type="string">
            <text:p>Die Republik von Weimar, Teil 2</text:p>
          </table:table-cell>
          <table:table-cell office:value-type="string">
            <text:p>VII, XIV</text:p>
          </table:table-cell>
          <table:table-cell office:value-type="string">
            <text:p>Die Weimarer Republik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3">
            <text:p>03</text:p>
          </table:table-cell>
          <table:table-cell office:value-type="float" office:value="241">
            <text:p>241</text:p>
          </table:table-cell>
          <table:table-cell table:number-columns-repeated="1017"/>
        </table:table-row>
        <table:table-row table:style-name="ro13">
          <table:table-cell office:value-type="string">
            <text:p>Stürmer, Michael</text:p>
          </table:table-cell>
          <table:table-cell office:value-type="string">
            <text:p>Wem gehört die Deutsche Geschichte?</text:p>
          </table:table-cell>
          <table:table-cell office:value-type="string">
            <text:p>VII</text:p>
          </table:table-cell>
          <table:table-cell office:value-type="string">
            <text:p>Deutschland nach 1945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8">
            <text:p>08</text:p>
          </table:table-cell>
          <table:table-cell office:value-type="float" office:value="720">
            <text:p>720</text:p>
          </table:table-cell>
          <table:table-cell table:number-columns-repeated="1017"/>
        </table:table-row>
        <table:table-row table:style-name="ro13">
          <table:table-cell office:value-type="string">
            <text:p>Stürmer, Michael</text:p>
          </table:table-cell>
          <table:table-cell office:value-type="string">
            <text:p>Das zerbrochene Haus von Weimar, Teil 1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0">
            <text:p>10</text:p>
          </table:table-cell>
          <table:table-cell office:value-type="float" office:value="844">
            <text:p>844</text:p>
          </table:table-cell>
          <table:table-cell table:number-columns-repeated="1017"/>
        </table:table-row>
        <table:table-row table:style-name="ro13">
          <table:table-cell office:value-type="string">
            <text:p>Stürmer, Michael</text:p>
          </table:table-cell>
          <table:table-cell office:value-type="string">
            <text:p>Das zerbrochene Haus von Weimar, Teil 2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4">
          <table:table-cell office:value-type="string">
            <text:p>Stürmer, Michael</text:p>
          </table:table-cell>
          <table:table-cell office:value-type="string">
            <text:p>Aus der Geschichte lernen? Weimar oder die Zerbrechlichkeit der Freiheit. Gedanken zu 30. Januar 1933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">
            <text:p>01</text:p>
          </table:table-cell>
          <table:table-cell office:value-type="float" office:value="60">
            <text:p>60</text:p>
          </table:table-cell>
          <table:table-cell table:number-columns-repeated="1017"/>
        </table:table-row>
        <table:table-row table:style-name="ro14">
          <table:table-cell office:value-type="string">
            <text:p>Stürmer, Michael</text:p>
          </table:table-cell>
          <table:table-cell office:value-type="string">
            <text:p>Bismarck, Gott und der preußische Staat. Ein zeitgeschichtlicher Beitrag zum Luther-Jahr 1983</text:p>
          </table:table-cell>
          <table:table-cell office:value-type="string">
            <text:p>VI, XIV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6">
            <text:p>06</text:p>
          </table:table-cell>
          <table:table-cell office:value-type="float" office:value="495">
            <text:p>495</text:p>
          </table:table-cell>
          <table:table-cell table:number-columns-repeated="1017"/>
        </table:table-row>
        <table:table-row table:style-name="ro14">
          <table:table-cell office:value-type="string">
            <text:p>Stürmer, Michael</text:p>
          </table:table-cell>
          <table:table-cell office:value-type="string">
            <text:p>Die Subkultur des alten Handwerks. Gesellenbruderschaften im 18. Jahrhundert</text:p>
          </table:table-cell>
          <table:table-cell office:value-type="string">
            <text:p>V, XIII</text:p>
          </table:table-cell>
          <table:table-cell office:value-type="string">
            <text:p>Deutsche Staaten / Das Alte Reich / Frühe Neuzeit und Acien Régim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3">
          <table:table-cell office:value-type="string">
            <text:p>Stürmer, Michael</text:p>
          </table:table-cell>
          <table:table-cell office:value-type="string">
            <text:p>Henker und Landsknechte. Der 30. Juni 1934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6">
            <text:p>06</text:p>
          </table:table-cell>
          <table:table-cell office:value-type="float" office:value="515">
            <text:p>515</text:p>
          </table:table-cell>
          <table:table-cell table:number-columns-repeated="1017"/>
        </table:table-row>
        <table:table-row table:style-name="ro14">
          <table:table-cell office:value-type="string">
            <text:p>Stürmer, Michael</text:p>
          </table:table-cell>
          <table:table-cell office:value-type="string">
            <text:p>Der unstillbare Geldhunger des Ancien Régime. Steuer und Staat vor der Französischen Revolution</text:p>
          </table:table-cell>
          <table:table-cell office:value-type="string">
            <text:p>V, XIII</text:p>
          </table:table-cell>
          <table:table-cell office:value-type="string">
            <text:p>Deutsche Staaten / Das Alte Reich / Frankreich / Acien Régim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0">
            <text:p>10</text:p>
          </table:table-cell>
          <table:table-cell office:value-type="float" office:value="893">
            <text:p>893</text:p>
          </table:table-cell>
          <table:table-cell table:number-columns-repeated="1017"/>
        </table:table-row>
        <table:table-row table:style-name="ro16">
          <table:table-cell office:value-type="string">
            <text:p>Stürmer, Michael</text:p>
          </table:table-cell>
          <table:table-cell office:value-type="string">
            <text:p>Die Sieger von 1945 und die deutsche Frage. Ein neues Weltsystem erwächst aus den Trümmern Europas</text:p>
          </table:table-cell>
          <table:table-cell office:value-type="string">
            <text:p>VII, IX</text:p>
          </table:table-cell>
          <table:table-cell office:value-type="string">
            <text:p>Deutschland 1945-1949 / Sowjetunion / Vereinigte Staaten von Amerika / Vom Kriegseintritt 1917 bis zur Gegenwart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5">
            <text:p>05</text:p>
          </table:table-cell>
          <table:table-cell office:value-type="float" office:value="432">
            <text:p>432</text:p>
          </table:table-cell>
          <table:table-cell table:number-columns-repeated="1017"/>
        </table:table-row>
        <table:table-row table:style-name="ro14">
          <table:table-cell office:value-type="string">
            <text:p>Stürmer, Michael</text:p>
          </table:table-cell>
          <table:table-cell office:value-type="string">
            <text:p>Der Untergang des alten Handwerks. Zur Sozialgeschichte der Kleinen Leute im 19. Jahrhundert </text:p>
          </table:table-cell>
          <table:table-cell office:value-type="string">
            <text:p>VI</text:p>
          </table:table-cell>
          <table:table-cell office:value-type="string">
            <text:p>Deutschland / Soziale Frag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8">
            <text:p>08</text:p>
          </table:table-cell>
          <table:table-cell office:value-type="float" office:value="646">
            <text:p>646</text:p>
          </table:table-cell>
          <table:table-cell table:number-columns-repeated="1017"/>
        </table:table-row>
        <table:table-row table:style-name="ro14">
          <table:table-cell office:value-type="string">
            <text:p>Stürmer, Michael</text:p>
          </table:table-cell>
          <table:table-cell office:value-type="string">
            <text:p>Vertrauen in die Politik. Müssen Politiker ehrlich sein?</text:p>
          </table:table-cell>
          <table:table-cell office:value-type="string">
            <text:p>VII</text:p>
          </table:table-cell>
          <table:table-cell office:value-type="string">
            <text:p>Deutschland 1945-1949 / Bundesrepublik Deutschland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3">
            <text:p>03</text:p>
          </table:table-cell>
          <table:table-cell office:value-type="float" office:value="240">
            <text:p>240</text:p>
          </table:table-cell>
          <table:table-cell table:number-columns-repeated="1017"/>
        </table:table-row>
        <table:table-row table:style-name="ro15">
          <table:table-cell office:value-type="string">
            <text:p>Stürmer, Michael</text:p>
          </table:table-cell>
          <table:table-cell office:value-type="string">
            <text:p>Der Glanz Preußens. Berlin und Potsdam in der friderizianischen Zeit</text:p>
          </table:table-cell>
          <table:table-cell office:value-type="string">
            <text:p>V, XI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T</text:p>
          </table:table-cell>
          <table:table-cell table:number-columns-repeated="1023"/>
        </table:table-row>
        <table:table-row table:style-name="ro15">
          <table:table-cell office:value-type="string">
            <text:p>Tabuschat, Herbert</text:p>
          </table:table-cell>
          <table:table-cell office:value-type="string">
            <text:p>König Richard III.</text:p>
          </table:table-cell>
          <table:table-cell office:value-type="string">
            <text:p>V</text:p>
          </table:table-cell>
          <table:table-cell office:value-type="string">
            <text:p>England / Schottland / Irland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0">
            <text:p>10</text:p>
          </table:table-cell>
          <table:table-cell office:value-type="float" office:value="879">
            <text:p>879</text:p>
          </table:table-cell>
          <table:table-cell table:number-columns-repeated="1017"/>
        </table:table-row>
        <table:table-row table:style-name="ro15">
          <table:table-cell office:value-type="string">
            <text:p>Tabuschat, Herbert</text:p>
          </table:table-cell>
          <table:table-cell office:value-type="string">
            <text:p>Hârûn ar-Raschid</text:p>
          </table:table-cell>
          <table:table-cell office:value-type="string">
            <text:p>X</text:p>
          </table:table-cell>
          <table:table-cell office:value-type="string">
            <text:p>Vorderasien / Mittlerer Osten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8">
            <text:p>08</text:p>
          </table:table-cell>
          <table:table-cell office:value-type="float" office:value="713">
            <text:p>713</text:p>
          </table:table-cell>
          <table:table-cell table:number-columns-repeated="1017"/>
        </table:table-row>
        <table:table-row table:style-name="ro15">
          <table:table-cell office:value-type="string">
            <text:p>Thalheim, Karl C.</text:p>
          </table:table-cell>
          <table:table-cell office:value-type="string">
            <text:p>Die Bedeutung des innerdeutschen Handels für die DDR</text:p>
          </table:table-cell>
          <table:table-cell office:value-type="string">
            <text:p>VII</text:p>
          </table:table-cell>
          <table:table-cell office:value-type="string">
            <text:p>Deutsche Demokratische Republik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6">
            <text:p>06</text:p>
          </table:table-cell>
          <table:table-cell office:value-type="float" office:value="548">
            <text:p>548</text:p>
          </table:table-cell>
          <table:table-cell table:number-columns-repeated="1017"/>
        </table:table-row>
        <table:table-row table:style-name="ro14">
          <table:table-cell office:value-type="string">
            <text:p>Thamer, Hans-Ulrich</text:p>
          </table:table-cell>
          <table:table-cell office:value-type="string">
            <text:p>Faszination und Manipulation. Die Nürnberger Reichsparteitage der NSDAP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0">
            <text:p>10</text:p>
          </table:table-cell>
          <table:table-cell office:value-type="float" office:value="885">
            <text:p>885</text:p>
          </table:table-cell>
          <table:table-cell table:number-columns-repeated="1017"/>
        </table:table-row>
        <table:table-row table:style-name="ro14">
          <table:table-cell office:value-type="string">
            <text:p>Thamer, Hans-Ulrich</text:p>
          </table:table-cell>
          <table:table-cell office:value-type="string">
            <text:p>Pogrom November 1938. Judenverfolgung und Volksmeinung im Dritten Reich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0">
            <text:p>10</text:p>
          </table:table-cell>
          <table:table-cell office:value-type="float" office:value="892">
            <text:p>892</text:p>
          </table:table-cell>
          <table:table-cell table:number-columns-repeated="1017"/>
        </table:table-row>
        <table:table-row table:style-name="ro14">
          <table:table-cell office:value-type="string">
            <text:p>Thamer, Hans-Ulrich</text:p>
          </table:table-cell>
          <table:table-cell office:value-type="string">
            <text:p>Reise in die Französische Revolution. Deutsche Freiheitspilger auf "Wallfahrt" nach Paris</text:p>
          </table:table-cell>
          <table:table-cell office:value-type="string">
            <text:p>V</text:p>
          </table:table-cell>
          <table:table-cell office:value-type="string">
            <text:p>Frankreich / Ancien R<text:span text:style-name="T4">égime</text:span>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4">
          <table:table-cell office:value-type="string">
            <text:p>Thamer, Hans-Ulrich</text:p>
          </table:table-cell>
          <table:table-cell office:value-type="string">
            <text:p>Sommer 1939: Der Weg in den Krieg. "Seit 5.45 Uhr wird jetzt zurückgeschossen!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8">
            <text:p>08</text:p>
          </table:table-cell>
          <table:table-cell office:value-type="float" office:value="662">
            <text:p>662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Landesverrat als Pflicht: General Hans Oster. "Was wagtest du, ein solches Gesetz zu brechen?"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5">
            <text:p>05</text:p>
          </table:table-cell>
          <table:table-cell office:value-type="float" office:value="441">
            <text:p>441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Luther als Prediger des Untertanengeistes? Widerstandsrecht und Obrigkeit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11">
            <text:p>11</text:p>
          </table:table-cell>
          <table:table-cell office:value-type="float" office:value="922">
            <text:p>922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Die Fritsch-Krise 1938. Über das trügerische historischer Parallelen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9">
            <text:p>09</text:p>
          </table:table-cell>
          <table:table-cell office:value-type="float" office:value="748">
            <text:p>748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Irland in Aufruhr! Aus der Geschichte des heutigen Bürgerkrieges: Der Einsatz der "Black and Tans" 1929/21</text:p>
          </table:table-cell>
          <table:table-cell office:value-type="string">
            <text:p>VII</text:p>
          </table:table-cell>
          <table:table-cell office:value-type="string">
            <text:p>Großbritanni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2">
            <text:p>12</text:p>
          </table:table-cell>
          <table:table-cell office:value-type="float" office:value="1027">
            <text:p>1027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Ein Komplott gegen Hitlers Kriegspolitik. Die gescheiterte Septemberverschwörung von 1938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7">
            <text:p>07</text:p>
          </table:table-cell>
          <table:table-cell office:value-type="float" office:value="616">
            <text:p>616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Zwischen Revolution und Machtkalkül. Abrüstungspolitik der Sowjetunion in der Zwischenkriegszeit</text:p>
          </table:table-cell>
          <table:table-cell office:value-type="string">
            <text:p>VII, VIII</text:p>
          </table:table-cell>
          <table:table-cell office:value-type="string">
            <text:p>Sowjetunio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Vom Rebellen zum Zarendiener. Das Kosakentum - Geschichte eines Mythos</text:p>
          </table:table-cell>
          <table:table-cell office:value-type="string">
            <text:p>V, VII, XII</text:p>
          </table:table-cell>
          <table:table-cell office:value-type="string">
            <text:p>Russland / Das Petersburger Zarenreich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2">
            <text:p>12</text:p>
          </table:table-cell>
          <table:table-cell office:value-type="float" office:value="1071">
            <text:p>1071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1963: Das Atomteststopp-Abkommen. Ein Versuch, das nukleare Wettrüsten zu begrenzen</text:p>
          </table:table-cell>
          <table:table-cell office:value-type="string">
            <text:p>VII</text:p>
          </table:table-cell>
          <table:table-cell office:value-type="string">
            <text:p>Abrüstung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2">
            <text:p>02</text:p>
          </table:table-cell>
          <table:table-cell office:value-type="float" office:value="156">
            <text:p>156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Agenteneinsatz in Albanien. Ein gescheitertes Kommandounternehmen im Kalten Krieg, I. Teil</text:p>
          </table:table-cell>
          <table:table-cell office:value-type="string">
            <text:p>VII, VIII</text:p>
          </table:table-cell>
          <table:table-cell office:value-type="string">
            <text:p>Albani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">
            <text:p>01</text:p>
          </table:table-cell>
          <table:table-cell office:value-type="float" office:value="2">
            <text:p>2</text:p>
          </table:table-cell>
          <table:table-cell table:number-columns-repeated="1017"/>
        </table:table-row>
        <table:table-row table:style-name="ro14">
          <table:table-cell office:value-type="string">
            <text:p>Thun-Hohenstein, Romedio G. Graf von</text:p>
          </table:table-cell>
          <table:table-cell office:value-type="string">
            <text:p>Agenteneinsatz in Albanien. Ein gescheitertes Kommandounternehmen im Kalten Krieg, II. Teil</text:p>
          </table:table-cell>
          <table:table-cell office:value-type="string">
            <text:p>VII, VIII</text:p>
          </table:table-cell>
          <table:table-cell office:value-type="string">
            <text:p>Albanien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2">
            <text:p>02</text:p>
          </table:table-cell>
          <table:table-cell office:value-type="float" office:value="115">
            <text:p>115</text:p>
          </table:table-cell>
          <table:table-cell table:number-columns-repeated="1017"/>
        </table:table-row>
        <table:table-row table:style-name="ro15">
          <table:table-cell office:value-type="string">
            <text:p>Tiebel, Werner O.</text:p>
          </table:table-cell>
          <table:table-cell office:value-type="string">
            <text:p>In der Grotte des Tiberius. Antike Souvenirs von einer homerischen Küste</text:p>
          </table:table-cell>
          <table:table-cell office:value-type="string">
            <text:p>III, XIV</text:p>
          </table:table-cell>
          <table:table-cell office:value-type="string">
            <text:p>Römisches 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3">
            <text:p>03</text:p>
          </table:table-cell>
          <table:table-cell office:value-type="float" office:value="186">
            <text:p>186</text:p>
          </table:table-cell>
          <table:table-cell table:number-columns-repeated="1017"/>
        </table:table-row>
        <table:table-row table:style-name="ro15">
          <table:table-cell office:value-type="string">
            <text:p>Tölle-Kastenbein, Renate</text:p>
          </table:table-cell>
          <table:table-cell office:value-type="string">
            <text:p>Die Akropolis von Samos</text:p>
          </table:table-cell>
          <table:table-cell office:value-type="string">
            <text:p>II, III</text:p>
          </table:table-cell>
          <table:table-cell office:value-type="string">
            <text:p>Griechenland und Kleinasien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7">
            <text:p>07</text:p>
          </table:table-cell>
          <table:table-cell office:value-type="float" office:value="645">
            <text:p>645</text:p>
          </table:table-cell>
          <table:table-cell table:number-columns-repeated="1017"/>
        </table:table-row>
        <table:table-row table:style-name="ro14">
          <table:table-cell office:value-type="string">
            <text:p>Triebel, Werner O.</text:p>
          </table:table-cell>
          <table:table-cell office:value-type="string">
            <text:p>Sehnsucht nach Arkadien. Die Pfaueninsel - am Rande der preußischen Geschichte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U</text:p>
          </table:table-cell>
          <table:table-cell table:number-columns-repeated="1023"/>
        </table:table-row>
        <table:table-row table:style-name="ro14">
          <table:table-cell office:value-type="string">
            <text:p>Ullrich, Günter</text:p>
          </table:table-cell>
          <table:table-cell office:value-type="string">
            <text:p>"In Europa gehen die Lichter aus." Die vergeblichen Friedensbemühungen des Fürsten Lichnowsky am Vorabend des Ersten Weltkriegs</text:p>
          </table:table-cell>
          <table:table-cell office:value-type="string">
            <text:p>VI</text:p>
          </table:table-cell>
          <table:table-cell office:value-type="string">
            <text:p>Der Erste Weltkrieg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4">
            <text:p>04</text:p>
          </table:table-cell>
          <table:table-cell office:value-type="float" office:value="340">
            <text:p>340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V</text:p>
          </table:table-cell>
          <table:table-cell table:number-columns-repeated="1023"/>
        </table:table-row>
        <table:table-row table:style-name="ro15">
          <table:table-cell office:value-type="string">
            <text:p>Vasold, Manfred</text:p>
          </table:table-cell>
          <table:table-cell office:value-type="string">
            <text:p>Japans Sprung in die Neuzeit. Amerikas Fernostpolitik im 19. Jahrhundert</text:p>
          </table:table-cell>
          <table:table-cell office:value-type="string">
            <text:p>IX, X</text:p>
          </table:table-cell>
          <table:table-cell office:value-type="string">
            <text:p>Vereinigte Staaten von Amerika / Japa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4">
            <text:p>04</text:p>
          </table:table-cell>
          <table:table-cell office:value-type="float" office:value="332">
            <text:p>332</text:p>
          </table:table-cell>
          <table:table-cell table:number-columns-repeated="1017"/>
        </table:table-row>
        <table:table-row table:style-name="ro14">
          <table:table-cell office:value-type="string">
            <text:p>Vasold, Manfred</text:p>
          </table:table-cell>
          <table:table-cell office:value-type="string">
            <text:p>China im Umbruch. Die gescheiterte Reformbewegung der "Hundert Tage" von 1989</text:p>
          </table:table-cell>
          <table:table-cell office:value-type="string">
            <text:p>X</text:p>
          </table:table-cell>
          <table:table-cell office:value-type="string">
            <text:p>China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1">
            <text:p>11</text:p>
          </table:table-cell>
          <table:table-cell office:value-type="float" office:value="994">
            <text:p>994</text:p>
          </table:table-cell>
          <table:table-cell table:number-columns-repeated="1017"/>
        </table:table-row>
        <table:table-row table:style-name="ro14">
          <table:table-cell office:value-type="string">
            <text:p>Vasold, Manfred</text:p>
          </table:table-cell>
          <table:table-cell office:value-type="string">
            <text:p>John Wyclif und sein Jahrhundert. Das Scheitern des englischen Reformators</text:p>
          </table:table-cell>
          <table:table-cell office:value-type="string">
            <text:p>IV</text:p>
          </table:table-cell>
          <table:table-cell office:value-type="string">
            <text:p>Kirche / Papsttum / England / Irland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5">
            <text:p>05</text:p>
          </table:table-cell>
          <table:table-cell office:value-type="float" office:value="384">
            <text:p>384</text:p>
          </table:table-cell>
          <table:table-cell table:number-columns-repeated="1017"/>
        </table:table-row>
        <table:table-row table:style-name="ro14">
          <table:table-cell office:value-type="string">
            <text:p>Venedey, Jakob</text:p>
          </table:table-cell>
          <table:table-cell office:value-type="string">
            <text:p>Venedeys Flucht nach Frankreich</text:p>
          </table:table-cell>
          <table:table-cell office:value-type="string">
            <text:p>V, VI, XVIII</text:p>
          </table:table-cell>
          <table:table-cell office:value-type="string">
            <text:p>Frankreich / Ancien Régime / Deutschland / Befreiungskriege und Vormärz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">
            <text:p>01</text:p>
          </table:table-cell>
          <table:table-cell office:value-type="float" office:value="59">
            <text:p>59</text:p>
          </table:table-cell>
          <table:table-cell table:number-columns-repeated="1017"/>
        </table:table-row>
        <table:table-row table:style-name="ro14">
          <table:table-cell office:value-type="string">
            <text:p>Venohr, Wolfgang</text:p>
          </table:table-cell>
          <table:table-cell office:value-type="string">
            <text:p>Friedrich der Große als Außenpolitiker. Eine Betrachtung zum 200. Todesjahr des Preußenkönig - II. Teil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4">
            <text:p>04</text:p>
          </table:table-cell>
          <table:table-cell office:value-type="float" office:value="315">
            <text:p>315</text:p>
          </table:table-cell>
          <table:table-cell table:number-columns-repeated="1017"/>
        </table:table-row>
        <table:table-row table:style-name="ro14">
          <table:table-cell office:value-type="string">
            <text:p>Venohr, Wolfgang</text:p>
          </table:table-cell>
          <table:table-cell office:value-type="string">
            <text:p>Friedrich der Große als Außenpolitiker. Eine Betrachtung zum 200. Todesjahr des Preußenkönig - I. Teil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Venohr, Wolfgang</text:p>
          </table:table-cell>
          <table:table-cell office:value-type="string">
            <text:p>Stauffenbergs geistiger Hintergrund. Zum 80. Geburtstag des Stabschefs der Verschwörung gegen die NS-Diktatur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11">
            <text:p>11</text:p>
          </table:table-cell>
          <table:table-cell office:value-type="float" office:value="982">
            <text:p>982</text:p>
          </table:table-cell>
          <table:table-cell table:number-columns-repeated="1017"/>
        </table:table-row>
        <table:table-row table:style-name="ro15">
          <table:table-cell office:value-type="string">
            <text:p>Ventzke, Andreas</text:p>
          </table:table-cell>
          <table:table-cell office:value-type="string">
            <text:p>Von der Nachwelt vergessen. Wie die Wikinger Amerika entdeckten</text:p>
          </table:table-cell>
          <table:table-cell office:value-type="string">
            <text:p>IV, XVI, XVII</text:p>
          </table:table-cell>
          <table:table-cell office:value-type="string">
            <text:p>Amerika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">
            <text:p>01</text:p>
          </table:table-cell>
          <table:table-cell office:value-type="float" office:value="26">
            <text:p>26</text:p>
          </table:table-cell>
          <table:table-cell table:number-columns-repeated="1017"/>
        </table:table-row>
        <table:table-row table:style-name="ro14">
          <table:table-cell office:value-type="string">
            <text:p>Ventzke, Andreas</text:p>
          </table:table-cell>
          <table:table-cell office:value-type="string">
            <text:p>Von der Nachwelt vergessen. Als der Papst 10 Tage ausfallen ließ. Die Gregorianische Kalenderreform von 1582</text:p>
          </table:table-cell>
          <table:table-cell office:value-type="string">
            <text:p>XIV, XV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6">
            <text:p>06</text:p>
          </table:table-cell>
          <table:table-cell office:value-type="float" office:value="540">
            <text:p>540</text:p>
          </table:table-cell>
          <table:table-cell table:number-columns-repeated="1017"/>
        </table:table-row>
        <table:table-row table:style-name="ro15">
          <table:table-cell office:value-type="string">
            <text:p>Venzke, Andreas</text:p>
          </table:table-cell>
          <table:table-cell office:value-type="string">
            <text:p>Von Aquädukt in die Villa. Wie das Wasser zu den Römern kam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">
            <text:p>01</text:p>
          </table:table-cell>
          <table:table-cell office:value-type="float" office:value="80">
            <text:p>80</text:p>
          </table:table-cell>
          <table:table-cell table:number-columns-repeated="1017"/>
        </table:table-row>
        <table:table-row table:style-name="ro15">
          <table:table-cell office:value-type="string">
            <text:p>Venzke, Andreas</text:p>
          </table:table-cell>
          <table:table-cell office:value-type="string">
            <text:p>… und sie nannten es Amerika. Wie ein Name zum Begriff wurde</text:p>
          </table:table-cell>
          <table:table-cell office:value-type="string">
            <text:p>V</text:p>
          </table:table-cell>
          <table:table-cell office:value-type="string">
            <text:p>Zeit der Reformation und des Humanismus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6">
            <text:p>06</text:p>
          </table:table-cell>
          <table:table-cell office:value-type="float" office:value="462">
            <text:p>462</text:p>
          </table:table-cell>
          <table:table-cell table:number-columns-repeated="1017"/>
        </table:table-row>
        <table:table-row table:style-name="ro14">
          <table:table-cell office:value-type="string">
            <text:p>Venzke, Andreas</text:p>
          </table:table-cell>
          <table:table-cell office:value-type="string">
            <text:p>Der Pirat der Königin. Francis Drake - ein Vorkämpfer der englischen Seemacht</text:p>
          </table:table-cell>
          <table:table-cell office:value-type="string">
            <text:p>V, XVII</text:p>
          </table:table-cell>
          <table:table-cell office:value-type="string">
            <text:p>England / Schottland / Irland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3">
          <table:table-cell office:value-type="string">
            <text:p>Vogt, Martin</text:p>
          </table:table-cell>
          <table:table-cell office:value-type="string">
            <text:p>Weimar am Abgrund. Das Krisenjahr 1923</text:p>
          </table:table-cell>
          <table:table-cell office:value-type="string">
            <text:p>VII</text:p>
          </table:table-cell>
          <table:table-cell office:value-type="string">
            <text:p>Weimarer Republik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0">
            <text:p>10</text:p>
          </table:table-cell>
          <table:table-cell office:value-type="float" office:value="889">
            <text:p>889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W</text:p>
          </table:table-cell>
          <table:table-cell table:number-columns-repeated="1023"/>
        </table:table-row>
        <table:table-row table:style-name="ro13">
          <table:table-cell office:value-type="string">
            <text:p>Wagner, August</text:p>
          </table:table-cell>
          <table:table-cell office:value-type="string">
            <text:p>Die Gralsburg im Odenwald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5">
            <text:p>05</text:p>
          </table:table-cell>
          <table:table-cell office:value-type="float" office:value="387">
            <text:p>387</text:p>
          </table:table-cell>
          <table:table-cell table:number-columns-repeated="1017"/>
        </table:table-row>
        <table:table-row table:style-name="ro15">
          <table:table-cell office:value-type="string">
            <text:p>Wagner, August</text:p>
          </table:table-cell>
          <table:table-cell office:value-type="string">
            <text:p>Die Breidenbachsche Pilgerfahrt</text:p>
          </table:table-cell>
          <table:table-cell office:value-type="string">
            <text:p>IV, X</text:p>
          </table:table-cell>
          <table:table-cell office:value-type="string">
            <text:p>Spätmittelalter / Vorderasi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0">
            <text:p>10</text:p>
          </table:table-cell>
          <table:table-cell office:value-type="float" office:value="867">
            <text:p>867</text:p>
          </table:table-cell>
          <table:table-cell table:number-columns-repeated="1017"/>
        </table:table-row>
        <table:table-row table:style-name="ro15">
          <table:table-cell office:value-type="string">
            <text:p>Wagner, Klaus</text:p>
          </table:table-cell>
          <table:table-cell office:value-type="string">
            <text:p>Ein Sevillaner im Rheinland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5">
            <text:p>05</text:p>
          </table:table-cell>
          <table:table-cell office:value-type="float" office:value="419">
            <text:p>419</text:p>
          </table:table-cell>
          <table:table-cell table:number-columns-repeated="1017"/>
        </table:table-row>
        <table:table-row table:style-name="ro13">
          <table:table-cell office:value-type="string">
            <text:p>Wahlberg, Hans W.</text:p>
          </table:table-cell>
          <table:table-cell office:value-type="string">
            <text:p>Katharina II. und der Obrist Chruschtschow</text:p>
          </table:table-cell>
          <table:table-cell office:value-type="string">
            <text:p>V, VIII</text:p>
          </table:table-cell>
          <table:table-cell office:value-type="string">
            <text:p>Russland / Petersburger Zarenreich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11">
            <text:p>11</text:p>
          </table:table-cell>
          <table:table-cell office:value-type="float" office:value="1042">
            <text:p>1042</text:p>
          </table:table-cell>
          <table:table-cell table:number-columns-repeated="1017"/>
        </table:table-row>
        <table:table-row table:style-name="ro14">
          <table:table-cell office:value-type="string">
            <text:p>Wahlberg, Hans W.</text:p>
          </table:table-cell>
          <table:table-cell office:value-type="string">
            <text:p>Wer siegte 1077 in Canossa?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3">
            <text:p>03</text:p>
          </table:table-cell>
          <table:table-cell office:value-type="float" office:value="252">
            <text:p>252</text:p>
          </table:table-cell>
          <table:table-cell table:number-columns-repeated="1017"/>
        </table:table-row>
        <table:table-row table:style-name="ro13">
          <table:table-cell office:value-type="string">
            <text:p>Wahlberg, Hans W.</text:p>
          </table:table-cell>
          <table:table-cell office:value-type="string">
            <text:p>Starb Rom an Bleivergiftung?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6">
            <text:p>06</text:p>
          </table:table-cell>
          <table:table-cell office:value-type="float" office:value="566">
            <text:p>566</text:p>
          </table:table-cell>
          <table:table-cell table:number-columns-repeated="1017"/>
        </table:table-row>
        <table:table-row table:style-name="ro14">
          <table:table-cell office:value-type="string">
            <text:p>Wahlberg, Hans W.</text:p>
          </table:table-cell>
          <table:table-cell office:value-type="string">
            <text:p>Die hl. Elisabeth und Konrad von Marburg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6">
            <text:p>06</text:p>
          </table:table-cell>
          <table:table-cell office:value-type="float" office:value="498">
            <text:p>498</text:p>
          </table:table-cell>
          <table:table-cell table:number-columns-repeated="1017"/>
        </table:table-row>
        <table:table-row table:style-name="ro15">
          <table:table-cell office:value-type="string">
            <text:p>Wahlberg, Hans W.</text:p>
          </table:table-cell>
          <table:table-cell office:value-type="string">
            <text:p>Die Entführung des Obristen von Kalckstein</text:p>
          </table:table-cell>
          <table:table-cell office:value-type="string">
            <text:p>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8">
            <text:p>08</text:p>
          </table:table-cell>
          <table:table-cell office:value-type="float" office:value="675">
            <text:p>675</text:p>
          </table:table-cell>
          <table:table-cell table:number-columns-repeated="1017"/>
        </table:table-row>
        <table:table-row table:style-name="ro15">
          <table:table-cell office:value-type="string">
            <text:p>Wahlberg, Hans W.</text:p>
          </table:table-cell>
          <table:table-cell office:value-type="string">
            <text:p>Entführung und Tod des Herzogs von Enghien</text:p>
          </table:table-cell>
          <table:table-cell office:value-type="string">
            <text:p>VI</text:p>
          </table:table-cell>
          <table:table-cell office:value-type="string">
            <text:p>Frankreich / Zeit Napoleons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1">
            <text:p>11</text:p>
          </table:table-cell>
          <table:table-cell office:value-type="float" office:value="969">
            <text:p>969</text:p>
          </table:table-cell>
          <table:table-cell table:number-columns-repeated="1017"/>
        </table:table-row>
        <table:table-row table:style-name="ro13">
          <table:table-cell office:value-type="string">
            <text:p>Wahlberg, Hans W.</text:p>
          </table:table-cell>
          <table:table-cell office:value-type="string">
            <text:p>Das Geheimnis der "Times"</text:p>
          </table:table-cell>
          <table:table-cell table:style-name="ce35" office:value-type="string">
            <text:p>VI</text:p>
          </table:table-cell>
          <table:table-cell office:value-type="string">
            <text:p>Deutschland / Preuß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">
            <text:p>01</text:p>
          </table:table-cell>
          <table:table-cell office:value-type="float" office:value="85">
            <text:p>85</text:p>
          </table:table-cell>
          <table:table-cell table:number-columns-repeated="1017"/>
        </table:table-row>
        <table:table-row table:style-name="ro15">
          <table:table-cell office:value-type="string">
            <text:p>Watzinger, Günther</text:p>
          </table:table-cell>
          <table:table-cell office:value-type="string">
            <text:p>Der Berliner Verkehrsstreik 1932</text:p>
          </table:table-cell>
          <table:table-cell office:value-type="string">
            <text:p>VII</text:p>
          </table:table-cell>
          <table:table-cell office:value-type="string">
            <text:p>Die Weimarer Republik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12">
            <text:p>12</text:p>
          </table:table-cell>
          <table:table-cell office:value-type="float" office:value="1023">
            <text:p>1023</text:p>
          </table:table-cell>
          <table:table-cell table:number-columns-repeated="1017"/>
        </table:table-row>
        <table:table-row table:style-name="ro15">
          <table:table-cell office:value-type="string">
            <text:p>Weeber, Karl-Wilhelm</text:p>
          </table:table-cell>
          <table:table-cell office:value-type="string">
            <text:p>Etrusker oder Legenden. Ein Volk des Altertums und seine "Geheimnisse"</text:p>
          </table:table-cell>
          <table:table-cell office:value-type="string">
            <text:p>III</text:p>
          </table:table-cell>
          <table:table-cell office:value-type="string">
            <text:p>Etruske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Zwischen Kunst und Staatsraison. Die Verbannung des Liebesdichters Ovid</text:p>
          </table:table-cell>
          <table:table-cell office:value-type="string">
            <text:p>III, XIV</text:p>
          </table:table-cell>
          <table:table-cell office:value-type="string">
            <text:p>Römisches Reich / Literatur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5">
          <table:table-cell office:value-type="string">
            <text:p>Weeber, Karl-Wilhelm</text:p>
          </table:table-cell>
          <table:table-cell office:value-type="string">
            <text:p>Das frühe Rom der Könige. Zwischen Mythos und geschichtlicher Realität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4">
            <text:p>04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5">
          <table:table-cell office:value-type="string">
            <text:p>Weeber, Karl-Wilhelm</text:p>
          </table:table-cell>
          <table:table-cell office:value-type="string">
            <text:p>Baden für alle. Das Thermenwesen in der römischen Kaiserzeit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7">
            <text:p>07</text:p>
          </table:table-cell>
          <table:table-cell office:value-type="float" office:value="570">
            <text:p>570</text:p>
          </table:table-cell>
          <table:table-cell table:number-columns-repeated="1017"/>
        </table:table-row>
        <table:table-row table:style-name="ro15">
          <table:table-cell office:value-type="string">
            <text:p>Weeber, Karl-Wilhelm</text:p>
          </table:table-cell>
          <table:table-cell office:value-type="string">
            <text:p>Cato, der Censor. Repräsentant einer Umbruchzeit</text:p>
          </table:table-cell>
          <table:table-cell office:value-type="string">
            <text:p>III</text:p>
          </table:table-cell>
          <table:table-cell office:value-type="string">
            <text:p>Römisches Reich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5">
            <text:p>05</text:p>
          </table:table-cell>
          <table:table-cell office:value-type="float" office:value="382">
            <text:p>382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Der erste Theaterskandal der Weltgeschichte. Ein Schauspiel fällt der Politik Athens zum Opfer</text:p>
          </table:table-cell>
          <table:table-cell office:value-type="string">
            <text:p>III, XIV</text:p>
          </table:table-cell>
          <table:table-cell office:value-type="string">
            <text:p>Griechenland und Kleinasien / Literatur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2">
            <text:p>12</text:p>
          </table:table-cell>
          <table:table-cell office:value-type="float" office:value="1084">
            <text:p>1084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Der lange Weg zum "Britannien der Südsee". Vor 150 Jahren: Die Geburt des modernen Neuseeland</text:p>
          </table:table-cell>
          <table:table-cell office:value-type="string">
            <text:p>X, XII</text:p>
          </table:table-cell>
          <table:table-cell office:value-type="string">
            <text:p>Neuseeland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2">
            <text:p>02</text:p>
          </table:table-cell>
          <table:table-cell office:value-type="float" office:value="131">
            <text:p>131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Krisenmanager und Gesetzgeber. Solon - ein bahnbrechender Reformer im antiken Athen</text:p>
          </table:table-cell>
          <table:table-cell office:value-type="string">
            <text:p>III, XIII</text:p>
          </table:table-cell>
          <table:table-cell office:value-type="string">
            <text:p>Griechenland und Kleinasien / Frühgeschichte und Antike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3">
            <text:p>03</text:p>
          </table:table-cell>
          <table:table-cell office:value-type="float" office:value="250">
            <text:p>250</text:p>
          </table:table-cell>
          <table:table-cell table:number-columns-repeated="1017"/>
        </table:table-row>
        <table:table-row table:style-name="ro15">
          <table:table-cell office:value-type="string">
            <text:p>Weeber, Karl-Wilhelm</text:p>
          </table:table-cell>
          <table:table-cell office:value-type="string">
            <text:p>Karriere eines Farbstoffs. Der Purpur als Statussymbol im Altertum</text:p>
          </table:table-cell>
          <table:table-cell office:value-type="string">
            <text:p>III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7">
            <text:p>07</text:p>
          </table:table-cell>
          <table:table-cell office:value-type="float" office:value="615">
            <text:p>615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Blitze, Eingeweide und Vogelflug. Wie die Etrusker die Zukunft ergründen wollten</text:p>
          </table:table-cell>
          <table:table-cell office:value-type="string">
            <text:p>III</text:p>
          </table:table-cell>
          <table:table-cell office:value-type="string">
            <text:p>Etrusker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12">
            <text:p>12</text:p>
          </table:table-cell>
          <table:table-cell office:value-type="float" office:value="1073">
            <text:p>1073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Das Colosseum - Arena der Superlative. Wo die römischen Massen der Blutrausch packte</text:p>
          </table:table-cell>
          <table:table-cell office:value-type="string">
            <text:p>III, XIV</text:p>
          </table:table-cell>
          <table:table-cell office:value-type="string">
            <text:p>Römisches Reich / Bildende Künste / Architek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4">
            <text:p>04</text:p>
          </table:table-cell>
          <table:table-cell office:value-type="float" office:value="340">
            <text:p>340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Ein Kunstwerk im Dienste der Propaganda. Der Friedensaltar des Kaisers Augustus</text:p>
          </table:table-cell>
          <table:table-cell office:value-type="string">
            <text:p>III, XIV</text:p>
          </table:table-cell>
          <table:table-cell office:value-type="string">
            <text:p>Römisches Reich / Bildende Künste / Architektur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2">
            <text:p>12</text:p>
          </table:table-cell>
          <table:table-cell office:value-type="float" office:value="1072">
            <text:p>1072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Als die Matronen auf die Straße gingen. Frauendemonstrationen im Alten Rom</text:p>
          </table:table-cell>
          <table:table-cell office:value-type="string">
            <text:p>III, XIII</text:p>
          </table:table-cell>
          <table:table-cell office:value-type="string">
            <text:p>Römisches Reich / Frühgeschichte und Antik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">
            <text:p>01</text:p>
          </table:table-cell>
          <table:table-cell office:value-type="float" office:value="60">
            <text:p>60</text:p>
          </table:table-cell>
          <table:table-cell table:number-columns-repeated="1017"/>
        </table:table-row>
        <table:table-row table:style-name="ro14">
          <table:table-cell office:value-type="string">
            <text:p>Weeber, Karl-Wilhelm</text:p>
          </table:table-cell>
          <table:table-cell office:value-type="string">
            <text:p>"Wenn es ein Mädchen ist, dann setze es aus …!" Ein dunkles Kapitel der griechischen Antike</text:p>
          </table:table-cell>
          <table:table-cell office:value-type="string">
            <text:p>III, XIII</text:p>
          </table:table-cell>
          <table:table-cell office:value-type="string">
            <text:p>Griechenland und Kleinasien / Frühgeschichte und Antike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11">
            <text:p>11</text:p>
          </table:table-cell>
          <table:table-cell office:value-type="float" office:value="947">
            <text:p>947</text:p>
          </table:table-cell>
          <table:table-cell table:number-columns-repeated="1017"/>
        </table:table-row>
        <table:table-row table:style-name="ro15">
          <table:table-cell office:value-type="string">
            <text:p>Wehd, Paul v. d.</text:p>
          </table:table-cell>
          <table:table-cell office:value-type="string">
            <text:p>Mit 132 Kanonen gegen Eckerförde</text:p>
          </table:table-cell>
          <table:table-cell office:value-type="string">
            <text:p>XVII</text:p>
          </table:table-cell>
          <table:table-cell/>
          <table:table-cell table:style-name="ce41" office:value-type="float" office:value="69">
            <text:p>69</text:p>
          </table:table-cell>
          <table:table-cell table:style-name="ce41" office:value-type="float" office:value="1">
            <text:p>01</text:p>
          </table:table-cell>
          <table:table-cell office:value-type="float" office:value="46">
            <text:p>46</text:p>
          </table:table-cell>
          <table:table-cell table:number-columns-repeated="1017"/>
        </table:table-row>
        <table:table-row table:style-name="ro15">
          <table:table-cell office:value-type="string">
            <text:p>Wehd, Paul v. d.</text:p>
          </table:table-cell>
          <table:table-cell office:value-type="string">
            <text:p>Wie der Name "Wandervogel" entstand</text:p>
          </table:table-cell>
          <table:table-cell office:value-type="string">
            <text:p>XIV</text:p>
          </table:table-cell>
          <table:table-cell/>
          <table:table-cell table:style-name="ce41" office:value-type="float" office:value="69">
            <text:p>69</text:p>
          </table:table-cell>
          <table:table-cell table:style-name="ce41" office:value-type="float" office:value="2">
            <text:p>02</text:p>
          </table:table-cell>
          <table:table-cell office:value-type="float" office:value="88">
            <text:p>88</text:p>
          </table:table-cell>
          <table:table-cell table:number-columns-repeated="1017"/>
        </table:table-row>
        <table:table-row table:style-name="ro15">
          <table:table-cell office:value-type="string">
            <text:p>Wehd, Paul v. d.</text:p>
          </table:table-cell>
          <table:table-cell office:value-type="string">
            <text:p>Ein König liebt vier Schwestern</text:p>
          </table:table-cell>
          <table:table-cell office:value-type="string">
            <text:p>V</text:p>
          </table:table-cell>
          <table:table-cell office:value-type="string">
            <text:p>Frankreich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4">
            <text:p>04</text:p>
          </table:table-cell>
          <table:table-cell office:value-type="float" office:value="291">
            <text:p>291</text:p>
          </table:table-cell>
          <table:table-cell table:number-columns-repeated="1017"/>
        </table:table-row>
        <table:table-row table:style-name="ro13">
          <table:table-cell office:value-type="string">
            <text:p>Wein, Martin</text:p>
          </table:table-cell>
          <table:table-cell office:value-type="string">
            <text:p>Die Weizsäckers. Kontinuität einer Familie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90">
            <text:p>90</text:p>
          </table:table-cell>
          <table:table-cell table:style-name="ce41" office:value-type="float" office:value="3">
            <text:p>03</text:p>
          </table:table-cell>
          <table:table-cell office:value-type="float" office:value="209">
            <text:p>209</text:p>
          </table:table-cell>
          <table:table-cell table:number-columns-repeated="1017"/>
        </table:table-row>
        <table:table-row table:style-name="ro14">
          <table:table-cell office:value-type="string">
            <text:p>Wein, Martin</text:p>
          </table:table-cell>
          <table:table-cell office:value-type="string">
            <text:p>Das falsche Heldenlied von Lissa. Eine friderizianische Anekdote - quellenkritisch betrachtet</text:p>
          </table:table-cell>
          <table:table-cell office:value-type="string">
            <text:p>V, XIV</text:p>
          </table:table-cell>
          <table:table-cell office:value-type="string">
            <text:p>Deutsche Staaten / Brandenburg-Preußen</text:p>
          </table:table-cell>
          <table:table-cell table:style-name="ce41" office:value-type="float" office:value="91">
            <text:p>91</text:p>
          </table:table-cell>
          <table:table-cell table:style-name="ce41" office:value-type="float" office:value="1">
            <text:p>01</text:p>
          </table:table-cell>
          <table:table-cell office:value-type="float" office:value="66">
            <text:p>66</text:p>
          </table:table-cell>
          <table:table-cell table:number-columns-repeated="1017"/>
        </table:table-row>
        <table:table-row table:style-name="ro15">
          <table:table-cell office:value-type="string">
            <text:p>Weis, Georg</text:p>
          </table:table-cell>
          <table:table-cell office:value-type="string">
            <text:p>"Die Waffen nieder!" (Haager Friedenskonferenz 1899)</text:p>
          </table:table-cell>
          <table:table-cell office:value-type="string">
            <text:p>VI</text:p>
          </table:table-cell>
          <table:table-cell/>
          <table:table-cell table:style-name="ce41" office:value-type="float" office:value="81">
            <text:p>81</text:p>
          </table:table-cell>
          <table:table-cell table:style-name="ce41" office:value-type="float" office:value="6">
            <text:p>06</text:p>
          </table:table-cell>
          <table:table-cell office:value-type="float" office:value="485">
            <text:p>485</text:p>
          </table:table-cell>
          <table:table-cell table:number-columns-repeated="1017"/>
        </table:table-row>
        <table:table-row table:style-name="ro14">
          <table:table-cell office:value-type="string">
            <text:p>Weißmann, Karlheinz</text:p>
          </table:table-cell>
          <table:table-cell office:value-type="string">
            <text:p>"Wenn wir schreiten Seit' and Seit'…".Die Geschichte der deutschen Jugendbewegung</text:p>
          </table:table-cell>
          <table:table-cell office:value-type="string">
            <text:p>VI, VII, XII</text:p>
          </table:table-cell>
          <table:table-cell office:value-type="string">
            <text:p>Deutschland / Das Wilhelminische Reich / Die Weimarer Republik</text:p>
          </table:table-cell>
          <table:table-cell table:style-name="ce41" office:value-type="float" office:value="87">
            <text:p>87</text:p>
          </table:table-cell>
          <table:table-cell table:style-name="ce41" office:value-type="float" office:value="6">
            <text:p>06</text:p>
          </table:table-cell>
          <table:table-cell office:value-type="float" office:value="478">
            <text:p>478</text:p>
          </table:table-cell>
          <table:table-cell table:number-columns-repeated="1017"/>
        </table:table-row>
        <table:table-row table:style-name="ro14">
          <table:table-cell office:value-type="string">
            <text:p>Weißmann, Karlheinz</text:p>
          </table:table-cell>
          <table:table-cell office:value-type="string">
            <text:p>Thors Hammer und Sonnenkreuz. Das Hakenkreuz - Vom religiösen Symbol zum politischen Emblem der Hybris und Vernichtung</text:p>
          </table:table-cell>
          <table:table-cell office:value-type="string">
            <text:p>VII, XII</text:p>
          </table:table-cell>
          <table:table-cell office:value-type="string">
            <text:p>Das Dritte Reich bis 1939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9">
            <text:p>09</text:p>
          </table:table-cell>
          <table:table-cell office:value-type="float" office:value="806">
            <text:p>806</text:p>
          </table:table-cell>
          <table:table-cell table:number-columns-repeated="1017"/>
        </table:table-row>
        <table:table-row table:style-name="ro14">
          <table:table-cell office:value-type="string">
            <text:p>Weithmann, Michael W.</text:p>
          </table:table-cell>
          <table:table-cell office:value-type="string">
            <text:p>Im Spannungsfeld der Geschichte: Bosnien-Herzegowina. Ein Konglomerat der Nationalitäten und Religionen</text:p>
          </table:table-cell>
          <table:table-cell office:value-type="string">
            <text:p>VIII, XII</text:p>
          </table:table-cell>
          <table:table-cell office:value-type="string">
            <text:p>Jugoslawien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7">
            <text:p>07</text:p>
          </table:table-cell>
          <table:table-cell office:value-type="float" office:value="612">
            <text:p>612</text:p>
          </table:table-cell>
          <table:table-cell table:number-columns-repeated="1017"/>
        </table:table-row>
        <table:table-row table:style-name="ro15">
          <table:table-cell office:value-type="string">
            <text:p>Wellenkamp, Dieter</text:p>
          </table:table-cell>
          <table:table-cell office:value-type="string">
            <text:p>Georg Cancrin</text:p>
          </table:table-cell>
          <table:table-cell office:value-type="string">
            <text:p>VI, VIII</text:p>
          </table:table-cell>
          <table:table-cell office:value-type="string">
            <text:p>Russland / Petersburger Zaren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6">
            <text:p>06</text:p>
          </table:table-cell>
          <table:table-cell office:value-type="float" office:value="547">
            <text:p>547</text:p>
          </table:table-cell>
          <table:table-cell table:number-columns-repeated="1017"/>
        </table:table-row>
        <table:table-row table:style-name="ro14">
          <table:table-cell office:value-type="string">
            <text:p>Werner, Hansheinz</text:p>
          </table:table-cell>
          <table:table-cell office:value-type="string">
            <text:p>Das "kint von Pulle"</text:p>
          </table:table-cell>
          <table:table-cell table:style-name="ce35"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7">
            <text:p>07</text:p>
          </table:table-cell>
          <table:table-cell office:value-type="float" office:value="583">
            <text:p>583</text:p>
          </table:table-cell>
          <table:table-cell table:number-columns-repeated="1017"/>
        </table:table-row>
        <table:table-row table:style-name="ro14">
          <table:table-cell office:value-type="string">
            <text:p>Werner, Hansheinz</text:p>
          </table:table-cell>
          <table:table-cell office:value-type="string">
            <text:p>Das Weltreich Heinrichs VI.</text:p>
          </table:table-cell>
          <table:table-cell office:value-type="string">
            <text:p>IV</text:p>
          </table:table-cell>
          <table:table-cell office:value-type="string">
            <text:p>Von den Sachsenkaisern bis zum Ende der Staufe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0">
            <text:p>10</text:p>
          </table:table-cell>
          <table:table-cell office:value-type="float" office:value="871">
            <text:p>871</text:p>
          </table:table-cell>
          <table:table-cell table:number-columns-repeated="1017"/>
        </table:table-row>
        <table:table-row table:style-name="ro15">
          <table:table-cell office:value-type="string">
            <text:p>Werner, Hansheinz</text:p>
          </table:table-cell>
          <table:table-cell office:value-type="string">
            <text:p>Karl Martell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1">
            <text:p>11</text:p>
          </table:table-cell>
          <table:table-cell office:value-type="float" office:value="971">
            <text:p>971</text:p>
          </table:table-cell>
          <table:table-cell table:number-columns-repeated="1017"/>
        </table:table-row>
        <table:table-row table:style-name="ro15">
          <table:table-cell office:value-type="string">
            <text:p>Werner, Hansheinz</text:p>
          </table:table-cell>
          <table:table-cell office:value-type="string">
            <text:p>Chlodowech - König der Franken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3">
            <text:p>03</text:p>
          </table:table-cell>
          <table:table-cell office:value-type="float" office:value="247">
            <text:p>247</text:p>
          </table:table-cell>
          <table:table-cell table:number-columns-repeated="1017"/>
        </table:table-row>
        <table:table-row table:style-name="ro15">
          <table:table-cell office:value-type="string">
            <text:p>Werner, Hansheinz</text:p>
          </table:table-cell>
          <table:table-cell office:value-type="string">
            <text:p>Die Straßburger Eide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79">
            <text:p>79</text:p>
          </table:table-cell>
          <table:table-cell table:style-name="ce41" office:value-type="float" office:value="6">
            <text:p>06</text:p>
          </table:table-cell>
          <table:table-cell office:value-type="float" office:value="523">
            <text:p>523</text:p>
          </table:table-cell>
          <table:table-cell table:number-columns-repeated="1017"/>
        </table:table-row>
        <table:table-row table:style-name="ro15">
          <table:table-cell office:value-type="string">
            <text:p>Werner, Hansheinz</text:p>
          </table:table-cell>
          <table:table-cell office:value-type="string">
            <text:p>Komfort auf vier Sitzen. Mit der Junkers F13 begann der zivile Luftverkehr</text:p>
          </table:table-cell>
          <table:table-cell office:value-type="string">
            <text:p>VII, XV</text:p>
          </table:table-cell>
          <table:table-cell office:value-type="string">
            <text:p>Die Weimarer Republik / Luftfahrt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11">
            <text:p>11</text:p>
          </table:table-cell>
          <table:table-cell office:value-type="float" office:value="995">
            <text:p>995</text:p>
          </table:table-cell>
          <table:table-cell table:number-columns-repeated="1017"/>
        </table:table-row>
        <table:table-row table:style-name="ro14">
          <table:table-cell office:value-type="string">
            <text:p>Werner, Hansheinz</text:p>
          </table:table-cell>
          <table:table-cell office:value-type="string">
            <text:p>Vor fünfzig Jahren: Nonstop über den Atlantik. Der Rekordflug der "Condor"</text:p>
          </table:table-cell>
          <table:table-cell office:value-type="string">
            <text:p>VII, XV</text:p>
          </table:table-cell>
          <table:table-cell office:value-type="string">
            <text:p>Das Dritte Reich bis 1939 / Luftfahrt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8">
            <text:p>08</text:p>
          </table:table-cell>
          <table:table-cell office:value-type="float" office:value="713">
            <text:p>713</text:p>
          </table:table-cell>
          <table:table-cell table:number-columns-repeated="1017"/>
        </table:table-row>
        <table:table-row table:style-name="ro15">
          <table:table-cell office:value-type="string">
            <text:p>Werner, Hansheinz</text:p>
          </table:table-cell>
          <table:table-cell office:value-type="string">
            <text:p>Ein Oldtimer der Lüfte Die Douglas C-47 - "Arbeitspferd" der Alliierten</text:p>
          </table:table-cell>
          <table:table-cell office:value-type="string">
            <text:p>XV</text:p>
          </table:table-cell>
          <table:table-cell office:value-type="string">
            <text:p>Luftfahrt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1">
            <text:p>11</text:p>
          </table:table-cell>
          <table:table-cell office:value-type="float" office:value="955">
            <text:p>955</text:p>
          </table:table-cell>
          <table:table-cell table:number-columns-repeated="1017"/>
        </table:table-row>
        <table:table-row table:style-name="ro15">
          <table:table-cell office:value-type="string">
            <text:p>Westfehling, Uwe</text:p>
          </table:table-cell>
          <table:table-cell office:value-type="string">
            <text:p>Das "Deutsche Eck" bei Koblenz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4">
            <text:p>04</text:p>
          </table:table-cell>
          <table:table-cell office:value-type="float" office:value="373">
            <text:p>373</text:p>
          </table:table-cell>
          <table:table-cell table:number-columns-repeated="1017"/>
        </table:table-row>
        <table:table-row table:style-name="ro15">
          <table:table-cell office:value-type="string">
            <text:p>Westfehling, Uwe</text:p>
          </table:table-cell>
          <table:table-cell office:value-type="string">
            <text:p>Der Elefant auf der Place de la Bastille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5">
            <text:p>05</text:p>
          </table:table-cell>
          <table:table-cell office:value-type="float" office:value="471">
            <text:p>471</text:p>
          </table:table-cell>
          <table:table-cell table:number-columns-repeated="1017"/>
        </table:table-row>
        <table:table-row table:style-name="ro15">
          <table:table-cell office:value-type="string">
            <text:p>Westfehling, Uwe</text:p>
          </table:table-cell>
          <table:table-cell office:value-type="string">
            <text:p>Die "Bavaria" in München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8">
            <text:p>08</text:p>
          </table:table-cell>
          <table:table-cell office:value-type="float" office:value="756">
            <text:p>756</text:p>
          </table:table-cell>
          <table:table-cell table:number-columns-repeated="1017"/>
        </table:table-row>
        <table:table-row table:style-name="ro15">
          <table:table-cell office:value-type="string">
            <text:p>Westfehling, Uwe</text:p>
          </table:table-cell>
          <table:table-cell office:value-type="string">
            <text:p>Der "Arco della Pace" in Mailand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10">
            <text:p>10</text:p>
          </table:table-cell>
          <table:table-cell office:value-type="float" office:value="951">
            <text:p>951</text:p>
          </table:table-cell>
          <table:table-cell table:number-columns-repeated="1017"/>
        </table:table-row>
        <table:table-row table:style-name="ro14">
          <table:table-cell office:value-type="string">
            <text:p>Westfehling, Uwe</text:p>
          </table:table-cell>
          <table:table-cell office:value-type="string">
            <text:p>Die "Igeler Säule"</text:p>
          </table:table-cell>
          <table:table-cell office:value-type="string">
            <text:p>III, XIV</text:p>
          </table:table-cell>
          <table:table-cell office:value-type="string">
            <text:p>Römisches Reich / Bildende Künste / Architektu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2">
            <text:p>02</text:p>
          </table:table-cell>
          <table:table-cell office:value-type="float" office:value="171">
            <text:p>171</text:p>
          </table:table-cell>
          <table:table-cell table:number-columns-repeated="1017"/>
        </table:table-row>
        <table:table-row table:style-name="ro15">
          <table:table-cell office:value-type="string">
            <text:p>Westfehling, Uwe</text:p>
          </table:table-cell>
          <table:table-cell office:value-type="string">
            <text:p>Erzbischof Anno von Köln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7">
            <text:p>07</text:p>
          </table:table-cell>
          <table:table-cell office:value-type="float" office:value="613">
            <text:p>613</text:p>
          </table:table-cell>
          <table:table-cell table:number-columns-repeated="1017"/>
        </table:table-row>
        <table:table-row table:style-name="ro15">
          <table:table-cell office:value-type="string">
            <text:p>Westfehling, Uwe</text:p>
          </table:table-cell>
          <table:table-cell office:value-type="string">
            <text:p>Die Vendôme-Säule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5">
            <text:p>75</text:p>
          </table:table-cell>
          <table:table-cell table:style-name="ce41" office:value-type="float" office:value="10">
            <text:p>10</text:p>
          </table:table-cell>
          <table:table-cell office:value-type="float" office:value="946">
            <text:p>946</text:p>
          </table:table-cell>
          <table:table-cell table:number-columns-repeated="1017"/>
        </table:table-row>
        <table:table-row table:style-name="ro15">
          <table:table-cell office:value-type="string">
            <text:p>Westfehling, Uwe</text:p>
          </table:table-cell>
          <table:table-cell office:value-type="string">
            <text:p>Die Heiligen Drei Könige in Köln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12">
            <text:p>12</text:p>
          </table:table-cell>
          <table:table-cell office:value-type="float" office:value="1085">
            <text:p>1085</text:p>
          </table:table-cell>
          <table:table-cell table:number-columns-repeated="1017"/>
        </table:table-row>
        <table:table-row table:style-name="ro14">
          <table:table-cell office:value-type="string">
            <text:p>Westfehling, Uwe</text:p>
          </table:table-cell>
          <table:table-cell office:value-type="string">
            <text:p>Die Türme von San Gimignano</text:p>
          </table:table-cell>
          <table:table-cell office:value-type="string">
            <text:p>IV, XIV</text:p>
          </table:table-cell>
          <table:table-cell office:value-type="string">
            <text:p>Italien / Toskana / Florenz / Bildende Künste / Architek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4">
            <text:p>04</text:p>
          </table:table-cell>
          <table:table-cell office:value-type="float" office:value="371">
            <text:p>371</text:p>
          </table:table-cell>
          <table:table-cell table:number-columns-repeated="1017"/>
        </table:table-row>
        <table:table-row table:style-name="ro15">
          <table:table-cell office:value-type="string">
            <text:p>Westfehling, Uwe</text:p>
          </table:table-cell>
          <table:table-cell office:value-type="string">
            <text:p>Parierkunst und schöner Stil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8">
            <text:p>78</text:p>
          </table:table-cell>
          <table:table-cell table:style-name="ce41" office:value-type="float" office:value="12">
            <text:p>12</text:p>
          </table:table-cell>
          <table:table-cell office:value-type="float" office:value="1093">
            <text:p>1093</text:p>
          </table:table-cell>
          <table:table-cell table:number-columns-repeated="1017"/>
        </table:table-row>
        <table:table-row table:style-name="ro14">
          <table:table-cell office:value-type="string">
            <text:p>Westfehling, Uwe</text:p>
          </table:table-cell>
          <table:table-cell office:value-type="string">
            <text:p>Die Kathedrale der Nation (Kölner Dom)</text:p>
          </table:table-cell>
          <table:table-cell table:style-name="ce36" office:value-type="string">
            <text:p>VI, XIV</text:p>
          </table:table-cell>
          <table:table-cell office:value-type="string">
            <text:p>Deutsche Einigung und Kaiserreich bis 1890 / Bildende Künste / Architektur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9">
            <text:p>09</text:p>
          </table:table-cell>
          <table:table-cell office:value-type="float" office:value="739">
            <text:p>739</text:p>
          </table:table-cell>
          <table:table-cell table:number-columns-repeated="1017"/>
        </table:table-row>
        <table:table-row table:style-name="ro15">
          <table:table-cell office:value-type="string">
            <text:p>Weustenfeld, Wilfried</text:p>
          </table:table-cell>
          <table:table-cell office:value-type="string">
            <text:p>Kohlenklau - ein Energiesparprogramm aus Kriegstagen</text:p>
          </table:table-cell>
          <table:table-cell office:value-type="string">
            <text:p>VII, XIII, XIV</text:p>
          </table:table-cell>
          <table:table-cell office:value-type="string">
            <text:p>Der Zweite Weltkrieg / 20. Jahrhundert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5">
            <text:p>05</text:p>
          </table:table-cell>
          <table:table-cell office:value-type="float" office:value="444">
            <text:p>444</text:p>
          </table:table-cell>
          <table:table-cell table:number-columns-repeated="1017"/>
        </table:table-row>
        <table:table-row table:style-name="ro15">
          <table:table-cell office:value-type="string">
            <text:p>Weustenfeld, Wilfried</text:p>
          </table:table-cell>
          <table:table-cell office:value-type="string">
            <text:p>Schattenmann und Miese. NS-Propaganda im Zweiten Weltkrieg</text:p>
          </table:table-cell>
          <table:table-cell office:value-type="string">
            <text:p>VII</text:p>
          </table:table-cell>
          <table:table-cell office:value-type="string">
            <text:p>Der Zweite Weltkrieg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2">
            <text:p>02</text:p>
          </table:table-cell>
          <table:table-cell office:value-type="float" office:value="173">
            <text:p>173</text:p>
          </table:table-cell>
          <table:table-cell table:number-columns-repeated="1017"/>
        </table:table-row>
        <table:table-row table:style-name="ro13">
          <table:table-cell office:value-type="string">
            <text:p>Wies, Ernst Wilhelm</text:p>
          </table:table-cell>
          <table:table-cell office:value-type="string">
            <text:p>Wege in die Ewigkeit (Santiago de Compostela)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3">
            <text:p>03</text:p>
          </table:table-cell>
          <table:table-cell office:value-type="float" office:value="249">
            <text:p>249</text:p>
          </table:table-cell>
          <table:table-cell table:number-columns-repeated="1017"/>
        </table:table-row>
        <table:table-row table:style-name="ro13">
          <table:table-cell office:value-type="string">
            <text:p>Wies, Ernst Wilhelm</text:p>
          </table:table-cell>
          <table:table-cell office:value-type="string">
            <text:p>Eleonore von Aquitanien</text:p>
          </table:table-cell>
          <table:table-cell office:value-type="string">
            <text:p>IV</text:p>
          </table:table-cell>
          <table:table-cell office:value-type="string">
            <text:p>Frankreich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7">
            <text:p>07</text:p>
          </table:table-cell>
          <table:table-cell office:value-type="float" office:value="611">
            <text:p>611</text:p>
          </table:table-cell>
          <table:table-cell table:number-columns-repeated="1017"/>
        </table:table-row>
        <table:table-row table:style-name="ro13">
          <table:table-cell office:value-type="string">
            <text:p>Wies, Ernst Wilhelm</text:p>
          </table:table-cell>
          <table:table-cell office:value-type="string">
            <text:p>Bernhard von Clairvaux</text:p>
          </table:table-cell>
          <table:table-cell office:value-type="string">
            <text:p>IV</text:p>
          </table:table-cell>
          <table:table-cell office:value-type="string">
            <text:p>Kirche / Papsttum</text:p>
          </table:table-cell>
          <table:table-cell table:style-name="ce41" office:value-type="float" office:value="80">
            <text:p>80</text:p>
          </table:table-cell>
          <table:table-cell table:style-name="ce41" office:value-type="float" office:value="12">
            <text:p>12</text:p>
          </table:table-cell>
          <table:table-cell office:value-type="float" office:value="1015">
            <text:p>1015</text:p>
          </table:table-cell>
          <table:table-cell table:number-columns-repeated="1017"/>
        </table:table-row>
        <table:table-row table:style-name="ro15">
          <table:table-cell office:value-type="string">
            <text:p>Wilde, Dietrich</text:p>
          </table:table-cell>
          <table:table-cell office:value-type="string">
            <text:p>Die wirkliche "Effi Briest"</text:p>
          </table:table-cell>
          <table:table-cell office:value-type="string">
            <text:p>XIV</text:p>
          </table:table-cell>
          <table:table-cell office:value-type="string">
            <text:p>Literatur</text:p>
          </table:table-cell>
          <table:table-cell table:style-name="ce41" office:value-type="float" office:value="77">
            <text:p>77</text:p>
          </table:table-cell>
          <table:table-cell table:style-name="ce41" office:value-type="float" office:value="10">
            <text:p>10</text:p>
          </table:table-cell>
          <table:table-cell office:value-type="float" office:value="929">
            <text:p>929</text:p>
          </table:table-cell>
          <table:table-cell table:number-columns-repeated="1017"/>
        </table:table-row>
        <table:table-row table:style-name="ro13">
          <table:table-cell office:value-type="string">
            <text:p>Wilde, Harry</text:p>
          </table:table-cell>
          <table:table-cell office:value-type="string">
            <text:p>Die irische Tragödie, I. Teil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6">
            <text:p>06</text:p>
          </table:table-cell>
          <table:table-cell office:value-type="float" office:value="498">
            <text:p>498</text:p>
          </table:table-cell>
          <table:table-cell table:number-columns-repeated="1017"/>
        </table:table-row>
        <table:table-row table:style-name="ro13">
          <table:table-cell office:value-type="string">
            <text:p>Wilde, Harry</text:p>
          </table:table-cell>
          <table:table-cell office:value-type="string">
            <text:p>Die irische Tragödie, II. Teil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72">
            <text:p>72</text:p>
          </table:table-cell>
          <table:table-cell table:style-name="ce41" office:value-type="float" office:value="7">
            <text:p>07</text:p>
          </table:table-cell>
          <table:table-cell office:value-type="float" office:value="632">
            <text:p>632</text:p>
          </table:table-cell>
          <table:table-cell table:number-columns-repeated="1017"/>
        </table:table-row>
        <table:table-row table:style-name="ro15">
          <table:table-cell office:value-type="string">
            <text:p>Wilde, Harry</text:p>
          </table:table-cell>
          <table:table-cell office:value-type="string">
            <text:p>Der "Röhmputsch" - eine deutsche Bartholomäusnacht, I. Teil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4">
            <text:p>04</text:p>
          </table:table-cell>
          <table:table-cell office:value-type="float" office:value="335">
            <text:p>335</text:p>
          </table:table-cell>
          <table:table-cell table:number-columns-repeated="1017"/>
        </table:table-row>
        <table:table-row table:style-name="ro15">
          <table:table-cell office:value-type="string">
            <text:p>Wilde, Harry</text:p>
          </table:table-cell>
          <table:table-cell office:value-type="string">
            <text:p>Der "Röhmputsch" - eine deutsche Bartholomäusnacht, II. Teil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5">
            <text:p>05</text:p>
          </table:table-cell>
          <table:table-cell office:value-type="float" office:value="459">
            <text:p>459</text:p>
          </table:table-cell>
          <table:table-cell table:number-columns-repeated="1017"/>
        </table:table-row>
        <table:table-row table:style-name="ro15">
          <table:table-cell office:value-type="string">
            <text:p>Wilde, Harry</text:p>
          </table:table-cell>
          <table:table-cell office:value-type="string">
            <text:p>Der "Röhmputsch" - eine deutsche Bartholomäusnacht, III. Teil</text:p>
          </table:table-cell>
          <table:table-cell office:value-type="string">
            <text:p>VII</text:p>
          </table:table-cell>
          <table:table-cell office:value-type="string">
            <text:p>Das Dritte Reich bis 1939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6">
            <text:p>06</text:p>
          </table:table-cell>
          <table:table-cell office:value-type="float" office:value="535">
            <text:p>535</text:p>
          </table:table-cell>
          <table:table-cell table:number-columns-repeated="1017"/>
        </table:table-row>
        <table:table-row table:style-name="ro13">
          <table:table-cell office:value-type="string">
            <text:p>Winkler, Rudolf</text:p>
          </table:table-cell>
          <table:table-cell office:value-type="string">
            <text:p>Gerhard Mercator</text:p>
          </table:table-cell>
          <table:table-cell office:value-type="string">
            <text:p>XV</text:p>
          </table:table-cell>
          <table:table-cell office:value-type="string">
            <text:p>Geographie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3">
            <text:p>03</text:p>
          </table:table-cell>
          <table:table-cell office:value-type="float" office:value="278">
            <text:p>278</text:p>
          </table:table-cell>
          <table:table-cell table:number-columns-repeated="1017"/>
        </table:table-row>
        <table:table-row table:style-name="ro15">
          <table:table-cell office:value-type="string">
            <text:p>Winkler, Rudolf</text:p>
          </table:table-cell>
          <table:table-cell office:value-type="string">
            <text:p>Cortez erobert Mexiko</text:p>
          </table:table-cell>
          <table:table-cell office:value-type="string">
            <text:p>IX</text:p>
          </table:table-cell>
          <table:table-cell office:value-type="string">
            <text:p>Mittel- und Südamerika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5">
            <text:p>05</text:p>
          </table:table-cell>
          <table:table-cell office:value-type="float" office:value="406">
            <text:p>406</text:p>
          </table:table-cell>
          <table:table-cell table:number-columns-repeated="1017"/>
        </table:table-row>
        <table:table-row table:style-name="ro15">
          <table:table-cell office:value-type="string">
            <text:p>Winkler, Rudolf</text:p>
          </table:table-cell>
          <table:table-cell office:value-type="string">
            <text:p>Es begann am Mont Cenis</text:p>
          </table:table-cell>
          <table:table-cell office:value-type="string">
            <text:p>XV</text:p>
          </table:table-cell>
          <table:table-cell office:value-type="string">
            <text:p>Erfindung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3">
            <text:p>03</text:p>
          </table:table-cell>
          <table:table-cell office:value-type="float" office:value="195">
            <text:p>195</text:p>
          </table:table-cell>
          <table:table-cell table:number-columns-repeated="1017"/>
        </table:table-row>
        <table:table-row table:style-name="ro13">
          <table:table-cell office:value-type="string">
            <text:p>Winkler, Rudolf</text:p>
          </table:table-cell>
          <table:table-cell office:value-type="string">
            <text:p>Zucker aus Brandenburg</text:p>
          </table:table-cell>
          <table:table-cell office:value-type="string">
            <text:p>XV</text:p>
          </table:table-cell>
          <table:table-cell office:value-type="string">
            <text:p>Erfindungen</text:p>
          </table:table-cell>
          <table:table-cell table:style-name="ce41" office:value-type="float" office:value="73">
            <text:p>73</text:p>
          </table:table-cell>
          <table:table-cell table:style-name="ce41" office:value-type="float" office:value="10">
            <text:p>10</text:p>
          </table:table-cell>
          <table:table-cell office:value-type="float" office:value="937">
            <text:p>937</text:p>
          </table:table-cell>
          <table:table-cell table:number-columns-repeated="1017"/>
        </table:table-row>
        <table:table-row table:style-name="ro15">
          <table:table-cell office:value-type="string">
            <text:p>Winkler, Rudolf</text:p>
          </table:table-cell>
          <table:table-cell office:value-type="string">
            <text:p>Die Expedition der Alexine Tinné</text:p>
          </table:table-cell>
          <table:table-cell office:value-type="string">
            <text:p>XI, XIV</text:p>
          </table:table-cell>
          <table:table-cell office:value-type="string">
            <text:p>Kolonialzeit / Reiseberichte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2">
            <text:p>02</text:p>
          </table:table-cell>
          <table:table-cell office:value-type="float" office:value="175">
            <text:p>175</text:p>
          </table:table-cell>
          <table:table-cell table:number-columns-repeated="1017"/>
        </table:table-row>
        <table:table-row table:style-name="ro13">
          <table:table-cell office:value-type="string">
            <text:p>Winkler, Walter</text:p>
          </table:table-cell>
          <table:table-cell office:value-type="string">
            <text:p>Der Weg nach Lepanto</text:p>
          </table:table-cell>
          <table:table-cell office:value-type="string">
            <text:p>V, X, XVII</text:p>
          </table:table-cell>
          <table:table-cell office:value-type="string">
            <text:p>Islamische Welt / Osmanisches Reich</text:p>
          </table:table-cell>
          <table:table-cell table:style-name="ce41" office:value-type="float" office:value="71">
            <text:p>71</text:p>
          </table:table-cell>
          <table:table-cell table:style-name="ce41" office:value-type="float" office:value="1">
            <text:p>01</text:p>
          </table:table-cell>
          <table:table-cell office:value-type="float" office:value="3">
            <text:p>3</text:p>
          </table:table-cell>
          <table:table-cell table:number-columns-repeated="1017"/>
        </table:table-row>
        <table:table-row table:style-name="ro15">
          <table:table-cell office:value-type="string">
            <text:p>Winter, Ingelore</text:p>
          </table:table-cell>
          <table:table-cell office:value-type="string">
            <text:p>Am Hofe zu Bonn</text:p>
          </table:table-cell>
          <table:table-cell office:value-type="string">
            <text:p>XIV</text:p>
          </table:table-cell>
          <table:table-cell office:value-type="string">
            <text:p>Bildende Künste / Architektur</text:p>
          </table:table-cell>
          <table:table-cell table:style-name="ce41" office:value-type="float" office:value="76">
            <text:p>76</text:p>
          </table:table-cell>
          <table:table-cell table:style-name="ce41" office:value-type="float" office:value="8">
            <text:p>08</text:p>
          </table:table-cell>
          <table:table-cell office:value-type="float" office:value="753">
            <text:p>753</text:p>
          </table:table-cell>
          <table:table-cell table:number-columns-repeated="1017"/>
        </table:table-row>
        <table:table-row table:style-name="ro15">
          <table:table-cell office:value-type="string">
            <text:p>Wirth, Hans</text:p>
          </table:table-cell>
          <table:table-cell office:value-type="string">
            <text:p>Der Limes als Beispiel antiker Baukunst</text:p>
          </table:table-cell>
          <table:table-cell office:value-type="string">
            <text:p>II, III</text:p>
          </table:table-cell>
          <table:table-cell office:value-type="string">
            <text:p>Römisches Reich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11">
            <text:p>11</text:p>
          </table:table-cell>
          <table:table-cell office:value-type="float" office:value="996">
            <text:p>996</text:p>
          </table:table-cell>
          <table:table-cell table:number-columns-repeated="1017"/>
        </table:table-row>
        <table:table-row table:style-name="ro14">
          <table:table-cell office:value-type="string">
            <text:p>Wittkop, Justus Franz</text:p>
          </table:table-cell>
          <table:table-cell office:value-type="string">
            <text:p>Grenzgänger zwischen Kerker und Salon. Aus dem abenteuerlichen Leben des Grafen Cagliostro</text:p>
          </table:table-cell>
          <table:table-cell office:value-type="string">
            <text:p>V</text:p>
          </table:table-cell>
          <table:table-cell office:value-type="string">
            <text:p>Frankreich / Ancien Régime</text:p>
          </table:table-cell>
          <table:table-cell table:style-name="ce41" office:value-type="float" office:value="83">
            <text:p>83</text:p>
          </table:table-cell>
          <table:table-cell table:style-name="ce41" office:value-type="float" office:value="4">
            <text:p>04</text:p>
          </table:table-cell>
          <table:table-cell office:value-type="float" office:value="341">
            <text:p>341</text:p>
          </table:table-cell>
          <table:table-cell table:number-columns-repeated="1017"/>
        </table:table-row>
        <table:table-row table:style-name="ro15">
          <table:table-cell office:value-type="string">
            <text:p>Wittkop, Justus Franz</text:p>
          </table:table-cell>
          <table:table-cell office:value-type="string">
            <text:p>Die Narren und ihre Feste. Kleine Kulturgeschichte des Karnevals</text:p>
          </table:table-cell>
          <table:table-cell office:value-type="string">
            <text:p>XII, XIV</text:p>
          </table:table-cell>
          <table:table-cell office:value-type="string">
            <text:p>Feste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3">
            <text:p>03</text:p>
          </table:table-cell>
          <table:table-cell office:value-type="float" office:value="223">
            <text:p>223</text:p>
          </table:table-cell>
          <table:table-cell table:number-columns-repeated="1017"/>
        </table:table-row>
        <table:table-row table:style-name="ro14">
          <table:table-cell office:value-type="string">
            <text:p>Wittkop, Justus Franz</text:p>
          </table:table-cell>
          <table:table-cell office:value-type="string">
            <text:p>Der Ahnherr der "Schwarzen Kunst". Das tragische Leben des Johannes Gensfleisch, genannt Gutenberg</text:p>
          </table:table-cell>
          <table:table-cell office:value-type="string">
            <text:p>XIV, XV</text:p>
          </table:table-cell>
          <table:table-cell office:value-type="string">
            <text:p>Schriftwesen / Erfindungen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6">
            <text:p>06</text:p>
          </table:table-cell>
          <table:table-cell office:value-type="float" office:value="499">
            <text:p>499</text:p>
          </table:table-cell>
          <table:table-cell table:number-columns-repeated="1017"/>
        </table:table-row>
        <table:table-row table:style-name="ro14">
          <table:table-cell office:value-type="string">
            <text:p>Wittkop, Justus Franz</text:p>
          </table:table-cell>
          <table:table-cell office:value-type="string">
            <text:p>Bismarck und sein Botschafter. Der Prozeß gegen den Grafen Arnim - Ein politischer Skandal von 1874</text:p>
          </table:table-cell>
          <table:table-cell office:value-type="string">
            <text:p>VI</text:p>
          </table:table-cell>
          <table:table-cell office:value-type="string">
            <text:p>Deutschland / Deutsche Einigung und Kaiserreich bis 1890</text:p>
          </table:table-cell>
          <table:table-cell table:style-name="ce41" office:value-type="float" office:value="84">
            <text:p>84</text:p>
          </table:table-cell>
          <table:table-cell table:style-name="ce41" office:value-type="float" office:value="12">
            <text:p>12</text:p>
          </table:table-cell>
          <table:table-cell office:value-type="float" office:value="1070">
            <text:p>1070</text:p>
          </table:table-cell>
          <table:table-cell table:number-columns-repeated="1017"/>
        </table:table-row>
        <table:table-row table:style-name="ro15">
          <table:table-cell office:value-type="string">
            <text:p>Wittkop, Justus Franz</text:p>
          </table:table-cell>
          <table:table-cell office:value-type="string">
            <text:p>Söhne der Gelegenheit. Abenteurer im 18. Jahrhundert</text:p>
          </table:table-cell>
          <table:table-cell office:value-type="string">
            <text:p>XV</text:p>
          </table:table-cell>
          <table:table-cell office:value-type="string">
            <text:p>Abenteurer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7">
            <text:p>07</text:p>
          </table:table-cell>
          <table:table-cell office:value-type="float" office:value="578">
            <text:p>578</text:p>
          </table:table-cell>
          <table:table-cell table:number-columns-repeated="1017"/>
        </table:table-row>
        <table:table-row table:style-name="ro14">
          <table:table-cell office:value-type="string">
            <text:p>Wittkop-Ménardeau, Gabrielle</text:p>
          </table:table-cell>
          <table:table-cell office:value-type="string">
            <text:p>Komturei, Musenhof und Königskerker. Der Temple von Paris</text:p>
          </table:table-cell>
          <table:table-cell office:value-type="string">
            <text:p>IV, V, XII</text:p>
          </table:table-cell>
          <table:table-cell office:value-type="string">
            <text:p>Kreuzzüge / Ritterorden / Frankreich / Ancien Régime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3">
            <text:p>03</text:p>
          </table:table-cell>
          <table:table-cell office:value-type="float" office:value="209">
            <text:p>209</text:p>
          </table:table-cell>
          <table:table-cell table:number-columns-repeated="1017"/>
        </table:table-row>
        <table:table-row table:style-name="ro15">
          <table:table-cell office:value-type="string">
            <text:p>Wittkop-Ménardeau, Gabrielle</text:p>
          </table:table-cell>
          <table:table-cell office:value-type="string">
            <text:p>Jack the Ripper. Eine unheimliche Mordserie im viktorianischen London</text:p>
          </table:table-cell>
          <table:table-cell office:value-type="string">
            <text:p>VI, XVIII</text:p>
          </table:table-cell>
          <table:table-cell office:value-type="string">
            <text:p>Großbritannien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9">
            <text:p>09</text:p>
          </table:table-cell>
          <table:table-cell office:value-type="float" office:value="807">
            <text:p>807</text:p>
          </table:table-cell>
          <table:table-cell table:number-columns-repeated="1017"/>
        </table:table-row>
        <table:table-row table:style-name="ro14">
          <table:table-cell office:value-type="string">
            <text:p>Wittkop-Ménardeau, Gabrielle</text:p>
          </table:table-cell>
          <table:table-cell office:value-type="string">
            <text:p>Giftmord auf Bestellung. 1679: Eine Kriminalaffäre belastet die französische Gesellschaft</text:p>
          </table:table-cell>
          <table:table-cell office:value-type="string">
            <text:p>V, XVIII</text:p>
          </table:table-cell>
          <table:table-cell office:value-type="string">
            <text:p>Frankreich / Ancien Régime</text:p>
          </table:table-cell>
          <table:table-cell table:style-name="ce41" office:value-type="float" office:value="86">
            <text:p>86</text:p>
          </table:table-cell>
          <table:table-cell table:style-name="ce41" office:value-type="float" office:value="4">
            <text:p>04</text:p>
          </table:table-cell>
          <table:table-cell office:value-type="float" office:value="306">
            <text:p>306</text:p>
          </table:table-cell>
          <table:table-cell table:number-columns-repeated="1017"/>
        </table:table-row>
        <table:table-row table:style-name="ro14">
          <table:table-cell office:value-type="string">
            <text:p>Wittkop-Ménardeau, Gabrielle</text:p>
          </table:table-cell>
          <table:table-cell office:value-type="string">
            <text:p>Der ehrbare Sträfling. Die ungewöhnliche Karriere des François Vidocq</text:p>
          </table:table-cell>
          <table:table-cell office:value-type="string">
            <text:p>VI, XVIII</text:p>
          </table:table-cell>
          <table:table-cell office:value-type="string">
            <text:p>Frankreich / Von der Restauration zum Bürgerkönigtum</text:p>
          </table:table-cell>
          <table:table-cell table:style-name="ce41" office:value-type="float" office:value="88">
            <text:p>88</text:p>
          </table:table-cell>
          <table:table-cell table:style-name="ce41" office:value-type="float" office:value="1">
            <text:p>01</text:p>
          </table:table-cell>
          <table:table-cell office:value-type="float" office:value="18">
            <text:p>18</text:p>
          </table:table-cell>
          <table:table-cell table:number-columns-repeated="1017"/>
        </table:table-row>
        <table:table-row table:style-name="ro15">
          <table:table-cell office:value-type="string">
            <text:p>Woche, Klaus</text:p>
          </table:table-cell>
          <table:table-cell office:value-type="string">
            <text:p>Tuchatschewski - Verräter oder Patriot</text:p>
          </table:table-cell>
          <table:table-cell office:value-type="string">
            <text:p>VIII</text:p>
          </table:table-cell>
          <table:table-cell office:value-type="string">
            <text:p>Sowjetunion</text:p>
          </table:table-cell>
          <table:table-cell table:style-name="ce41" office:value-type="float" office:value="72">
            <text:p>72</text:p>
          </table:table-cell>
          <table:table-cell table:style-name="ce41" office:value-type="float" office:value="1">
            <text:p>01</text:p>
          </table:table-cell>
          <table:table-cell office:value-type="float" office:value="42">
            <text:p>42</text:p>
          </table:table-cell>
          <table:table-cell table:number-columns-repeated="1017"/>
        </table:table-row>
        <table:table-row table:style-name="ro15">
          <table:table-cell office:value-type="string">
            <text:p>Wolf-Beranek, Hertha</text:p>
          </table:table-cell>
          <table:table-cell office:value-type="string">
            <text:p>Die "Hutterischen Brüder"</text:p>
          </table:table-cell>
          <table:table-cell office:value-type="string">
            <text:p>VIII</text:p>
          </table:table-cell>
          <table:table-cell office:value-type="string">
            <text:p>Böhmen / Tschechoslowakei</text:p>
          </table:table-cell>
          <table:table-cell table:style-name="ce41" office:value-type="float" office:value="74">
            <text:p>74</text:p>
          </table:table-cell>
          <table:table-cell table:style-name="ce41" office:value-type="float" office:value="5">
            <text:p>05</text:p>
          </table:table-cell>
          <table:table-cell office:value-type="float" office:value="457">
            <text:p>457</text:p>
          </table:table-cell>
          <table:table-cell table:number-columns-repeated="1017"/>
        </table:table-row>
        <table:table-row table:style-name="ro15">
          <table:table-cell office:value-type="string">
            <text:p>Wünschel, Hans-Jürgen</text:p>
          </table:table-cell>
          <table:table-cell office:value-type="string">
            <text:p>Ein "historisches Ereignis" fand nicht statt (Südpfalz 1946)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1">
            <text:p>01</text:p>
          </table:table-cell>
          <table:table-cell office:value-type="float" office:value="73">
            <text:p>73</text:p>
          </table:table-cell>
          <table:table-cell table:number-columns-repeated="1017"/>
        </table:table-row>
        <table:table-row table:style-name="ro14">
          <table:table-cell office:value-type="string">
            <text:p>Wünschel, Hans-Jürgen</text:p>
          </table:table-cell>
          <table:table-cell office:value-type="string">
            <text:p>"Es lebe unser schönes Land, es lebe das großzügige Frankreich …" (Pfalz 1945)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1">
            <text:p>81</text:p>
          </table:table-cell>
          <table:table-cell table:style-name="ce41" office:value-type="float" office:value="3">
            <text:p>03</text:p>
          </table:table-cell>
          <table:table-cell office:value-type="float" office:value="205">
            <text:p>205</text:p>
          </table:table-cell>
          <table:table-cell table:number-columns-repeated="1017"/>
        </table:table-row>
        <table:table-row table:style-name="ro14">
          <table:table-cell office:value-type="string">
            <text:p>Wünschel, Hans-Jürgen</text:p>
          </table:table-cell>
          <table:table-cell office:value-type="string">
            <text:p>Das Hambacher Fest am 27. Mai 1832</text:p>
          </table:table-cell>
          <table:table-cell office:value-type="string">
            <text:p>VI</text:p>
          </table:table-cell>
          <table:table-cell office:value-type="string">
            <text:p>Deutschland / Befreiungskriege und Vormärz</text:p>
          </table:table-cell>
          <table:table-cell table:style-name="ce41" office:value-type="float" office:value="82">
            <text:p>82</text:p>
          </table:table-cell>
          <table:table-cell table:style-name="ce41" office:value-type="float" office:value="5">
            <text:p>05</text:p>
          </table:table-cell>
          <table:table-cell office:value-type="float" office:value="395">
            <text:p>395</text:p>
          </table:table-cell>
          <table:table-cell table:number-columns-repeated="1017"/>
        </table:table-row>
        <table:table-row table:style-name="ro15">
          <table:table-cell office:value-type="string">
            <text:p>Wünschel, Hans-Jürgen</text:p>
          </table:table-cell>
          <table:table-cell office:value-type="string">
            <text:p>"Der Eiserne Vorhang". Ein Schlagwort macht Geschichte</text:p>
          </table:table-cell>
          <table:table-cell office:value-type="string">
            <text:p>VII</text:p>
          </table:table-cell>
          <table:table-cell office:value-type="string">
            <text:p>Deutschland 1945-1949</text:p>
          </table:table-cell>
          <table:table-cell table:style-name="ce41" office:value-type="float" office:value="85">
            <text:p>85</text:p>
          </table:table-cell>
          <table:table-cell table:style-name="ce41" office:value-type="float" office:value="6">
            <text:p>06</text:p>
          </table:table-cell>
          <table:table-cell office:value-type="float" office:value="493">
            <text:p>493</text:p>
          </table:table-cell>
          <table:table-cell table:number-columns-repeated="1017"/>
        </table:table-row>
        <table:table-row table:style-name="ro15">
          <table:table-cell office:value-type="string">
            <text:p>Wünschel, Hans-Jürgen</text:p>
          </table:table-cell>
          <table:table-cell office:value-type="string">
            <text:p>Der "teutsche" Rhein. Die politische Geschichte eines Stroms</text:p>
          </table:table-cell>
          <table:table-cell office:value-type="string">
            <text:p>XII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12">
            <text:p>12</text:p>
          </table:table-cell>
          <table:table-cell office:value-type="float" office:value="1014">
            <text:p>1014</text:p>
          </table:table-cell>
          <table:table-cell table:number-columns-repeated="1017"/>
        </table:table-row>
        <table:table-row table:style-name="ro12">
          <table:table-cell table:style-name="ce29" office:value-type="string">
            <text:p>Z</text:p>
          </table:table-cell>
          <table:table-cell table:number-columns-repeated="1023"/>
        </table:table-row>
        <table:table-row table:style-name="ro14">
          <table:table-cell office:value-type="string">
            <text:p>Zielinski, Herbert</text:p>
          </table:table-cell>
          <table:table-cell office:value-type="string">
            <text:p>Ein sympathischer Urenkel Karls des Großen. Mit Kaiser Ludwig II. in Süditalien</text:p>
          </table:table-cell>
          <table:table-cell office:value-type="string">
            <text:p>IV</text:p>
          </table:table-cell>
          <table:table-cell office:value-type="string">
            <text:p>Das Fränkische Reich</text:p>
          </table:table-cell>
          <table:table-cell table:style-name="ce41" office:value-type="float" office:value="92">
            <text:p>92</text:p>
          </table:table-cell>
          <table:table-cell table:style-name="ce41" office:value-type="float" office:value="2">
            <text:p>02</text:p>
          </table:table-cell>
          <table:table-cell office:value-type="float" office:value="148">
            <text:p>148</text:p>
          </table:table-cell>
          <table:table-cell table:number-columns-repeated="1017"/>
        </table:table-row>
        <table:table-row table:style-name="ro15">
          <table:table-cell office:value-type="string">
            <text:p>Zimmerling, Dieter</text:p>
          </table:table-cell>
          <table:table-cell office:value-type="string">
            <text:p>Gottes Freund, aller Welt Feind. Klaus Störtebeker und die Vitalienbrüder</text:p>
          </table:table-cell>
          <table:table-cell office:value-type="string">
            <text:p>IV, XVII</text:p>
          </table:table-cell>
          <table:table-cell office:value-type="string">
            <text:p>Hanse</text:p>
          </table:table-cell>
          <table:table-cell table:style-name="ce41" office:value-type="float" office:value="89">
            <text:p>89</text:p>
          </table:table-cell>
          <table:table-cell table:style-name="ce41" office:value-type="float" office:value="1">
            <text:p>01</text:p>
          </table:table-cell>
          <table:table-cell office:value-type="float" office:value="39">
            <text:p>39</text:p>
          </table:table-cell>
          <table:table-cell table:number-columns-repeated="1017"/>
        </table:table-row>
        <table:table-row table:style-name="ro14">
          <table:table-cell office:value-type="string">
            <text:p>Zimmerling, Dieter</text:p>
          </table:table-cell>
          <table:table-cell office:value-type="string">
            <text:p>Söhne des Ikarus: Die ersten Ballonfahrer wagen einen alten Menschheitstraum</text:p>
          </table:table-cell>
          <table:table-cell office:value-type="string">
            <text:p>XV</text:p>
          </table:table-cell>
          <table:table-cell office:value-type="string">
            <text:p>Luftfahrt</text:p>
          </table:table-cell>
          <table:table-cell table:style-name="ce41" office:value-type="float" office:value="90">
            <text:p>90</text:p>
          </table:table-cell>
          <table:table-cell table:style-name="ce41" office:value-type="float" office:value="5">
            <text:p>05</text:p>
          </table:table-cell>
          <table:table-cell office:value-type="float" office:value="407">
            <text:p>407</text:p>
          </table:table-cell>
          <table:table-cell table:number-columns-repeated="1017"/>
        </table:table-row>
        <table:table-row table:style-name="ro14">
          <table:table-cell office:value-type="string">
            <text:p>Zimmerling, Dieter</text:p>
          </table:table-cell>
          <table:table-cell office:value-type="string">
            <text:p>"Trutz nu, blanke Hans". Aus der Geschichte des Deichbaus an der Nordsee</text:p>
          </table:table-cell>
          <table:table-cell office:value-type="string">
            <text:p>XII, XVII</text:p>
          </table:table-cell>
          <table:table-cell/>
          <table:table-cell table:style-name="ce41" office:value-type="float" office:value="91">
            <text:p>91</text:p>
          </table:table-cell>
          <table:table-cell table:style-name="ce41" office:value-type="float" office:value="7">
            <text:p>07</text:p>
          </table:table-cell>
          <table:table-cell office:value-type="float" office:value="554">
            <text:p>554</text:p>
          </table:table-cell>
          <table:table-cell table:number-columns-repeated="1017"/>
        </table:table-row>
        <table:table-row table:style-name="ro15">
          <table:table-cell office:value-type="string">
            <text:p>Zschietzschmann, Willy</text:p>
          </table:table-cell>
          <table:table-cell office:value-type="string">
            <text:p>Ein Bronzepanzer aus Olympia</text:p>
          </table:table-cell>
          <table:table-cell office:value-type="string">
            <text:p>III</text:p>
          </table:table-cell>
          <table:table-cell office:value-type="string">
            <text:p>Griechenland und Kleinasien</text:p>
          </table:table-cell>
          <table:table-cell table:style-name="ce41" office:value-type="float" office:value="70">
            <text:p>70</text:p>
          </table:table-cell>
          <table:table-cell table:style-name="ce41" office:value-type="float" office:value="8">
            <text:p>08</text:p>
          </table:table-cell>
          <table:table-cell office:value-type="float" office:value="748">
            <text:p>748</text:p>
          </table:table-cell>
          <table:table-cell table:number-columns-repeated="1017"/>
        </table:table-row>
        <table:table-row table:style-name="ro19" table:number-rows-repeated="1046888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Titel" table:style-name="ta4" table:print-ranges="Titel.A1:Titel.T1687">
        <office:forms form:automatic-focus="false" form:apply-design-mode="false"/>
        <table:table-column table:style-name="co17" table:default-cell-style-name="ce46"/>
        <table:table-column table:style-name="co18" table:number-columns-repeated="19" table:default-cell-style-name="ce54"/>
        <table:table-column table:style-name="co7" table:number-columns-repeated="1004" table:default-cell-style-name="ce56"/>
        <table:table-header-rows>
          <table:table-row table:style-name="ro19">
            <table:table-cell/>
            <table:table-cell table:style-name="ce52" office:value-type="string" table:number-columns-spanned="19" table:number-rows-spanned="1">
              <text:p>Index</text:p>
            </table:table-cell>
            <table:covered-table-cell table:number-columns-repeated="18" table:style-name="ce55"/>
            <table:table-cell table:number-columns-repeated="1004"/>
          </table:table-row>
          <table:table-row table:style-name="ro18">
            <table:table-cell table:style-name="ce47" office:value-type="string">
              <text:p>Titel</text:p>
            </table:table-cell>
            <table:table-cell table:style-name="ce53" office:value-type="string">
              <text:p>I</text:p>
            </table:table-cell>
            <table:table-cell table:style-name="ce53" office:value-type="string">
              <text:p>II</text:p>
            </table:table-cell>
            <table:table-cell table:style-name="ce53" office:value-type="string">
              <text:p>III</text:p>
            </table:table-cell>
            <table:table-cell table:style-name="ce53" office:value-type="string">
              <text:p>IV</text:p>
            </table:table-cell>
            <table:table-cell table:style-name="ce53" office:value-type="string">
              <text:p>V</text:p>
            </table:table-cell>
            <table:table-cell table:style-name="ce53" office:value-type="string">
              <text:p>VI</text:p>
            </table:table-cell>
            <table:table-cell table:style-name="ce53" office:value-type="string">
              <text:p>VII</text:p>
            </table:table-cell>
            <table:table-cell table:style-name="ce53" office:value-type="string">
              <text:p>VIII</text:p>
            </table:table-cell>
            <table:table-cell table:style-name="ce53" office:value-type="string">
              <text:p>IX</text:p>
            </table:table-cell>
            <table:table-cell table:style-name="ce53" office:value-type="string">
              <text:p>X</text:p>
            </table:table-cell>
            <table:table-cell table:style-name="ce53" office:value-type="string">
              <text:p>XI</text:p>
            </table:table-cell>
            <table:table-cell table:style-name="ce53" office:value-type="string">
              <text:p>XII</text:p>
            </table:table-cell>
            <table:table-cell table:style-name="ce53" office:value-type="string">
              <text:p>XIII</text:p>
            </table:table-cell>
            <table:table-cell table:style-name="ce53" office:value-type="string">
              <text:p>XIV</text:p>
            </table:table-cell>
            <table:table-cell table:style-name="ce53" office:value-type="string">
              <text:p>XV</text:p>
            </table:table-cell>
            <table:table-cell table:style-name="ce53" office:value-type="string">
              <text:p>XVI</text:p>
            </table:table-cell>
            <table:table-cell table:style-name="ce53" office:value-type="string">
              <text:p>XVII</text:p>
            </table:table-cell>
            <table:table-cell table:style-name="ce53" office:value-type="string">
              <text:p>XVIII</text:p>
            </table:table-cell>
            <table:table-cell table:style-name="ce53" office:value-type="string">
              <text:p>XIX</text:p>
            </table:table-cell>
            <table:table-cell table:number-columns-repeated="1004"/>
          </table:table-row>
        </table:table-header-rows>
        <table:table-row table:style-name="ro15">
          <table:table-cell table:style-name="ce48" office:value-type="string">
            <text:p>"… als Gattin ins Haus des Nenoferkaptah"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"… damit wir endlich ohne Berufung entscheiden (Wilhelm I, Grenzstreit USA und Großbritannien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"… den Fremden sind sie feindlich gesinnt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"… ein schön herrlich Tempel" oder: Konkrete Utopie im 16. Jahrhundert (städtische Sozialordnung, Amberg)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"… nicht mehr als 60 Pasteten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"… unsere ganze poetische Lebensart". Die Briefe der Ernestine Voß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…zeigen, wie es eigentlich gewesen". Das Geschichtsbild des Historismu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"Adjeu Welt / dann bei dir ist nichts beständiges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Allerley Fewerwerck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Alles ist Spaß auf Erden …" Giuseppe Verdi zum 175. Geburtsta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Allons enfants de la patrie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"Als Kranker unausstehlich". Der schwindsüchtige Chopi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An die 4500 … wurden geköpft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"Aus der Tiefe des Raums …" Ein Blick ins Arsenal der militärischen Fernaufklärung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"Blühende Knaben welken oft nach wenigen Jahren dahin." Vorwürfe gegen die deutschen Gymnasien des 19. Jahrhundert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Ceterum censeo…" Karthago - Roms Rivali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"Chaltura" - die "graue Zone" im sowjetischen Wirtschaftssystem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"Cutty Sark"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"Das macht nach Adam Riese …"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"Dem lebendigen Geist". 600 Jahre Universität Heidelber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Den Entdeckern der Sonnenflecken …" Der frühe Blick durchs Teleskop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"Der Eiserne Vorhang". Ein Schlagwort macht Geschicht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"Der größte Skandal der Christenheit." Galileo Galilei und sein Prozeß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"Der größte Skandal der Christenheit." Galileo Galilei und sein Prozeß, 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"Der hessische Landbote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Der Preuße ist der Mustermensch unserer Tage". Krieg und Reichsgründung 1870/71 im Echo der Presse.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"Der süße Tod fürs Vaterland". Leonidas und die Termopyl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"Deutschland muß leben". Heldenkult und Totenklage im Denkmal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Dich werden wir schon katholisch machen!" Reformation und Gegenreformation im Bayerischen Wald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"Die Armut in meiner Heimat war entsetzlich." Max Leube - ein Waisenkind in Bismarcks Deutschland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"Die Brück' am Tay"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"Die Gartenlaube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Die Juden sind unser Unglück!" Treitschkes Ausfälle und Mommsens Verwahrun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"Die Leiden des jungen Werthers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Die Waffen nieder!" (Haager Friedenskonferenz 1899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"Die Zeit des roten Mannes ist noch nicht wiedergekommen!" (Indianer in der Literatur)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Die Zeiten sind erregt, wir hoffen …" (Münchner Juden zwischen Machtergreifung und Nürnberger Gesetzen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"Diese Welt dreht sich unaufhörlich …" (Elisabeth Woodville)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"Ehrenburg oder so ähnlich"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"Ein Buonarotti der deutschen Tragödie"? Vor 150 Jahren starb Christian Dietrich Grabb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Ein echter Chirurg von Gottes Gnaden". Wilhelm Fabry von Hilden - ein bedeutender Arzt im frühen Barockzeitalter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"Ein feiner politischer Kopf". Der Possendichter Nestroy im revolutionären Wie von 1848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Ein Ort voller Schröcken und Zittern …" Wien im Pestjahr 1679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"Eine hohe Mittelmäßigkeit in allem." Georg Büchner als Medizinstudent und Revolutionär in Gieß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Entartete Kunst". 1937: Der nationalsozialistische Bildersturm gegen die Modern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Entartete Kunst". Zum Beispiel: Ernst Barlach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Er war entsetzlich im Lächeln wie im Zorn" (Erziehungsmethoden 19. Jh.)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Erspare nicht dem Knaben strenge Zucht …" Schüler und Lehrer im Altertu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Es geht gut!" Vor 200 Jahren hatte "Kabale und Liebe" zum ersten Mal Premier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Es lebe unser schönes Land, es lebe das großzügige Frankreich …" (Pfalz 1945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"Gegen die Richter". Verhaltenswandel in der Karolingerzei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"Hannibal ad portas!"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"Hannibal ad portas!"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"Haustiere" vor 15.000 Jahren?</text:p>
          </table:table-cell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"Heia Safari!" Lettow-Vorbeck und der Kampf in Ostafrika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"Hitlers Kampf und Platons Staat". Bedenkliches zur Kuns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Honi soit qui mal y pense" (Hosenbandorden)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"Ich besteige den Thron …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"Ich bin Dein Saul und Du bist mein David …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Ich bin der Doktor Eisenbart …"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"Ich sollte die Reichshauptstadt verteidigen!" 6. März bis 24. April 1945: Erinnerungen des Berliner Kampfkommandant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"Ich verband ihn, Gott heilte ihn." Ambroise Paré - ein Ahnherr der neuzeitlichen Kriegschirurgi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"Ich zweifle, daß ich etwas bin." Das Doppelleben des Gottfried Ben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Ich, der König!" Ludwig II. von Bayern besteigt den Thro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"Ihr Engländer seid verrückt wie Märzhasen." Kaiser Wilhelm II. und die Daily Telegraph-Affäre 1908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"In Europa gehen die Lichter aus." Die vergeblichen Friedensbemühungen des Fürsten Lichnowsky am Vorabend des Ersten Weltkrieg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"In Polen ist eine Revolution im Gange." Gespräche an der Weichsel - ein Reisetagebuch.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"Jefferson lebt fort!"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"Junger Mann von dreyßig Jahren…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Kapitalismus" - Ursache und Überwindung der Armut in den Industrieländern</text:p>
          </table:table-cell>
          <table:table-cell table:number-columns-repeated="11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"Koalition der Vernunft" oder "Miese Ehe"? Die Große Koalition in der Geschichte der Bundesrepublik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"Lebensqualität" im Mittelalter. Bedrängnisse und Sehnsüchte einer ferngerückten Wel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"Lieber den Teufel wählen als sterben!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"Lieber gefährliche Freiheit als sichere Knechtschaft!" (Thomas Jefferson)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"Los Jungs, es wird Zeit!" (Untergang Segelschulschiff "Niobe"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table:number-columns-repeated="2"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"Man verliert eine gute Fürstin. Das ist eine Seltenheit." Liselotte von der Pfalz im Spiegel ihrer Brief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Mayerling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"Mit Brief und Siegel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"Moskau erstarrt vor Furcht". Das grausame Regiment Ivans des Schrecklich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"Mr Livingstone, wenn ich recht vermute?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"Nürnberger Tand durch alle Land"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"O Tannenbaum, o Tannenbaum …". Wie der Siegeszug eines deutschen Weihnachtssymbols began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Ob einem manne sey zunemen ein eelichs weyb oder nicht". Das Ehebüchlein des Frühhumanisten Albrecht von Eyb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Panzer halt!" Dünkirchen - Die Rettung des britischen Expeditionskorps 1940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"Pilger sind wir und Fremdlinge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Seht, hier ist Tinte, Feder, Papier …". Eine Plauderei über Alltägliches, das nicht immer alltäglich war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"Sie ist viel gefeiert worden!" Madame de Staël in Münch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Sie locken den Kützel der geilheit …" Magister Velten und der Ursprung des deutschen Berufstheater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Soldatensender Calais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"Stadt und Mutter in Israel". Die Prager Judengemeinde im Spiegel ihrer Historie</text:p>
          </table:table-cell>
          <table:table-cell table:number-columns-repeated="9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"Szenen unaussprechlicher Verzweiflung". Der Sanitätsdienst in den Schlachten der Weltgeschichte, Teil I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"Szenen unaussprechlicher Verzweiflung". Der Sanitätsdienst in den Schlachten der Weltgeschichte, Teil II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"Tadel ist Hochverrat!" Kaiser Franz Joseph von Österre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"Thalatta, Thalatta!" Xenophon und der Zug der Zehntausend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5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"Tribschener Ruhe"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"Trutz nu, blanke Hans". Aus der Geschichte des Deichbaus an der Nordsee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"Über das Elend der Hofleute". Enea Silvio Piccolimini als Satiriker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Um nichts in der Welt möchte ich Untertan dieses kleinen Fürsten sein." Montesquieus Reise durch Deutschland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"Um nichts in der Welt möchte ich Untertan dieses kleinen Fürsten sein." Montesquieus Reise durch Deutschland, 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Unehrliche" Leute (deutsche Scharfrichter)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"Unternehmen Zitadelle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"Vive Bacchus et ses enfants!" Orden der Narren und Lebenskünstler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"Wählt den Sieger von Tannenberg!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"Wenn es ein Mädchen ist, dann setze es aus …!" Ein dunkles Kapitel der griechischen Antik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"Wenn Ihr mich braucht, ruft mich!" Kaiser Wilhelm II. im holländischen Ex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"Wenn wir schreiten Seit' and Seit'…".Die Geschichte der deutschen Jugendbewegung</text:p>
          </table:table-cell>
          <table:table-cell table:number-columns-repeated="5"/>
          <table:table-cell table:number-columns-repeated="2"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"Wer mein Fleisch ißt …"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"Willkommen, teurer Fürst, im Heil'gen Land!" Die Orientreise Kaiser Wilhelms II. 1898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"Wir haben uns getroffen, um der Menschheit einen Dienst zu leisten" (Seeabrüstungsvertrag 1942)</text:p>
          </table:table-cell>
          <table:table-cell table:number-columns-repeated="6"/>
          <table:table-cell office:value-type="string">
            <text:p>x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"Wir leben in dieser Natur versteckt". Gerhart Hauptmann und Schlesi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"Wir werden den Sieg erzwingen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… und sie nannten es Amerika. Wie ein Name zum Begriff wurd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1086: England macht Inventur. Das Domesday-Buch - Bestandsaufnahme einer Umbruchzei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1284: Der Rattenfänger von Hamel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13. Januar 1935: Entscheidung an der Saar. Die Volksabstimmung im Spannungsfeld von nationaler Identität und Hitler-Diktatu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1333: Die Eroberung der Burg Schwanau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1453 - Rafael Santi aus Urbino - 1520. "… wie ein göttliches Wesen, herabgesandt vom Himmel", Teil 1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1453 - Rafael Santi aus Urbino - 1520. "… wie ein göttliches Wesen, herabgesandt vom Himmel", Teil 2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1527: Sacco di Roma. Das Ende der Renaissance oder ein Strafgericht Gottes?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1530: Die Kaiserkrönung Karls V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1572: Die Mordnacht von Sankt Bartholomä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1588: Der Untergang der Armada. Spaniens "unbesiegbare Flotte" scheitert vor England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1629: Der Friede zu Lübeck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1631: Tilly erobert Magdeburg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1683: Wien entdeckt das Kaffeehaus. Die "kriegerischen" Anfänge einer 300 Jahre alten Institutio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1685 - Johann Sebastian Bach - 1750. Der "fünfte Evangelist" im spätbarocken Musikbetrieb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17. Juni 1953. Ein Flächenbrand breitet sich aus über die DDR.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7. Juni 1953. Ein Flächenbrand breitet sich aus über die DDR.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713 - Preußen - 1740. Herausforderung und Antwort, Teil 1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1713 - Preußen - 1740. Herausforderung und Antwort, Teil 2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1736: Ein Abenteurer auf korsischem Königsthron. Theodor von Neuhoff - ein Glücksritter im Zwischendeck der Geschicht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1758: Die Schlacht bei Zorndorf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1812: Der Brand von Moskau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1812: Die Konvention von Taurogg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1813: Die Lorbeeren von Leipzig (Radetzky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1815: Rebellion in Blüchers Armee. Die Sachsenmeuterei vor der Schlacht bei Waterloo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1818: Der Aachener Kongres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1830: Paris baut Barrikaden. Julirevolution und Bürgerkönigtum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1834 Gottlieb Daimler 1900. Ein Pionier des Automobilbaus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1859: Preußische Mission in Japan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1869: Schlagwetter im Plauenschen Grund. Auf den Zechen "Segen Gottes" und "Neue Hoffnung" finden 274 Bergleute den Tod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1871: Der Aufstand der Pariser Kommune. Der Bürgerkrieg des besiegten Frankre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1888: Ein Wendejahr in der Geschichte des deutschen Kaiserreichs. Wilhelm I. - Friedrich III. - Wilhelm II.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1889: Massenstreik an der Ruhr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1908: Der Kalaharizug der Kopperhottentotten. Eine Episode aus deutscher Kolonialzeit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1914: Deutsche Kreuzer unter dem Halbmond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6"/>
        </table:table-row>
        <table:table-row table:style-name="ro14">
          <table:table-cell table:style-name="ce49" office:value-type="string">
            <text:p>1917: Am Scheideweg des Ersten Weltkriegs. Der uneingeschränkte U-Boot-Krieg fordert die USA heraus, 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1917: Am Scheideweg des Ersten Weltkriegs. Der uneingeschränkte U-Boot-Krieg fordert die USA heraus, I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1917: Sonderfrieden für Österreich?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1918: Im Wald von Compiègn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1920: Grenzkrieg im Osten. Der polnisch-sowjetische Konflikt im Spannungsfeld der europäischen Politik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1938-1945: Rußlands Krieg im Osten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1939: Um Finnlands Freihei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940: Unternehmen "Felix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943: Mission in Montenegro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943: Mord in Minsk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943: Mord in Minsk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1944: Monte Cassino - Porträt einer Schlach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945: Der Endkampf um die "Festung Berlin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945: Die Potsdamer Konferenz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1946: Der Nürnberger Prozeß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1946: Der Nürnberger Prozeß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947: Die Entstehung der Bizon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1947: Die Ministerpräsidentenkonferenz von Münch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1963: Das Atomteststopp-Abkommen. Ein Versuch, das nukleare Wettrüsten zu begrenz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22. Januar 1944: Operation "Shingle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31. Mai 1916: Skagerrak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500-479 v. Chr.: Asien gegen Europ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6. Juni 1920: Die deutsche Republik wählt ihren ersten Reichsta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79 n. Chr.: Der Ausbruch des Vesuv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845: Die Hammaburg in Flamm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2">
          <table:table-cell table:style-name="ce50" office:value-type="string">
            <text:p>A</text:p>
          </table:table-cell>
          <table:table-cell table:number-columns-repeated="14" office:value-type="string">
            <text:p><text:s/></text:p>
          </table:table-cell>
          <table:table-cell office:value-type="string">
            <text:p><text:s text:c="2"/></text:p>
          </table:table-cell>
          <table:table-cell table:number-columns-repeated="4" office:value-type="string">
            <text:p><text:s/>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Abraham a Sancta Clar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Adenauers Ost- und Deutschlandpolitik. Eine Bilanz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Admiral Graf Spe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Adolf von Knigg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Adrienne Lecouvreur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Aegidius Albertinus. Ein Gesellschaftskritiker am Hofe Maximilians I. in Münch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table:number-columns-repeated="2"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fghanistan: In den Schnittlinien der Geschichte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Afghanistan: In den Schnittlinien der Geschichte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Afghanistan: In den Schnittlinien der Geschichte, Teil 3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Agenteneinsatz in Albanien. Ein gescheitertes Kommandounternehmen im Kalten Krieg, I. Teil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Agenteneinsatz in Albanien. Ein gescheitertes Kommandounternehmen im Kalten Krieg, II. Teil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Agnes Bernau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Agrippina - die Mutter des Nero (1. Teil)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Agrippina - die Mutter des Nero (2. Teil)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Alboins Ermordung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Albrecht Dürers Reise nach den Niederland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lbrecht Dürers Selbstbildni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Alexander Batowski und die Verfassung von 1791. Lebenslauf eines polnischen Patrioten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Alexander von Humboldt am Orinoko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5"/>
          <table:table-cell table:number-columns-repeated="2" office:value-type="string">
            <text:p>x</text:p>
          </table:table-cell>
          <table:table-cell table:number-columns-repeated="1007"/>
        </table:table-row>
        <table:table-row table:style-name="ro13">
          <table:table-cell table:style-name="ce49" office:value-type="string">
            <text:p>Alkibiades und der Untergang Athen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Alles zum Plaisier. August der Starke - Kurfürst, König und Fürst des Barock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Als der Deutsche Orden am Neckar residierte. Kleine Geschichte der Burg Horneck und ihrer Herren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Als der Mensch den Menschen zu jagen begann</text:p>
          </table:table-cell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ls Deutschland einig wurde. Bismarck und sein Staa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Als Deutschland einig wurde. Kleiner Geschichtsführer in Versen, Teil I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Als Deutschland einig wurde. Kleiner Geschichtsführer in Versen, Teil II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Als Deutschland einig wurde. Kleiner Geschichtsführer in Versen, Teil III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Als Deutschland einig wurde. Kleiner Geschichtsführer in Versen, Teil IV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Als Deutschland einig wurde. Kleiner Geschichtsführer in Versen, Teil V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Als Deutschland und Frankreich noch "Dritte Welt" waren. Geschichten aus der Völkerwanderungsepoche und der frühen Merowingerzei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Als die Belagerer noch mit Steinkugeln schossen. Neue Forschungsergebnisse über eine mittelalterliche Kriegswaffe</text:p>
          </table:table-cell>
          <table:table-cell table:number-columns-repeated="12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Als die Bilder sprechen lernten</text:p>
          </table:table-cell>
          <table:table-cell table:number-columns-repeated="13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Als die Matronen auf die Straße gingen. Frauendemonstrationen im Alten Ro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Als die Puritaner Weihnachten verbieten wollten. Die schwierigen Anfänge des Christmas Day in der Neuen Wel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ls erster Weißer auf Alaskas Boden (Georg Wilhelm Steller)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Als Giaur in Mekka. Auf gefährlicher Pilgerfahrt zum Heiligtum des Islam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Als Rothenburg seine Glanzzeit erlebte. Städtische Entwicklung im Mittelalter</text:p>
          </table:table-cell>
          <table:table-cell table:number-columns-repeated="12"/>
          <table:table-cell table:number-columns-repeated="2"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Als Schiffbrüchiger im Lande der aufgehenden Sonne. Impressionen von einer Japanreise im frühen 17. Jahrhundert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7"/>
        </table:table-row>
        <table:table-row table:style-name="ro14">
          <table:table-cell table:style-name="ce49" office:value-type="string">
            <text:p>Als Schiller nach Leipzig und Dresden kam. Die bürgerliche Kulturrevolution an der Schwelle zur Klassik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Als Wallenstein unter die Münzspekulanten ging. Der "Kipper und Wipper" und die große Inflation des 17. Jahrhundert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Am Anfang war das Zählen. Zur Geburt der Mathematik in vorchristlicher Zeit.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Am Hofe zu Bon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menophis IV. Echnato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Amerika als Weltmacht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Amerikanische Deutschlandpolitik 1945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Anastasia und die "Mordnacht von Jekaterinburg"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Andernachs "Römischer Kaiser". Wie frommer Glaube Valentian an den Rhein holt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ndreas Hofer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Anfänge der Elektrotechnik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Angelika Kauffman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ngkor - die versunkene Tempelstad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Angriff auf Eben-Emael (Belgien 1940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Anthropophagie in Mitteleuropa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51" office:value-type="string">
            <text:p>April 193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Arbeit und Lohn in Hella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Arbeitsethik im Mittelalter. "Müßiggang ist ein Feind der Seele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rchäologie auf dem Meeresgrund</text:p>
          </table:table-cell>
          <table:table-cell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Arm, aber frei und vergnügt. Zum 200. Geburtstag Josef von Eichendorff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Armenien in Geschichte und Gegenwart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Arnulf - ein Kaiser aus Kärnten. Mutmaßungen über eine Karoling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Askese, Gastmähler und Bücherherrlichkeit. Von klösterlichen Fest- und Alltagen im Mittelal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Aspekte der englischen Deutschlandpolitik im Zweiten Weltkrie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Athen gegen Sparta. Bilanz eines Kriege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Atombombe auf Moskau. Amerikanische Weltkampfvision von 1951</text:p>
          </table:table-cell>
          <table:table-cell table:number-columns-repeated="6"/>
          <table:table-cell table:number-columns-repeated="3"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Attentat am Niederwalddenkma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Attila - der Hunnenkönig. Mythos und Wirklichkei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Attila und Aetiu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Auf dem steinigen Weg von der Theorie zur Praxis. Die Entwicklung des menschlichen Blutkreislaufs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Auf dem Weg nach Indien. Karavellen Christ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"/>
          <table:table-cell table:number-columns-repeated="2"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Auf den Spuren der spanischen Silberflott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6"/>
        </table:table-row>
        <table:table-row table:style-name="ro14">
          <table:table-cell table:style-name="ce49" office:value-type="string">
            <text:p>Auf den Spuren eines Barockfeldherren. Der "Peloponnesier": Venedigs Generalkapitän Francesco Morosin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Auf der anderen Seite des Mondes. So lebten Landarbeiter auf ostpreußischen Güter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Auf der Schatzsuche vor den Bahamas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Auf der Spur des vergoldeten Kaziken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4">
          <table:table-cell table:style-name="ce49" office:value-type="string">
            <text:p>Auf der Suche nach dem Garten Eden. Paradiesvorstellungen und Weltreichslehre im Mittelal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Aufbruch zum Kreuzzug. Richard Löwenherz und Philipp August - zwei Könige, ein Dauerkonflik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Aufklärung über Aufklärer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Aufruhr im Libanon. Der Versuch, das Land durch eine europäische Intervention 1860 zu befried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Aufstand im Namaland. Ein Kapitel deutscher Kolonialherrschaft in Südwestafrika (1904-1909)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5">
          <table:table-cell table:style-name="ce49" office:value-type="string">
            <text:p>Aufstand in der "Ordungszelle". Der Hitler-Putsch 1923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Aufstieg und Fall der Templer. Das geheimnisumwitterte Schicksal eines Kreuzritterorden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Aufstieg und Fall des Rittertums. Vom Glanz und Elend einer mittelalterlichen Lebensform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Aufstieg und Wirken des Willigis von Mainz. Karriere und Leistung eines Reichsbischofs der Ottonenzei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51" office:value-type="string">
            <text:p>August 193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Aus dem Leben eines Goldkönigs (Aschanti-Reich)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4">
          <table:table-cell table:style-name="ce49" office:value-type="string">
            <text:p>Aus den Pionierzeiten der deutschen Luftfahrt. Teil I: Hugo Junkers - ein Erfinder eilt seiner Zeit vorau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Aus den Pionierzeiten der deutschen Luftfahrt. Teil II: Hugo Junkers und die Anfänge der Lufthansa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Aus der amerikanischen Gründerzeit: das größte Brauhaus der Welt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Aus der Chronik des Grafen von Zimmern. Von allerlei Kurzweil und "Schimpfbossen" im Alltag der deutschen Renaissanc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Aus der Chronik des Richer von Reim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Aus der Geschichte lernen? Weimar oder die Zerbrechlichkeit der Freiheit. Gedanken zu 30. Januar 1933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2">
          <table:table-cell table:style-name="ce50" office:value-type="string">
            <text:p>B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Baalbek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Bad Nauheim - Weg und Wandlung eines Weltbade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Baden für alle. Das Thermenwesen in der römischen Kaiserzei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Bamiyan - Ein frühes buddhistisches Zentrum in Afghanistan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Barbarossa im Kyffhäuser oder: Der literarische Traum vom "geheimen" Deutschland, Teil 1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Barbarossa im Kyffhäuser oder: Der literarische Traum vom "geheimen" Deutschland, Teil 2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Barbarossa in Italien, 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Barbarossa in Italien, I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Bartholomäus Welser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Bayard und Daguerre im Wettstreit um die Erfindung der Photographie</text:p>
          </table:table-cell>
          <table:table-cell table:number-columns-repeated="13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Bayern und die Auvergne. Perspektiven und Probleme künftiger Regionalstaaten in einem vereinigten Europa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Bayerns Prinzregentenzeit. Politik und Gesellschaft zwischen Belle Epoque und Umbru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Beatrix - die 2. Frau Barbarossa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Bebenhause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Begegnungen in Straßburg. Goethe - Lenz - Casanova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Bei George Sand in Nohan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Bei Karl dem Großen an der Autobahn. Torhalle und Kloster Lorsch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Bei Todesstrafe: Kampf der Inflation! (Diokletian, 301 n. Chr.)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Belgiens Weg zur staatlichen Unabhängigkei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Bergbau in der Antik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Bergen und die deutsche Hanse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Berlin - Auf den Spuren seiner Geschichte. I: Von Albrecht dem Bären bis zum Großen Kurfürsten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Berlin - Auf den Spuren seiner Geschichte. II: Vom Potsdamer Edikt bis zum Ausgang Friedrichs des Groß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Berlin - Auf den Spuren seiner Geschichte. III: Frühes und mittleres 19. Jahrhunder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Berlin - Auf den Spuren seiner Geschichte. IV: Kaiserzei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Berlin - Auf den Spuren seiner Geschichte. V: Weimarer Republik und Hitlerreich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Berlin - Auf den Spuren seiner Geschichte. VI: Die Zeit seit 1945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Berlin - Moskau - Polarkreis - Zentralrußland (deutscher Soldat in sowjetischer Lagerhaft), Teil 1</text:p>
          </table:table-cell>
          <table:table-cell table:number-columns-repeated="1023"/>
        </table:table-row>
        <table:table-row table:style-name="ro14">
          <table:table-cell table:style-name="ce49" office:value-type="string">
            <text:p>Berlin - Moskau - Polarkreis - Zentralrußland (deutscher Soldat in sowjetischer Lagerhaft), Teil 2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Bernhard von Clairvau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Bernhard von Sachsen-Weimar. Der Condottiere des Protestantismu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Bernstein war ihr Reichtum. Zur Archäologie und Frühgeschichte der Balten</text:p>
          </table:table-cell>
          <table:table-cell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Berühmte Orte, die keiner kennt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Bethmann Hollweg zwischen Reichstag und Oberster Heeresleitun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Betrogene Hüter ihrer Freiheit. Der lange Kampf der Kurden</text:p>
          </table:table-cell>
          <table:table-cell table:number-columns-repeated="9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Bismarck und sein Botschafter. Der Prozeß gegen den Grafen Arnim - Ein politischer Skandal von 1874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Bismarck, Gott und der preußische Staat. Ein zeitgeschichtlicher Beitrag zum Luther-Jahr 1983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Bismarcks barocke Bosheite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Bismarcks Kulturkampf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Bismarcks Mann in Petersburg. Bernhard von Bülow als Diplomat in Rußland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Bismarcks Reichstagskandidatur 1891. "Man hat ihn hinausgedrängt. Wir wollen ihn hineinbringen!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Bismarcks Sozialgesetzgebun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Blitze, Eingeweide und Vogelflug. Wie die Etrusker die Zukunft ergründen wollt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Blut, Schweiß und Bomben. Winston Churchill und die Deutschen</text:p>
          </table:table-cell>
          <table:table-cell table:number-columns-repeated="5"/>
          <table:table-cell table:number-columns-repeated="2"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Boëthius und Theoderich der Groß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Bombenanschlag auf den Postdampfer "Mosel"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Brandenburgs Aufstieg - Großmacht Österreich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Brandkatastrophe im Bazar de la Charité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Briand und Stresemann. Vorkämpfer einer europäischen Friedensordnun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Brotmuse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Bruder Berthold von Regensburg. Franziskaner, Prediger und Gesellschaftskritiker des Mittelalter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Brueghel, der Rebel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Brunichild und Fredegund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Bücher für unterwegs. Eine Geschichte der Reiseführer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Burgund. Glanz und Niedergang eines Staates im 13. Jahrhundert, 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Burgund. Glanz und Niedergang eines Staates im 13. Jahrhundert, I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Busbecq reist zum Padischah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3"/>
        </table:table-row>
        <table:table-row table:style-name="ro12">
          <table:table-cell table:style-name="ce50" office:value-type="string">
            <text:p>C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Cabrera - Insel der Verdammt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Caesar Germanicus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Caesar Germanicus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Caesars Ermordung an den Iden des März. Geschichte eines Attentat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Caligula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Caligula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Carl Köppen in Osaka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Carl Schurz in der deutschen Revolutio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Casanova in Dux. Lebensabend eines Abenteurers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Catherina de Medic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Cato, der Censor. Repräsentant einer Umbruchzei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Charles Joseph Fürst von Lign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Charles Lindbergh: Ein Mann erinnert sich. Ein fiktives Porträ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Charlotte - Kaiserin von Mexiko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Charlotte von Stei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China im Umbruch. Die gescheiterte Reformbewegung der "Hundert Tage" von 1989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5">
          <table:table-cell table:style-name="ce49" office:value-type="string">
            <text:p>Chlodowech - König der Frank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Cholerajahre - Schreckenszeiten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Chopin und George Sand auf Mallorca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Christenkreuz und Heidengold. Die zwei Gesichter des Kolumbu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7"/>
        </table:table-row>
        <table:table-row table:style-name="ro13">
          <table:table-cell table:style-name="ce49" office:value-type="string">
            <text:p>Christian Friedrich Daniel Schubar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Christiane Vulpius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Cianos Hinrichtun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Constantin der Groß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Coronados Sieben Goldene Städt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Cortez erobert Mexiko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Crato von Krafftheim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Cromwell und seine "Ironsides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2">
          <table:table-cell table:style-name="ce50" office:value-type="string">
            <text:p>D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DAMALS Gesamtregister der Jahrgänge 1969 bis 1992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DAMALS-Interview - Hessische Zeitgeschichte im Gespräch. Zeitzeuge: Der Wolfgang Eichl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nte und Beatrice. Die Liebe und die Händel dieser Wel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"Deutsche Eck" bei Koblenz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as "flüssige Brot" auf dem Prüfstand. Das Reinheitsgebot für Bier von 1516 - mehr als ein Verbraucherschutz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as "Fürstliche Leyhaus zu Braunschweig"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as "Fürstliche Leyhaus zu Braunschweig", 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as "Fürstliche Leyhaus zu Braunschweig", I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as "Heiligenstädter Testament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as "kint von Pulle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as "Musikalische Opfer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"Mutterrecht" des J. J. Bachof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as "neue Rußland" des Zaren Peter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Das "Schwarze Korps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Das "Teufelswerkzeug" eines Mönchs. Berthold der Schwarze und die Erfindung der Feuerwaff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as "Unternehmen Barbarossa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as "Unternehmen Darién"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Das "verborgene Kleinod im Emsland". Schloß Clemenswerth - eine Barockkulisse kurfürstlicher Jagdleidenschaf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Abkommen von München, 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s Abkommen von München, 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as Alexandermosaik vom Pompeji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Alte Reich und Europa. Der deutsche Weg in die Neuzei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as altmexikanische Ballspie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antike Symposion. Zwischen Zechgelage und Gelehrtenzirke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Attentat auf Heydrich, 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s Attentat auf Heydrich, 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as Attentat auf Jean Jaurè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as Attentat auf Walther Rathenau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as Attentat in der Via Rasella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as Bild des Dogen. Leonardo Loredan und Giovanni Bellinis Porträ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blutige Abendrot des Burgunderreiche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as Brandenburger Tor. Ein Symbol deutscher Geschichte, 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Brandenburger Tor. Ein Symbol deutscher Geschichte, I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as Colosseum - Arena der Superlative. Wo die römischen Massen der Blutrausch packt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as Debakel einer Verdrängung. Die DDR-Ideologen und die deutsche Geschicht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s deutsche Biedermeier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as Drama von Mers-el-Kébi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as Dreikaiserabkomm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as Duell des Robert Houdi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as Duell zwischen dem Grafen d'Artois und dem Herzog von Bourbo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as Eiserne Kreuz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as Ende der Azteken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3">
          <table:table-cell table:style-name="ce49" office:value-type="string">
            <text:p>Das Ermächtigungsgesetz für Hitl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s erneuerte Kaisert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Das falsche Heldenlied von Lissa. Eine friderizianische Anekdote - quellenkritisch betrachte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Floß der "Medusa"</text:p>
          </table:table-cell>
          <table:table-cell table:number-columns-repeated="16"/>
          <table:table-cell table:number-columns-repeated="2"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as Flottenabkommen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as frühe Rom der Könige. Zwischen Mythos und geschichtlicher Realitä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as Gani-Fest der Bariba. Reise in eine afrikanische Kultur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Das Geheimnis der "Times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as Geheimnis der Externsteine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4">
          <table:table-cell table:style-name="ce49" office:value-type="string">
            <text:p>Das goldene Rom wird wiedergeboren! Das Aachener Kaisertum und die Karolingische Renaissanc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as Grab des Tut-ench-Amun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as hallende Haus des Hade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as Halsband der Marie Antoinett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as Hambacher Fest am 27. Mai 1832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as Hauptstadtproblem in der deutschen Geschichte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as Heiligtum von Golgath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as irdische Paradies. Karl Marx - Weltbild und Wirklichkei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as Jugoslawische Modell, I. Teil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Das Jugoslawische Modell, II. Teil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Das Kloster im Mittelalter: Zentrum der Gelehrsamkeit - Werkstatt der Künst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as Lager Danzig-Matzkau. Strafvollzug in der Waffen-S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s Leben des Carl Schurz (2. Teil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as Leben des Carl Schurz (3. Teil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as letzte Aufgebot. Der Deutsche Volkssturm am Ende des Zweiten Weltkrieg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s Liebig-Muse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as Massaker am Wounded Knee Creek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Das Massaker von Camp Grant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Das maurische Spanien - Drehscheibe zwischen Orient und Okziden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Mittelal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as Parterre der König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as Pestjahr 1348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as Philipp-Grab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as preußische Militärverdienstkreuz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as Rätsel der Höhlenbilder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Das Rätsel von Regenbach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as Reich des Löwen von Juda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as Schicksal der Burgunderbeut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as schöne Kätchen von Emmerich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Das schwankende Nachleben Friedrichs des Großen. Der Preußenkönig im Zerrspiegel seiner Wirkungsgeschichte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as Spohr-Denkmal in Kassel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as stürmische Vierteljahrhundert. Französische Revolution und Napoleo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as Turiner Grabtuch - echt oder gefälscht? Auf den Spuren einer Reliqui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Urbild des Don Quijot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vergessene Fort der Kurländer (Gambia)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5">
          <table:table-cell table:style-name="ce49" office:value-type="string">
            <text:p>Das vorletzte Abenteuer. Gabriele d'Annunzio als Diktator von Fiume 1919/20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as Weltreich Heinrichs VI.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as zerbrochene Haus von Weimar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s zerbrochene Haus von Weimar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as zweite und das dritte Rom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De groote Manndränke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emokratie <text:s/>- was ist das?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emokratischer Sozialismus in Großbritanni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er "Arco della Pace" in Mailand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"blinde König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"falsche Waldemar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"goldene Reif" um Friesland (Sturmfluten und Deichbau)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er "Kaiser von Kalifornien"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Der "Kopman" von Hannov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er "Pour le mérite" als Kriegsauszeichnun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er "Pour le mérite" für Wissenschaft und Künste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Der "Retter der Mütter" besiegt das Kindbettfieber. Die bahnbrechende Entdeckung des Ignaz Philipp Semmelweis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Der "Röhmputsch" - eine deutsche Bartholomäusnacht, 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er "Röhmputsch" - eine deutsche Bartholomäusnacht, 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er "Röhmputsch" - eine deutsche Bartholomäusnacht, I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"römische Untergrund"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"Rote-Adler-Orden"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Der "Schwarze Freitag" von Florenz. Ein sensationeller Finanzbankrott im Spätmittelal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er "Seelenbesitz" im Zarenreich</text:p>
          </table:table-cell>
          <table:table-cell table:number-columns-repeated="4"/>
          <table:table-cell table:number-columns-repeated="2"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er "Stifterchor" in Naumbur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"Telemonier des Heers" (Pappenheim)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er "teutsche" Rhein. Die politische Geschichte eines Stroms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er 20. Juli 1944: Das Attenta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20. Juli 1944: Julius Leb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20. Juli 1944: Vor dem Volksgerichtshof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Der Ahnherr der "Schwarzen Kunst". Das tragische Leben des Johannes Gensfleisch, genannt Gutenberg</text:p>
          </table:table-cell>
          <table:table-cell table:number-columns-repeated="13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er alte jüdische Friedhof in Pra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alte Titan von Venedig. Enrico Dandolo und die Eroberung von Byzanz 1204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er alte Traum von der Autonomie. Katalonien zwischen Mythos und Moderne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er Archäologische Park Xanten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5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er Aufstand der Matrosen von Kronstadt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Der Aufstand des Gewissens. Helmut Stieffs Weg in den Widerstand gegen Hitl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Aufstand des Spartacu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Aufstieg des Hauses Nassau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Aufstieg Karls IV.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aussätzige Köni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Der Bath-Orden und seine Legenden. Die rätselhaften Ursprünge einer britischen Auszeichnun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er Bayerische Militär-Max-Joseph-Orde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er Benan-Brief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Berliner Verkehrsstreik 193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betrogene Betrüger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Blasenstein: "Schinder und Satan"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er böhmische Aufstand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Brand des Wiener Ringtheaters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er brüchige Firnis der Kultur. Ein Beitrag zur Weimarer Republik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er Büchernarr auf Böhmens Thron. Die unglückselige Herrschaft des "faulen" Wenze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Buchrucker-Putsch 1923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Der Coburger. Ernst II. von Sachsen-Coburg und Gotha. Ein kleiner Fürst, der große Geschichte macht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er deutsche Handelshof in Venedig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Deutsche Ritterord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er Doge des Aufbruchs. Pietro Orseolo II. begründet den Aufstieg Venedig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Donner-Treck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er Dualismus beginnt. Preußen wird Großmach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Der düstere Ursprung der Lynch-Justiz. Als der Bürgermeister von Galway seinen Sohn aufhängt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er ehrbare Sträfling. Die ungewöhnliche Karriere des François Vidocq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er Eiffelturm. Ein Wahrzeichen feiert Geburtsta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Elefant auf der Place de la Bastill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Englandflug des Rudolph Heß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erste Entwicklungshelfer. Vor 25 Jahren starb Albert Schweitzer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Der erste Ost-West-Flug über den Atlantik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Der erste Theaterskandal der Weltgeschichte. Ein Schauspiel fällt der Politik Athens zum Opfer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Esprit des Fürsten Mettern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Der ewige Traum vom versunkenen Paradies. Wie "Atlantis" wieder einmal gefunden wurd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Fall Andrew Johnson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Der Fall Boethius. Ein Justizmord am Hofe Theoderichs des Groß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er Fall Petiot. Ein Massenmörder auf "Emigrantenjagd" im besetzten Pari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er Fall Schippe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er Fall Sponeck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falsche Roland. Das Kaiserstandbild von Wede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er Felsen Morij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er Film hat viele Väter</text:p>
          </table:table-cell>
          <table:table-cell table:number-columns-repeated="13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er fliegende Graf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Der Flintenstein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er Freiheitskampf der Kurden</text:p>
          </table:table-cell>
          <table:table-cell table:number-columns-repeated="9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er Freiheitskampf des Georg Jenatsch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Friedensvertrag von Versaille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er Garten des Père de la Chais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er Gefangene auf dem Hohensaperg. Wie der Dichter Schubart ein Opfer fürstlicher Despotie wurd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Geist von Locarno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Glanz Preußens. Berlin und Potsdam in der friderizianischen Zei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Graf von Monte Christo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er große Brand Hamburgs im Jahre 1842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Der große Kardinal. Vor 400 Jahren wurde Armand Jean du Plessis, Duc de Richelieu gebor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er große Turm des Gustave Eiffel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Hausorden von Hohenzoller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er heilbringende Got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er Hereroaufstand 1904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5">
          <table:table-cell table:style-name="ce49" office:value-type="string">
            <text:p>Der Hexenprozeß gegen Christina Plum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er Hexen-Weyer. Ein Streit wider den Verfolgungswah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er Hirschpark. Ludwigs XV vielumrauntes "Mädchenpensionat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Der Impresario, der Haydn nach London holte. Johann Peter Salomon - ein Konzertagent im Schatten der Musikgeschicht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er Investiturstreit. Weltliche und geistliche Gewalt im europäischen Hochmittelalter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er Jugendstil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junge Franco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Der Kaiser im Wartestand. Die tragische Rolle des Erzherzogs Franz Ferdinand im Fin de siècle der Donaumonarchi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er Kaiserhymnus der Archipoeta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Kampf um Madrid. Höhepunkt und Ende des Spanischen Bürgerkrieg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Der Kindermord zu Bethlehem fand nicht statt. Wie die Legende aus Herodes einen blutrünstigen Tyrannen macht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König von Kanarien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er Königlich-Sächsische-Militär-St. Heinrichsorde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er Königlich-Württembergische Militär-Verdienstorde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er Krieg am Golf. Historische Hintergründe einer Weltkrise</text:p>
          </table:table-cell>
          <table:table-cell table:number-columns-repeated="5"/>
          <table:table-cell table:number-columns-repeated="2"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er kurze Frieden des Kaisers Probu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er kurze Traum von einem demokratischen Staat. Die Mainzer Republik 1792/93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lange Marsch des Simon Bolivar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Der lange Weg nach Deutschland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Der lange Weg zum "Britannien der Südsee". Vor 150 Jahren: Die Geburt des modernen Neuseeland</text:p>
          </table:table-cell>
          <table:table-cell table:number-columns-repeated="9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Der lange Weg zur Einheit. 1787: Die Constitutional Convention schuf die Verfassung der USA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Der letzte Preuße und das "Zweite Reich" (Kaiser Wilhelm I.), Teil 1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er letzte Preuße und das "Zweite Reich" (Kaiser Wilhelm I.), Teil 2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er Limes als Beispiel antiker Baukunst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Limes in Obergermani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Löwe von Makedoni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Löwe von San Marco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er Löwlerbund von 1489. Eine Adelsfronde gegen Fürstenwillkü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mährische Ausgle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er Mann auf dem Tausendmarkschei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er Mensch als "Restrisiko" der Technik. Wenn Fahrlässigkeit zu Katastrophen führt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Der Mohr in Europa. Eine diskriminierte Minderheit des 18. Jahrhunderts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er Mormonen-Trai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Der Motor aus der "Murksbude". Nicolaus August Otto - der Ahnherr des automobilen Zeitalters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Der Müller von Sanssouci. Eine anekdotische Variation über ein historisches Them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Neandertaler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Der Parlamentarische Ra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Peloponnesische Krieg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Peloponnesische Krieg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Peloponnesische Krieg, I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er permanente Bürgerkrieg. Jugoslawien - im Minenfeld der Vergangenheit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er Philosoph aus dem Trüffelland. Zum 400. Todestag Michel de Montaigne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er Physiker mit den "Sudelbüchern". Georg Christoph Lichtenberg - Göttingens skurriler Professor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Der Pirat der Königin. Francis Drake - ein Vorkämpfer der englischen Seemach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er Poet als Politiker. Die Verbannung des Dante Alighieri aus Florenz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Prinz von Oranien (1. Teil)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Prinz von Oranien (2. Teil)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Prinz von Oranien (3. Teil)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Raub der Mona Lisa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er Rebell mit dem Blitzableiter. Benjamin Franklin - eine amerikanische Karriere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Der Regent und sein König (Philipp II. von Orléans)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rote Fels im Meer. Helgolands wechselvolle Vergangenheit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er Rufmord an Ebert. Das deutsche Volk schuldet ihm Dank und Anerkennun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er sächsische Prinzenraub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Der Sankt-Hubertus-Orden. Ein Heiliger als Patron einer exklusiven bayerischen Auszeichnun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er Schalk am Hof: Eulenspiegel und seine Verwandt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Schatz der "Lusitania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er Schicksalstag Karls des Kühn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Schinderhannes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er siebenfache Professor (Gottfried Christoph Beireis)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Spion des Kaiser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er Spion von Malcesine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er Staatsvertrag vom 15. Mai 1955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Ständestaat im Bild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Stein von Rosett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Sternkreuzorden. Ein Mirakel begründet eine exklusive Auszeichnun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er Sturz ins Vergnügen. Wiens biedermeierliche Tanzfest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Tabak und seine Gegner. Aus der Kulturgeschichte des Rauchens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Telegraph des Monsieur Chappe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er Teppich von Bayeux, 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Teppich von Bayeux, I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Teppich von Bayeux, II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Tod der Beatrice Cenc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er Tod der Fürstin Schwarzenber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er Tod des Johannes Nepomuk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Der Tod des Sokrate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Tod Johannes' des Täufer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Tod Karls des Groß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tolle Christia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totale teutonische Staat (Turnvater Jahn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er Tote von Taganrog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er Tote von Tollund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4">
          <table:table-cell table:style-name="ce49" office:value-type="string">
            <text:p>Der Tribun der Revolution. Des Grafen Mirabeau Schicksale zwischen Aix und Pari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er Türkenloui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türkische Pascha aus Brandenbur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er Tyrann Polykrate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er umstrittene Wüstenheld. Die bizarre Karriere des Lawrence von Arabi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3"/>
        </table:table-row>
        <table:table-row table:style-name="ro15">
          <table:table-cell table:style-name="ce49" office:value-type="string">
            <text:p>Der unbekannte Heinrich Schliemann. Ein Leben zwischen Homer und Börse</text:p>
          </table:table-cell>
          <table:table-cell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er unduldsame Reformer. Kaiser Joseph II. - Leben, Leistung und Legend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er unerwünschte Vorfahr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Der unheilige Kreuzzu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Der unstillbare Geldhunger des Ancien Régime. Steuer und Staat vor der Französischen Revolutio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er Untergang der "Wilhelm Gustloff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er Untergang der Hansestadt Groß-Nowgorod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Der Untergang der Republik Florenz. 1530: Ein Wendepunkt in der Geschichte der Medici-Stad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Der Untergang des alten Handwerks. Zur Sozialgeschichte der Kleinen Leute im 19. Jahrhundert 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er Untergang des Panzerschiffes "Großer Kurfürst"</text:p>
          </table:table-cell>
          <table:table-cell table:number-columns-repeated="16"/>
          <table:table-cell table:number-columns-repeated="2"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er Untergang Jerusalems. 70 n. Chr.: Titus zerstört die "Tochter Zions"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r verkannte Hitl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er Verschwörung des Dogen Marino Falieri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r verschwundene Erfinder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er Völkerbund. Hoffnungen und Enttäuschung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Weg in den Ersten Weltkrie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Der Weg in den sozialistischen Einheitsstaat. Die Zwangsvereinigung von SPD und KPD zur SED 1946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Weg nach Europa, 1. Teil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er Weg nach Europa, 2. Teil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er Weg nach Lepanto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er Westwall 1938-1940. Propaganda und Wirklichkei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er Zusammenbruch der "Heeresgruppe Mitte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er zweite Kardinal. Jules Mazarin konsolidiert den französischen Absolutismu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es Gnaeus Pompeius Weg zur Mach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es Kaisers ferne Untertanen. Deutsch-Ostafrika: Struktur eine Koloni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Des Wandel des biblischen Gottesbegriffes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eutsche Militärberater bei Tschiang Kai-schek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Deutsche und Slawen in Mitteleuropa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eutsches Weinmuse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51" office:value-type="string">
            <text:p>Dezember 193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ie "Bavaria" in Münch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"dämonischen Zehn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"Einjährigen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"Eiserne Maske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ie "Geisterstadt" Bodie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Die "Gottesmaler" von Palech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"Great Eastern"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ie "Hölle von Verdun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ie "Hutterischen Brüder"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Die "Igeler Säule"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"Jagd auf den Bären", 1881: Der Mord an Zar Alexander II.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ie "Kameliendame" des Alexandre Duma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"Krieg-in-Sicht"-Krise 1875 (Bismarck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ie "Löwenmäuler" des Palazzo ducal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ie "Motten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ie "Neolithische Revolution". Als der Mensch seßhaft wurde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Die "Panzer" der Antik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ie "Prinzessin von Miramar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ie "schwarze Kunst" des Johannes Gutenber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ie "spanische Verschwörung" gegen Venedig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ie "Tochter der Republik". Wie Venedig Zypern erwarb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ie "trojanischen" Hohenzoller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ie "verkauften Hessen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Die "verlorene Kolonie" in Virginia. Englands glückloser Start in die Neue Wel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Die "Volkslisten" des Dritten Reiches. Historische Hintergründe zu einem deutsch-polnischen Gegenwartsproblem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"Wunder des Himmels"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ie "Wunderwaffe" von Peenemünd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ie Abdankung Wilhelms II.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ie Abenteuer des Kapitäns Schümann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ie Achsenpartn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Affäre Dreyfu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ie Akropolis von Samos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älteste Schleuse Europas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ie Anhäuser Mauer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Ausgrabungen von Marzabotto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ie Axt als Kulturgegenstand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Die Bayerische Militär-Verdienst-Medaille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ie bayerische Sophi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ie Bedeutung des innerdeutschen Handels für die DD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ie Begum Sumru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Die Belagerung von Tyro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Berliner "Kartoffelrevolution". Hungersnöte im 19. Jahrhunder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ie Berliner Blockade 1948/49. Ein entscheidender Impuls zur Teilung Europa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Die Besiegten suchen die Schuldigen. Tsushima 1905: Das juristische Nachspiel einer Schlacht.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ie Bilderhöhle von Choit-Zenkjer</text:p>
          </table:table-cell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ie Biographie der Sterne aufgeblättert. Friedrich Wilhelm Herschel, der Entdecker des Planeten Uranu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Die Breidenbachsche Pilgerfahr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Die Brücke bei Remag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Bürger von Calai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Condottieri der italienischen Renaissance, Teil 1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ie Condottieri der italienischen Renaissance, Teil 2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deutsche Ostgrenze im 20. Jahrhundert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Die deutsche Ostkolonisation. Nationalistischer Zankapfel oder gemeinsames europäisches Erbe?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ie Deutsche Reichsbahn als Reparationsobjekt 1924-1933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ie Dinosaurier der Luftfahrt. Aus der großen Zeit der Zeppelin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ie Dreikaiserschlacht. 1805: Napoleons größter Sieg bei Austerlitz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ie Dubarry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ie dunklen Anfänge eines "hellen" Geschlechts. Wie ein Bauer und Bandit die Ming-Dynastie begründet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Die Einheit zerbricht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ie Emser Depesch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ie Entdeckungsreisen des Alexander Mackenzie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Die Entdeckungsreisen des Giovanni Caboto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ie Entführung des Obristen von Kalckstei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ie Entscheidung von Maratho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Entstehung des Burgenlande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Erfindung der Schrif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Erfindung des Fernrohrs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ie Erfindung des Torpedos</text:p>
          </table:table-cell>
          <table:table-cell table:number-columns-repeated="14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ie Ermordung des Marat. Charlotte de Corday und ihr Prozeß 1793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ie Ermordung Kotzebue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ie Ermordung Philipps von Schwab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ie erste Doktorin der Welt. Eine ungewöhnliche Karriere im barocken Venedig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erste Weltumseglung. Sieg und Untergang Ferdinand Magellan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"/>
          <table:table-cell table:number-columns-repeated="2"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ie ersten Slawen in Deutschland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3">
          <table:table-cell table:style-name="ce49" office:value-type="string">
            <text:p>Die Erstentdeckung Amerikas</text:p>
          </table:table-cell>
          <table:table-cell table:number-columns-repeated="14"/>
          <table:table-cell table:number-columns-repeated="2"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Die Expedition der Alexine Tinné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Faszination des Welteroberers. Alexander der Große im Gedächtnis der Völker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Fehde des Sichar (Strafrecht)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ie Felsbilder von Bohuslän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4">
          <table:table-cell table:style-name="ce49" office:value-type="string">
            <text:p>Die Frau im Schatten Friedrichs des Großen. Elisabeth Christine - Königin von Preuß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ie Frau mit dem Samtherz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ie Fregatte "Lutine"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ie Friedensbemühungen des Schweden Birger Dahleru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ie Fritsch-Krise 1938. Über das trügerische historischer Parallel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ie Fürsten von Susdal und Wladimir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Die Geburt des Kinde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Geburtsstunde des deutschen Nationaltheater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Gefangenen von Fort de Jou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ie Geheimnisse historischer Zeitrechnun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Georgs-Rit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Die Geschichte eines kosmischen Vagabunden. Zur 30. Wiederkehr das Halleyschen Kometen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ie gespaltene Nation. Deutschland seit 1945.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Die gespaltene Stadt. Vor 25 Jahren: Die Mauer in Berli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Gladiatoren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Gladiatoren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ie Glocke "Gloriosa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Goldene Horde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Die Goten. Ein Volk auf der Wanderung durch Europa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Goten. Ein Volk auf der Wanderung durch Europa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ie Gracch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ie Gralsburg im Odenwald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große Dame von Grigna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ie große Zeit der Ägäis (Kykladenkultur, 3. Jt. v. Chr.)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ie Grumbachschen Hände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ie Halbinsel der Künstler. Malerei in der Bretagn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ie Halbkugeln des Bürgermeisters. Otto von Guericke - ein Ratsherr als Pionier der Physik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ie Harnschau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Die Heiligen Drei Könige in Köl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Die heimlichen Königskinder Ludwigs XV. Aus der Sittengeschichte des Ancien Régim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ie hellenische Freihei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Die Hitlerjugend: Pflanzschule des totalitären Staates. Erziehung unterm Hakenkreuz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hl. Elisabeth und Konrad von Marbur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ie Hohenstaufe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ie Hohenzollern als Burggrafen von Nürnberg. Ein Aufstieg mit "Fortune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Höhlenburg Stein an der Trau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ie Hudson's Bay Company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07"/>
        </table:table-row>
        <table:table-row table:style-name="ro13">
          <table:table-cell table:style-name="ce49" office:value-type="string">
            <text:p>Die Insel der heiligen Schlang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irische Tragödie, I. Teil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irische Tragödie, II. Teil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Irrfahrten der Großen Heidelberger Liederhandschrif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Jagdflieger des 1. Weltkrieg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ie Kaderschmiede der Armee. Kadettenleben im Deutschen Kaiserre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Die Kaiser-Wilhelm-Gedächtniskirche in Berlin. Vom Monument der Reichsromantik zum Mahnmal deutscher Geschicht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Kanonade von Valmy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Die Karolinger - Aufstieg einer Königsdynastie. Wie die fränkischen Hausmeier die Merowinger verdrängt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ie Katastrophe der Nobile-Expedition</text:p>
          </table:table-cell>
          <table:table-cell table:number-columns-repeated="15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Die Katastrophe im deutschen Osten. Massenflucht und Vertreibung seit 1945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Kathedrale der Nation (Kölner Dom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Kavallerie der Reichsweh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Klosterstadt Maulbron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ie Königin von Saba. Geschichte oder Legende?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Kreuze der 3 Fünf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ie Kunstsammlungen im Bergwerk bei Ausse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ie Landung bei Tres Forcas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ie laute "Einsamkeit" der Solitude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ie Lehre des Mani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ie Liberale aus Weimar. Kaiserin Augusta im Schatten der preußischen Politik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ie Liebe als Fatum. Zur Zivilisationskritik in Mérimées Carmen-Novell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Löwen von Mykenai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Meersburg am Bodense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ie meisten trieb die Not übers Meer. Sei 300 Jahren wandern Deutsche nach Nordamerika aus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Die merkwürdige Urkunde aus Kloster Arnsburg. Ein Schlüsselzeugnis für die Königswahl Friedrichs I. Barbarossa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ie Mission des Sumner Wells, 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ie Mission des Sumner Wells, 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ie Mysterien von Samothrak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Narren und ihre Feste. Kleine Kulturgeschichte des Karnevals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Nationalversammlun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ie Neckarschiffer von Haßmersheim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ie Neuberi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Niflungen reiten nach Soest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Niflungen reiten nach Soest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Nordostpassage</text:p>
          </table:table-cell>
          <table:table-cell table:number-columns-repeated="15"/>
          <table:table-cell table:number-columns-repeated="2"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ie Olympische Flamm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Olympischen Spiele der Antike. Eine Tradition von 1169 Jahr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Organisation Todt im Zweite Weltkrieg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ie Organisation Todt im Zweite Weltkrieg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ie Ostfreiwillig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Die permanente Emigration. Aus Geschichte und Kultur der Exilpolen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Die polnischen Teilung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Prätorianer im kaiserlichen Ro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Protokolle der Weisen von Zion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Die Pyramide des Cheops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Rededuelle des Demosthenes. Athens großer Rhetor im Ränkespiel der Politik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Reichsverfassung von 1848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ie Reise des Erbprinzen von Kleve durch Bayer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Republik von Weimar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Republik von Weimar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Rückkehr der Bourbon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ie Salzburger Exulat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ie Schelme vom Kölner Domverei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Schlacht am Little Big Horn River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Die Schlacht bei Roßbach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ie Schlacht um Stalingrad. I. Teil: Der neue Aufbruch - Hitlers Offensive 1942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Die Schlacht um Stalingrad. II. Teil: Der Kessel und das Ende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Die Schlacht von Bornhöved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ie Schlacht von Hemmingsted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Die Schleswiger Landenge</text:p>
          </table:table-cell>
          <table:table-cell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ie schöne Bärbel von Ottenheim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Schrift im Alten Orient. Geschichte, Inhalte, Benutzer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Schuld am Ersten Weltkrieg. Fritz Fischers Herausforderun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ie Seeschlacht bei Lissa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6"/>
        </table:table-row>
        <table:table-row table:style-name="ro14">
          <table:table-cell table:style-name="ce49" office:value-type="string">
            <text:p>Die Septembermorde 1792: Ein Höhepunkt des Schreckens. Paris - seine Menschen - die Große Revolutio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Die Sieben Weltwunder der Antike. Verwehte Spuren auf der Suche nach dem Ungewöhnlichen.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Die Sieger von 1945 und die deutsche Frage. Ein neues Weltsystem erwächst aus den Trümmern Europas</text:p>
          </table:table-cell>
          <table:table-cell table:number-columns-repeated="6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Die Söhne der Königin Luis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Die Stadt im Schatten Wiens. Die wechselvolle Geschichte von Wiener Neustadt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Stalinnote von 1952 - eine Chance zur Wiedervereinigung Deutschlands?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Die Steinbilder der Camuni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Die Straßburger Eid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Die Studenten von Jena proben den Aufstand. 1792: Eine Universitätsrevolte im Zeichen der Französischen Revolutio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ie Subkultur des alten Handwerks. Gesellenbruderschaften im 18. Jahrhunder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ie Tankschlacht von Cambrai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ie Tat der "Göttinger Sieben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Die tausendjährigen Contarini. Zur Geschichte des venezianischen Dogengeschlechts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Tempelstadt auf dem Monte Alban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Die Theresianischen Reform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Toten um Maria Stuar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Die Tragödie der "Gneisenau"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ie Türken vor Wi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Die Türme von San Gimignano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überforderte Großmacht. Das Wilhelminische Re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Die United Fruit Company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ie Ursachen der Völkerwanderung. Zum Beispiel: Die Langobard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ie Vem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table:number-columns-repeated="2"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Die Vendôme-Säul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Verlegung des ersten Atlantikkabels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ie verleumdete Xanthipp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ie verlustreichen Siege des Pyrrho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Vernichtung des Templerorden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Die Verschwörung des Catilin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ie Versenkung der Lusitania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Die Verwaltung der Krondomänen unter Karl dem Groß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Die Villa Hadrian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Wahl des Papstes. Ein mittelalterliches Verfahr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Die Wahrheit über den Tod Rasputin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Die Weizsäckers. Kontinuität einer Familie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Die Welser in Venezuela. Auf Beutezug in der Neuen Welt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07"/>
        </table:table-row>
        <table:table-row table:style-name="ro13">
          <table:table-cell table:style-name="ce49" office:value-type="string">
            <text:p>Die Welt der Kelten. Faszination einer alteuropäischen Kultur </text:p>
          </table:table-cell>
          <table:table-cell table:number-columns-repeated="2" office:value-type="string">
            <text:p>x</text:p>
          </table:table-cell>
          <table:table-cell table:number-columns-repeated="1021"/>
        </table:table-row>
        <table:table-row table:style-name="ro15">
          <table:table-cell table:style-name="ce49" office:value-type="string">
            <text:p>Die Welt der Magister und Scholaren. Die Universität im mittelalterlichen Europa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Wiedergeburt Athen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ie wirkliche "Effi Briest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Wittelsbacher am Niederrhei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Die Wohlgerüche Arabien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Die wundersame Meerfahrt des St. Brendan. Ein Bestseller im mittelalterlichen Europa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ie Zerschlagung der Standard Oi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Diokletians Palast an der Adri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Doktor Karlstadt, der Rivale Luthers. Bilderstürmer, Schwarmgeist, Reformator?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Domitian: Dominus et Deus. Ein Herrscher scheitert an seinem übersteigerten Sendungsbewußtsei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Don Carlo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orothea Schlözer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Dörpfeld und Wilhelm II.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3">
          <table:table-cell table:style-name="ce49" office:value-type="string">
            <text:p>Dostojewski in Sibirien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Dreimal "Gorch Fock"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Dr<text:span text:style-name="T4">ôle de guerre 1939/40. Ein seltsamer Krieg</text:span>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Drusus und Seia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2">
          <table:table-cell table:style-name="ce50" office:value-type="string">
            <text:p>E</text:p>
          </table:table-cell>
          <table:table-cell table:number-columns-repeated="1023"/>
        </table:table-row>
        <table:table-row table:style-name="ro14">
          <table:table-cell table:style-name="ce49" office:value-type="string">
            <text:p>Eheprobe für einen Renaissance-Prinzen. Wie Vicenzo Gonzaga seine Manneskraft beweisen mußt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Ehrenmann am Tag, Gauner bei Nacht. Deacon Brodie oder Das dubiose Doppelleben eines Edinburgher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Ehrensold und Ehrengeleit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Ein "Arbeiter der Faust". Der Mythos Max Schmelin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Ein "balkanisches Teufelsweib"? Olympias, die Mutter Alexanders des Groß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Ein "historisches Ereignis" fand nicht statt (Südpfalz 1946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Ein "kritischer Freund". Andr<text:span text:style-name="T4">é François-Poncet und die Deutschen</text:span>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Ein anderer "Kampf um Rom". Der imperiale Traum Kaiser Ottos III.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Ein Blutgericht über den römischen Ade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Ein Boot vor 8000 Jahren</text:p>
          </table:table-cell>
          <table:table-cell office:value-type="string">
            <text:p>x</text:p>
          </table:table-cell>
          <table:table-cell table:number-columns-repeated="15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Ein Bronzepanzer aus Olympi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Ein Dandy mit Verdiensten. Mit James Boswell auf Reis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Ein Deutscher im Dienste der Konquistadoren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4">
          <table:table-cell table:style-name="ce49" office:value-type="string">
            <text:p>Ein deutscher Minister als Stadtgründer in Brasilien. Der Liberale Erich Koch-Weser in Exil.</text:p>
          </table:table-cell>
          <table:table-cell table:number-columns-repeated="6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Ein falscher Kronprätendent in England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Ein Filmstar auf den Bühnenbrettern. Heinz Rühmann als Theaterschauspieler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Ein finsterer Fürst der Naturwissenschaft. Philipp Lenard - ein Nobelpreisträger auf nationalistischen Abwegen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Ein Flugzeug des 18. Jahrhunderts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Ein Gespenst geht um. Die Weiße Frau der Hohenzoller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Ein Gestüt auf der Flucht. 1812: Die Trakehner Pferde entkommen dem Zugriff der Grande Arm<text:span text:style-name="T4">ée</text:span>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Ein goldenes Zeitalter wird inszeniert. Die Augustus-Statue von Prima Port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Ein Götterfest für die Kaiserkrone. August der Starke und die barocke Kunst zu feier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Ein Heiliger Vater mit Frauen und Kindern. Der berüchtigte Renaissance-Papst Alexander VI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Ein junger Mann voll Tatendrang. Wie Christian Jürgensen Thomsen das Drei-Perioden-System der Frühgeschichte entwickelte</text:p>
          </table:table-cell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in Juwel in Lothringen. Geschichte und Kultur der Residenzstadt Nancy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Ein Karat - der Kern einer Brotbaumfrucht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Ein Karthago-Frieden für Deutschland? Der Morgenthau-Plan von 1944 in der amerikanischen Politik</text:p>
          </table:table-cell>
          <table:table-cell table:number-columns-repeated="6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Ein Komplott gegen Hitlers Kriegspolitik. Die gescheiterte Septemberverschwörung von 1938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Ein König liebt vier Schwester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Ein Königreich als Mitgift. Vom Heiratsschacher der Dynastien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Ein Königreich am Rande der Welt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Ein Kunstauftrag mit Hindernissen. Van Dyck in Palermo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in Kunstwerk im Dienste der Propaganda. Der Friedensaltar des Kaisers Augustu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Ein langer Kampf um Anerkennung. Der Fall des Naturforschers Julius Robert Meyer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Ein Leben für die Aufklärung. Der streitbare Literat Voltair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in Leben im Galopp. Napoleons Reitergeneral Lasall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8">
          <table:table-cell table:style-name="ce49" office:value-type="string">
            <text:p>Ein Maler als General Napoleons. Die ausgefallene Karriere des Louis-Fran<text:span text:style-name="T4">çois Lejeune</text:span>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in Maler unterwirft sich eine Stadt. Hans Makart und Wi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Ein Mandarin im Kampf gegen das Rauschgift. Kommissar Lin und das Vorspiel zum Opiumkrieg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5">
          <table:table-cell table:style-name="ce49" office:value-type="string">
            <text:p>Ein Oldtimer der Lüfte Die Douglas C-47 - "Arbeitspferd" der Alliierten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Ein Papst der Geschichtsschreibung. Leopold von Ranke oder Glanz und Elend des Historismu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Ein Paradiesvogel in Preußen. Das turbulente Leben des Fürsten von Pückler-Muskau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Ein Preuße in der Türkei. Helmuth von Moltkes Mission im Osmanischen Re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Ein Romantiker auf Preußens Thron. Friedrich Wilhelm IV. zwischen Restauration und Revolutio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Ein Sachsenherzog in Klosterhaft? Hypothesen über das Schicksal des Widukind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Ein Schmied namens Schwependieck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Ein Sevillaner im Rheinland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in sympathischer Urenkel Karls des Großen. Mit Kaiser Ludwig II. in Süditali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Ein Tunnel nach Albion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Ein Volk sucht seine Nation. Der Deutsche Bund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Ein Vorkämpfer für die Einigung Europas. Zur politischen Laufbahn Robert Schumans 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Ein Weltbürger in München. Graf Rumford - Naturforscher und Vater des Englischen Garten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2"/>
        </table:table-row>
        <table:table-row table:style-name="ro14">
          <table:table-cell table:style-name="ce49" office:value-type="string">
            <text:p>Ein Wettlauf auf Leben und Tod. Amundsen uns Scott im Kampf um den Südpol, I. Teil</text:p>
          </table:table-cell>
          <table:table-cell table:number-columns-repeated="1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Ein Wettlauf auf Leben und Tod. Amundsen uns Scott im Kampf um den Südpol, II. Teil</text:p>
          </table:table-cell>
          <table:table-cell table:number-columns-repeated="1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Ein Wettlauf auf Leben und Tod. Amundsen uns Scott im Kampf um den Südpol, III. Teil</text:p>
          </table:table-cell>
          <table:table-cell table:number-columns-repeated="1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Ein Wettlauf auf Leben und Tod. Amundsen uns Scott im Kampf um den Südpol, IV. Teil</text:p>
          </table:table-cell>
          <table:table-cell table:number-columns-repeated="1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Ein Zaungast beim Berliner Kongreß. Der Maler Anton von Werner als Chronist des Bismarckreich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Ein Ziel - Zwei Wege (Adenauer, de Gaulle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Ein Zweivölkerschicksal in Böhmen. Deutsche und Tschechen - Geschichte einer gescheiterten Symbiose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Einbruch auf Burg Hohenzollern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Eine "graue Eminenz" muss gehen (Friedrich von Holstein, 1906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Eine "unwahrscheinliche Verständigung" wird Wirklichkeit. Die Triple-Allianz 1906/07, Teil 1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Eine "unwahrscheinliche Verständigung" wird Wirklichkeit. Die Triple-Allianz 1906/07, Teil 2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Eine abenteuerliche Thronfahr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Eine Belohnung für den Retter des Zaren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Eine brandenburgische Kolonie in Afrik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2"/>
        </table:table-row>
        <table:table-row table:style-name="ro14">
          <table:table-cell table:style-name="ce49" office:value-type="string">
            <text:p>Eine Friedensvision im Vorfeld des Kalten Krieges. Vor 40 Jahren wurde die UNO-Charta unterzeichne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Eine Hochzeit mit politischem Eklat. Herbert von Bismarck heiratet die Gräfin Hoyo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Eine Justizaffäre um E. T. A. Hoffmann. Der Dichter im Strudel der Demagogenverfolgun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Eine Oper macht Weltgeschicht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ine schöne Abenteurerin. Das Fräulein von Montijo als Kaiserin von Frankre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Eine spätmittelalterliche Visitationsreise durchs Alpenland. Aus dem Tagebuch des gelehrten Paolo Santonino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Eine tote Stadt und ihre Geheimnisse. Leben und Sterben in Pompeji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Eine Uhr für 20.000 Pfund</text:p>
          </table:table-cell>
          <table:table-cell table:number-columns-repeated="14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6"/>
        </table:table-row>
        <table:table-row table:style-name="ro14">
          <table:table-cell table:style-name="ce49" office:value-type="string">
            <text:p>Eine zarte Engelsfrau. Vor 200 Jahren wurde die Malerin Angelika Kauffmann gebor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ine ziemlich stille Landschaft. Historisches und Persönliches aus dem Piestingta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Einhard und Imma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Einsatz der Kriegsmarin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Eisenach - Gotha - Erfurt. Auf den Spuren der Gründungsgeschichte der SPD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Elefant, Greif und Phoenix an der Kette (Ordenssymbole)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Eleonore d'Olbreus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Eleonore von Aquitani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Elisabeth, genannt Sisi. Leben und Legende einer Kaiseri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Emanzipation auf Amerikanisch. Von der Auflösung des Rollenklischees im 19. Jahrhundert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Emile Zola. Eine moralische Institution der Dritten Republik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ntführung und Tod des Herzogs von Enghi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Entscheidung an der Goliathsquelle. Wie die Mamluken die Mongolen aus dem vorderen Orient vertrieb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Entscheidung in Persien. Der britisch-sowjetische Einmarsch 1941 und das Schicksal der deutschen Koloni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Entschied Verrat den Zweiten Weltkrieg?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Erbin des Normannenreiche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Erik I. - der glücklose Köni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Ernst Glück - der "lettische Luther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Erzbischof Anno von Köl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Erzbischof Balduin von Tri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Es begann am Mont Cenis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Es lebe die Rendite! Lucius Caecilius Iucundus - der "Bankier" von Pompeji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Etappen der deutschen Frauenbewegun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Etrusker oder Legenden. Ein Volk des Altertums und seine "Geheimnisse"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Europäische Nationalhymn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Ewer und Keitelkähne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2">
          <table:table-cell table:style-name="ce50" office:value-type="string">
            <text:p>F</text:p>
          </table:table-cell>
          <table:table-cell table:number-columns-repeated="1023"/>
        </table:table-row>
        <table:table-row table:style-name="ro14">
          <table:table-cell table:style-name="ce49" office:value-type="string">
            <text:p>Fälschungen machen Geschichte. Über Versuche, Politik mit der Feder zu korrigier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Faschoda 1898. Ein Pulverfaß imperialistischer Weltpolitik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2"/>
        </table:table-row>
        <table:table-row table:style-name="ro15">
          <table:table-cell table:style-name="ce49" office:value-type="string">
            <text:p>Faszination und Manipulation. Die Nürnberger Reichsparteitage der NSDAP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Feldmarschall Aldringen. Komplottschmied aus Kaisertreu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Feldmarschall Holk. Holofernes des Dreißigjährigen Krieges?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Felix V. - der letzte Gegenpaps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Fénélon - ein streitbarer Humanist am Hofe des Sonnenkönig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Fidel Castro - Kuba vor und nach der Revolution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Figaro vor Gericht. Beaumarchais und seine Prozesse. Ein "Toller Tag" vor 200 Jahr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Flamen und Wallonen: Die feindlichen Brüder. Belgiens Dauerkrise und ihre Geschichte</text:p>
          </table:table-cell>
          <table:table-cell table:number-columns-repeated="4"/>
          <table:table-cell table:number-columns-repeated="3"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Flucht über die Klippen. François Bazaine - Frankreichs verfemter Marschall von 1870/71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Flucht vor der Guillotin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Föhrer Weihnach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Francisco de Xavier Mina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François Marie Arouet - genannt Voltair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Franklin D. Roosevelt</text:p>
          </table:table-cell>
          <table:table-cell table:number-columns-repeated="6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Frankreich im Zeitalter Ludwigs XIV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Franz Daniel Pastorius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Franz von Sicking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Frauenschicksale am Trümmeralltag. Aus Briefen und Berichten der frühen Nachkriegszei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Freiheit im Namen der Mafia? 1950: Das blutige Ende des Salvatore Giuliano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Freiherr von der Trenck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Friederike Brio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Friedrich der Große als Außenpolitiker. Eine Betrachtung zum 200. Todesjahr des Preußenkönig -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Friedrich der Große als Außenpolitiker. Eine Betrachtung zum 200. Todesjahr des Preußenkönig - 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Friedrich der Große und Rousseau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Friedrich Eber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Friedrich Ebert. Der Volkspräsiden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Friedrich Engels - die Jugendjahre eines Revolutionär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Friedrich Hoßbach. Wehrmachtsadjutant, Truppenführer und Chronis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Friedrich Ludwig Jahn und die deutsche Einigun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Friedrich Wilhelm I.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Friedrich Wilhelm II.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Friedrich Wilhelm von Steuben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Fritz Reuters Festungszei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Frühling 1945 in Berlin. Vor 40 Jahren kapitulierte die Reichshauptstadt - Ein Zeitzeuge erinnert sich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Für eine Revolution der Humanität. Bakunin und der Anarchismus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0"/>
        </table:table-row>
        <table:table-row table:style-name="ro12">
          <table:table-cell table:style-name="ce50" office:value-type="string">
            <text:p>G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Gaius Cilnius Maecena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Galla Placidia von Ravenna. Ein biographisches Mosaik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Gegen Zarenwillkür und Leibeigenschaft. Alexander Radischtschew - ein radikaler Philanthrop fordert Katharina II. herau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Gehorsam auf verlorenem Posten! Die eigentümliche Geschichte der Atlantikfestung La Rochelle 1944/45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Geißler gegen den "schwarzen Tod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Geistige Vorfahren des Kar Marx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General Benedikt Arnold - der Verräter von West Point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General im Schatten Stalingrads. Walther von Seydlitz-Kurzbach und das Nationalkomitee "Freies Deutschland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Gentile Bellini am Hof des Türkensultan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Georg Cancrin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Georg Christoph Lichtenberg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Georg Forster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Georg Friedrich Grotefend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Georg-August Zinn. Symbolfigur eines sozialdemokratischen Wege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Georgius Agricola - der "Vater der Montanwissenschaft"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Gerechter Preis und Wucherzins. Mittelalter und beginnende Neuzeit im Konflikt zwischen Wirtschaft und Ethik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Gerhard Mercator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Gesche Gottfried, die Giftmörderin von Bremen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Geschichte - "Ersatzreligion der Gebildeten?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Geschichte als Maske. Über Conrad Ferdinand Meyer, den Meister der historischen Erzählun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Gestalten auf der Solitud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Gestern gefeiert - heute vergessen. Auch ein Gedenkjahr? Zu Giacomo Meyerbeers 200. Geburtsta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Giacomo Casanova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Giambattista della Porta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Giftmord auf Bestellung. 1679: Eine Kriminalaffäre belastet die französische Gesellschaf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Giordano Bruno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Glanz und Untergan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Glauben - Wissen - Heilen</text:p>
          </table:table-cell>
          <table:table-cell table:number-columns-repeated="2"/>
          <table:table-cell table:number-columns-repeated="2"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Glencoe - Die Fehde der schottischen Hochlandclan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Gliederbrand und Kribbelkrankheit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Glück und Untergang des Königs Kroiso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Gold, Weihrauch und Myrrhen von Pun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Gottes Freund, aller Welt Feind. Klaus Störtebeker und die Vitalienbrüd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Graf Orlow und Hyperio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Grandseigneur und Bürokrat - Geschichten vom Kaiser Franz Joseph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Grenzgänger zwischen Kerker und Salon. Aus dem abenteuerlichen Leben des Grafen Cagliostro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Grenzpfade zwischen Phantasie und Wahrheit. Marco Polos Reisebericht hat manche Väter</text:p>
          </table:table-cell>
          <table:table-cell table:number-columns-repeated="13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7"/>
        </table:table-row>
        <table:table-row table:style-name="ro13">
          <table:table-cell table:style-name="ce49" office:value-type="string">
            <text:p>Großes Hauptquartier Ruhr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Großfunkstation Kamina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Großmähren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5">
          <table:table-cell table:style-name="ce49" office:value-type="string">
            <text:p>Guiseppe Garibaldi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Gustav Adolfs End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Gustav Was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2">
          <table:table-cell table:style-name="ce50" office:value-type="string">
            <text:p>H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Hallstadt und Hallein. Zwei eisenzeitliche Salzmetropolen in den Alpen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Handwerk der Frühzeit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3">
          <table:table-cell table:style-name="ce49" office:value-type="string">
            <text:p>Hans Holbeins Darmstädter Madonna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Hans Sachs - ein Schuhmacher auf dem Parnaß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Hârûn ar-Raschid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Häuser für den Regengott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7"/>
        </table:table-row>
        <table:table-row table:style-name="ro13">
          <table:table-cell table:style-name="ce49" office:value-type="string">
            <text:p>Heinrich der Löwe. Persönlichkeit und Leistun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Heinrich Topplers "Vestlein" bei Rothenbur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Henker und Landsknechte. Der 30. Juni 1934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Hernando Cortez - Konquistador im Schnittpunkt zweier Welten, Teil 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Hernando Cortez - Konquistador im Schnittpunkt zweier Welten, Teil I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Herzog Johann Casimir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Hexenjagd in Bamberg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Hic est natus … Herkunft und Geburtsstätten der deutschen Kaiser und König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Hirsau - heiterer Ort strenger Geschicht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Hitlers "Fremdenlegionäre" im Zweiten Weltkrieg. Ein Beitrag zur unbewältigten Vergangenheit der Siegermächt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Hochmeister Herrmann von Salza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Hochzeitsfeier mit Inferno. Eine Katastrophe überschattet die Heirat Marie Antoinette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Hoheitsadler oder "Pleitegeier"? Historische Anmerkungen zum deutschen Staatssymbo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Hoher Besuch in Jena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Hoher Orden vom Schwarzen Adler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Homo erectus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Honig in der Steinzeit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4">
          <table:table-cell table:style-name="ce49" office:value-type="string">
            <text:p>Hostien, Spenden und Geprellte. Religiöser Betrug in der Vorreformation - der Fall der Anna Laminit in Augsburg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Hurrapatriotismus im Spiegel der Kritik. Die Sedanfeier im deutschen Kaiserreich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Hut ab, meine Herren! Wie 1878 die Geheimdiplomatie des Berliner Kongresses unterlaufen wurd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2">
          <table:table-cell table:style-name="ce50" office:value-type="string">
            <text:p>I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Ibn Battutas Weltreisen</text:p>
          </table:table-cell>
          <table:table-cell table:number-columns-repeated="15"/>
          <table:table-cell table:number-columns-repeated="2"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Ibrahim Pasch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3"/>
        </table:table-row>
        <table:table-row table:style-name="ro15">
          <table:table-cell table:style-name="ce49" office:value-type="string">
            <text:p>Idole von vorgestern: Malcolm Campbell und die "Blue Birds"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Idrisi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Im "Florian" auf der Piazza. Venedigs berühmtes Literatencaf<text:span text:style-name="T4">é</text:span>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Im Geiste der Stoa. Die Faszinationskraft des Römischen Reiche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Im Getto gekaufter Protektion. Die Judengemeinden im Burgenland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Im klösterlichen Weinberg des Herren. Von der "bacchantischen" Seite des monastischen Leben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Im Lande des Cecil Rhodes. Eine Reise in das alte Rhodesien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4">
          <table:table-cell table:style-name="ce49" office:value-type="string">
            <text:p>Im Schatten des "Großen Bruders". Polens wechselvolles Verhältnis zum mächtigen Nachbarn Rußland, I. Teil</text:p>
          </table:table-cell>
          <table:table-cell table:number-columns-repeated="4"/>
          <table:table-cell table:number-columns-repeated="4"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Im Schatten des "Großen Bruders". Polens wechselvolles Verhältnis zum mächtigen Nachbarn Rußland, II. Teil</text:p>
          </table:table-cell>
          <table:table-cell table:number-columns-repeated="4"/>
          <table:table-cell table:number-columns-repeated="4"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Im Schatten des Fortschritts. Der deutsche Arbeiter zu Beginn des Industriezeitalter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Im Schnittpunkt der ägyptischen und griechischen Kultur. Oase Siwa - Das Orakel in der Wüst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Im Spannungsfeld der Geschichte: Bosnien-Herzegowina. Ein Konglomerat der Nationalitäten und Religionen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Im Spiegel geschichtlicher Erfahrung: Friedrich Eber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Im Spiegelbild des Anachronismus. Lebenswirklichkeit auf religiösen Gemälden des ausgehenden Mittelalter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Im Strudel der Befreiungskriege. E. T. A. Hoffmann als Augenzeuge der Schlacht bei Dresden 1813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Im Wechselspiel der Gefühle. Das Deutschenbild der Russen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Im Windschatten der Geschichte. Die Familie von Brauchitsch: ein Blick in die Historie einen schlesischen Adelsgeschlechts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Im Würgegriff der "Garrotters". Aus der Kriminalgeschichte des viktorianischen Londo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In den Höhlen der Vorzeitjäger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4">
          <table:table-cell table:style-name="ce49" office:value-type="string">
            <text:p>In der Fremde. Das Asylantenproblem am Beispiel der niederländischen Glaubensflüchtling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In der Grotte des Tiberius. Antike Souvenirs von einer homerischen Küst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In Paris zur Kaiserzei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In Tordesillas wurde die Welt geteilt. Wie sich Spanien und Portugal 1494 arrangiert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Incognito und Staatsaktion. Mit Kaiser Wilhelm II. auf Nordlandfahr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Indianer im Kampf um Nordamerika. Der "Siebenjährige Krieg" in der Neuen Welt, I. Tei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Indianer im Kampf um Nordamerika. Der "Siebenjährige Krieg" in der Neuen Welt, II. Tei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Inês de Castro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Inkognito im Kosakenland (Therese von Bayern, 1882)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Insel der Verdammten. Alcatraz - das berüchtigte Zuchthaus der USA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Irland am Kreuzweg? Die Schlacht an der Boyne 1690 - Mythos und Realität einer nationalen Tragödi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Irland in Aufruhr! Aus der Geschichte des heutigen Bürgerkrieges: Der Einsatz der "Black and Tans" 1929/2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Irrwege einer verschrobenen Theorie. Hanns Hörbigers "Welteislehre" im nationalsozialistischen Wissenschaftsbetrieb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Isabella d'Este Gonzaga, Markgräfin zu Mantu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Italienpolitik des Mittelalters - Ein Irrweg? Sybel gegen Fick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Italiens Abfall 1943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Italiens Republikaner im Risorgimento (Mazzini und Manin), Teil 1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Italiens Republikaner im Risorgimento (Mazzini und Manin), Teil 2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Ivan III.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2">
          <table:table-cell table:style-name="ce50" office:value-type="string">
            <text:p>J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Jack the Ripper. Eine unheimliche Mordserie im viktorianischen Londo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Jagdmuse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Jahre der Heimsuchung. Okkupation, Verschwörung und Massenmord in Litauen, I. Teil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Jahre der Heimsuchung. Okkupation, Verschwörung und Massenmord in Litauen, II. Teil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Jakobiner und Anreger der Künste. Das unstete Leben des Johann Friedrich Reichard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Jan Pieterszoon Co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51" office:value-type="string">
            <text:p>Januar 193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Japans Sprung in die Neuzeit. Amerikas Fernostpolitik im 19. Jahrhundert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13"/>
        </table:table-row>
        <table:table-row table:style-name="ro15">
          <table:table-cell table:style-name="ce49" office:value-type="string">
            <text:p>Jeanne d'Arc als Symbol Frankreichs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Johann Heinrich Pestalozz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Johanna die Wahnsinnig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Johannes Kepler - der Astronom dreier Kaiser, I. Teil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Johannes Kepler - der Astronom dreier Kaiser, II. Teil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John Wyclif und sein Jahrhundert. Das Scheitern des englischen Reformator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Joseph Fraunhofer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Julian - römischer Kaiser und Aposta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2">
          <table:table-cell table:style-name="ce50" office:value-type="string">
            <text:p>K</text:p>
          </table:table-cell>
          <table:table-cell table:number-columns-repeated="1023"/>
        </table:table-row>
        <table:table-row table:style-name="ro14">
          <table:table-cell table:style-name="ce49" office:value-type="string">
            <text:p>Kabalen einer höfischen Karriere. Das abenteuerliche Leben der Gräfin de la Motte-Valoi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Kaiser Heinrich II.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Kaiser Joseph II. in Pari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Kaiser Justinia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Kaiser Karl IV. in Lübeck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Kaiser Karl V.: Der Ritter vom Goldenen Vlie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Kaiserin Eugeni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Kaisersehnsucht und Schwarzer Tod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Kaltwasserkuren gegen "ungeordnetes Denken". Aus der psychiatrischen Praxis des 19. Jahrhunderts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Kampf der "faulfressigen Säu'". Luther und seine lieben Deutsch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Kanonentürme gegen Napoleo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Karl der Große. Seine Gestalt in Geschichte und Geschicht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Karl Martel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Karriere eines Farbstoffs. Der Purpur als Statussymbol im Altertu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Karrieristen und Außenseiter. Zur Sozialgeschichte des Papsttums im Hochmittelal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Katharina II. - Mehrerin des Russischen Reiches. Die deutsche Prinzessin auf dem Zarenthro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Katharina II. und der Obrist Chruschtschow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Käthchen, Kaiser, Götz und Tilly (Neckarburgen)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Katyn 1943. Polens offene Wund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Kavallerie gegen Panzer (ein polnischer Widerstandskämpfer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Keine Spur von Eroberern aus dem Osten. Neue Forschungsergebnisse über die Indogermanen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Kettenbriefe im 3. Reich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Ketzer oder Freiheitskämpfer? Der Aufstand der Stedinger Bauern - Legende und Wirklichkei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Kinkels Flucht aus Spandau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Klausen - Kaiserstraße und "Großes Glück"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Kleine Geschichte des Antisemitismus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Kleopatra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Kloster Batalha - Symbol der Selbständigkeit Portugal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Kloster Seeon im Chiemgau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Kohlenklau - ein Energiesparprogramm aus Kriegstag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5"/>
          <table:table-cell table:number-columns-repeated="2"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Komfort auf vier Sitzen. Mit der Junkers F13 begann der zivile Luftverkeh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KOMINTERN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Komturei, Musenhof und Königskerker. Der Temple von Paris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König Christian I. von Dänemark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König Konradins tragisches Ende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König Ludwig II.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König Manfred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König Richard III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König von Rom und Herzog von Reichstad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Königgrätz 1866: Österreichs Tragödie im deutschen Bruderkrie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Königin Luise von Preußen. Legende und Wirklichkei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Königin Zenobia kämpft gegen Ro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Königsberg. Auf den Spuren deutscher Vergangenheit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Königsfelden - Memento eines Königsmorde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Königsmord in Marseille</text:p>
          </table:table-cell>
          <table:table-cell table:number-columns-repeated="17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Konrad IV. - Abgesang der Stauf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Konstantinopel erliegt dem Türkensturm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Körners Briefe aus den Freiheitskrieg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Kreislauf und Apokalypse. Geschichtsdenken im klassischen Altertum und im Alten Testamen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Kreuz und Doppeladler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Krieg um den Suezkanal. Die Weltkriese des Jahres 1956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Krieg um Deutsch-Ostafrika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Kriegsausbruch im Pazifik</text:p>
          </table:table-cell>
          <table:table-cell table:number-columns-repeated="6"/>
          <table:table-cell office:value-type="string">
            <text:p>x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Krisenmanager und Gesetzgeber. Solon - ein bahnbrechender Reformer im antiken Ath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Kronprinz Rudolf von Österreich. Vor 100 Jahren: Die Affäre Mayerling erschüttert die Donaumonarchi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Krupp-Kanonen für das kaiserliche China, I. Teil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Krupp-Kanonen für das kaiserliche China, II. Teil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Krupp-Kanonen für das kaiserliche China, III. Teil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Kundschafter, Spitzel und Spione. Ein Streifzug durch die Geschichte der geheimen Nachrichtendienste, Teil I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Kundschafter, Spitzel und Spione. Ein Streifzug durch die Geschichte der geheimen Nachrichtendienste, Teil II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Kurfürst Maximilian I. von Bayer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Kurt Freiherr von Hammerstein-Equord. Ein Vernunftrepublikaner an der Spitze der Reichsweh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Kyros der Große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Kyros der Große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2">
          <table:table-cell table:style-name="ce50" office:value-type="string">
            <text:p>L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La Bastill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Lady Stanhope - die "Königin von Palmyra"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Landesverrat als Pflicht: General Hans Oster. "Was wagtest du, ein solches Gesetz zu brechen?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Laokoo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Laßt den Vorhang fallen - das Spiel kann beginnen! (Theater im alten Rom)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Lebten die Sachsen auf "großem Fuß"?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Legaler Raub in Kassel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Lehren aus dem deutschen Bauernkrieg 1524/25, Teil 1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Lehren aus dem deutschen Bauernkrieg 1524/25, Teil 2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Lenins Heimkehr nach Petrograd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Lenins Weg zur Macht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Leopold von Rank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Licht im Dunkel. Die Stein-Hardenbergischen Reform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Liebe und Tod auf der Alexander Puschkin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Liechtenstein brachte die Freiheit. Die Rettung der 1. Russischen Nationalarmee im Mai 1945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Lili Schöneman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Lincolns Kampf und Ende, I. Tei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Lincolns Kampf und Ende, II. Tei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Liselotte von der Pfalz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Lorenzo da Ponte, Teil 1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Lorenzo da Ponte, Teil 2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Los von Frankreich! (Marquis von Pontcallec)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Lothar von Supplinbur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Lotte Buff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Loulou - das "Kind von Frankreich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Lübecks Knochenhauer proben den Aufstand. 1384: Eine Revolution scheitert vor ihrem Ausbruch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Lübecks Sieg über England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Lubok - russische "Comics" im 17./18. Jh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Ludvik Svoboda - der einsame Mann auf der Prager Burg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5">
          <table:table-cell table:style-name="ce49" office:value-type="string">
            <text:p>Ludwig Erhard. Zwischen Ahlener Programm und sozialer Marktwirtschaf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Luther als Prediger des Untertanengeistes? Widerstandsrecht und Obrigkei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Luther auf der Wartburg. Der "Ketzer von Wittenberg" <text:s/>entzieht sich dem kaiserlichen Zugriff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Luther und die Staatskirche, Teil. 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Luther und die Staatskirche, Teil. I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Luther und die Staatskirche, Teil. III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Luther und Zwingli in Magdeburg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Luthers "Septembertestament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2">
          <table:table-cell table:style-name="ce50" office:value-type="string">
            <text:p>M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Magazin der Gelehrsamkeit. Glanz und Ruin antiker Bibliothek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51" office:value-type="string">
            <text:p>Mai 193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Mannheim und das erste deutsche Nationaltheater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Mao und die Sowjetunion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Margarete Maultasch oder Der Wettlauf um ein Erbe. Eine tirolische Ehetragikomödie im 14. Jahrhunder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Maria Theresias mütterlicher Humor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Maria Walewska. Napoleon I. zwischen Politik und Lieb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Mariamne - die Frau des Herode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Marianne von Willemer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Marienbad: Rendezvous der eleganten Welt. Reise in eine abgelebte Zei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Mark Aure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Marschall Ney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Massenrausch und Resignation. Gioacchino Rossini - der "Helios Italiens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Massenwohlstand statt Massenelend. Die unerfüllten Vorhersagen des Ökonomen Karl Mar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Masurische Momente. Eine Reise in deutsche Vergangenheit, Teil I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Masurische Momente. Eine Reise in deutsche Vergangenheit, Teil II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Mata Hari - Spionin für Deutschland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Maximilian Harden und die Eulenburg-Prozess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Maximilians Prätorianergarde (Maximilian von Mexiko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Me 163 - das "Kraftei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Medizinhistorisches Muse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Megalithismus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5">
          <table:table-cell table:style-name="ce49" office:value-type="string">
            <text:p>Meistens mußten Frauen sterben. Menschenopfer in der Jungsteinzeit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4">
          <table:table-cell table:style-name="ce49" office:value-type="string">
            <text:p>Meisterdiplomat und "hinkender Teufel". Talleyrand - ein Grandseigneur als Diener vieler Herren</text:p>
          </table:table-cell>
          <table:table-cell table:number-columns-repeated="4"/>
          <table:table-cell table:number-columns-repeated="2"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Melancholie - Trauerkrankheit der Künstler und Denker. Über die schrecklich-schöne Kunst der Kopfhängerei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Menschenopfer für Huitzilopochtli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Menschenwege - Teufelswege. Zur Dialektik der Rache in historischer Perspektiv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Mercurius in Pompeji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Messalina - Metapher eines Lebenswandels. Ein Kapitel aus der römischen chronique scandaleus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Metternich in seiner Glanzzei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Metternich. Staatsmann der Ordnung und des Frieden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Michael Servet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Militarismus. Theorie und Wirklichkeit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Mina - die heilige Stadt in der Wüste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Minden 1759. Das Portrait eine Schlacht im 18. Jahrhundert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Minden 1759. Das Portrait eine Schlacht im 18. Jahrhundert, 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Mit 132 Kanonen gegen Eckerförde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Mit dem "Adler" zum Pol</text:p>
          </table:table-cell>
          <table:table-cell table:number-columns-repeated="14"/>
          <table:table-cell table:number-columns-repeated="2"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Mit dem Fahrrad nach Neapel. Von den Anfängen des deutschen Nachkriegstourismu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Mit Feder und Degen - Karl von Nostitz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Mit Geige und Degen. Giuseppe Tartini oder Der kuriose Beginn einer Virtuosenkarrier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Mit Napoleon für Europa. Marie-Henri Beyle, genannt Stendhal, zum 150. Todesta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Mit Pauken und Trompeten!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Mithradates VI. Eupator - König von Ponto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Mithras - allzeit strahlender Sohn des Licht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Möglichkeiten und Grenzen des historischen Sachbuchs. Ein Selbstgespräch in der Werkstatt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Mohammed - der Prophet, 1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Mohammed - der Prophet, 2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Mohammed in Italien. Die gescheiterte Türkeninvasion von 1480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Mord in Algi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Moritz von Sachs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Moskau brennt! (Napoleon), Teil 1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Moskau brennt! (Napoleon), Teil 2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Mozart - der Midas der Musik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Münchens große Mäzene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Münchens große Mäzene, 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Muß Zeus nach Hause? Der Streit um antike Kulturgüter am Beispiel der "Elgin Marbles"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Mussolinis End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2">
          <table:table-cell table:style-name="ce50" office:value-type="string">
            <text:p>N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Nach Westen gerichtet. Ganzkörperbestattungen in der Mittelsteinzeit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5">
          <table:table-cell table:style-name="ce49" office:value-type="string">
            <text:p>Nachtrag zum Ludwig-Jahr. Bayerns Ludwig II. Die Entstehung einer Kultfigur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Nadar - Anreger und Utopist</text:p>
          </table:table-cell>
          <table:table-cell table:number-columns-repeated="13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Napoleon II.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Napoleon oder Die Furcht der Sieger. Drei Inseln und ein Leb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Napoleon und der Papst, 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Napoleon und der Papst, I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Napoleon und die Deutschen. Der Missionar der Revolution als Eroberer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Napoleons Sinn für die heroische Pointe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Narvik 1940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Navigationslehrer Richardus Petri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Nemrud Dag - Berg der Götter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Nero und der Brand Rom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Neuhardenberg. Wieder ein Juwel der Mark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Nibelungenlied und Nationalgedanke, Teil 1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Nibelungenlied und Nationalgedanke, Teil 2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Nibelungenlied und Nationalgedanke, Teil 3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Nibelungenlied und Nationalgedanke, Teil 4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Niederländische Flies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Nieder-Weisel - Traditionsstätte der deutschen Johanni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Nikolaus von Kue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Nördlingens "Daniel"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Noske, der Bluthund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Noske, der Bluthund (2. Teil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51" office:value-type="string">
            <text:p>November 1931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November 1940: Molotow in Berli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2">
          <table:table-cell table:style-name="ce50" office:value-type="string">
            <text:p>O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Oberst Walter Butler. Der Regisseur des Wallenstein-Morde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Ochs und Eselein. Die Apokryphen und unser Bild vom biblischen Gescheh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Odyssee 41: Die Evakuierung der deutschen Botschaft in Moskau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Odyssee der toten König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51" office:value-type="string">
            <text:p>Oktober 193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Operation "Zitadelle". Hitlers letzter Großangriff in Rußland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Opfer zaristischer Willkürjustiz. Die inszenierte Hinrichtung Dostojewskijs 1849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Opfergaben und Kultfiguren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4">
          <table:table-cell table:style-name="ce49" office:value-type="string">
            <text:p>Opfermahl und Trinkgelage. Soziale Funktionen von Essen und Trinken im alten Hella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Orange - Oranje -Orani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Österreichs strenger Melancholiker. Franz Grillparzer zum 200. Geburtsta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Ostia - der Großmarkt Roms. Promenade durch eine antike Ruinenstadt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Oswald von Wolkenstei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Otto Braun - der rote Preußenzar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Otto Braun - der rote Preußenzar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Otto IV. - Intermezzo der Stauferherrschaf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Otto von Freisin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Otto Wel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Ouvertüre zur Neuzei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2">
          <table:table-cell table:style-name="ce50" office:value-type="string">
            <text:p>P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Papst Julius II. und Michelangelo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Papyrustexte als Geschichtsquell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Parierkunst und schöner Stil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Patmo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Paul Göhre und die proletarische Wel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Paulus in Ath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Peter der Große und Alexej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Petersburger Impressionen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Petra - Hauptstadt der Nabatäer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Phaetons Reise. Im "Laufwagen" auf Italiens Straßen anno 190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Philippine Welser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Piratenbräute in der Karibik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Plädoyer für einen umstrittenen Wissenschaftler. Der Archäologe Otto Hauser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3">
          <table:table-cell table:style-name="ce49" office:value-type="string">
            <text:p>Platon und Dionysios oder Die Utopie auf dem Prüfstand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Plinius in Lübeck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Pogrom November 1938. Judenverfolgung und Volksmeinung im Dritten Reich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Polen im Untergrund. Die Widerstandsbewegung im Zweiten Weltkrie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Potemkin, der Taurier. Einfluß und Macht eines Glücksritters am Zarenhof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Prag, Februar 1948: Die kommunistische Machtergreifung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Priens Handstreich auf Scapa Flow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4">
          <table:table-cell table:style-name="ce49" office:value-type="string">
            <text:p>Prinz Eugen und die Türken. Zum 250. Todestag des großen Feldherren und Staatsmanne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Prinz Eugen, der Retter des Reiches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Prinz Eugen, der Retter des Reiches, 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Prinz Louis Ferdinand. Der "preußische Alkibiades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Prinzgemahl Alber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Proteste gegen den "höllischen Drachen" (Eisenbahn)</text:p>
          </table:table-cell>
          <table:table-cell table:number-columns-repeated="12"/>
          <table:table-cell table:number-columns-repeated="2"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Publius Verilius Maro. Dichter Roms, Stimme des Mensch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2">
          <table:table-cell table:style-name="ce50" office:value-type="string">
            <text:p>R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Rasputin, der Wundermönch. Wahrheit und Legende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Rassenkampf und Lebensraum. Hitlers Reich und Ziel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Rätsel aus Stein? Ägyptens Pyramiden und ihre Geheimnisse</text:p>
          </table:table-cell>
          <table:table-cell/>
          <table:table-cell table:number-columns-repeated="2"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Rätsel um Ludwig XVII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Rätsel um Trotzkis Tod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Rebell gegen Napoleon. Andreas Hofer - ein Symbol der Tiroler Volkserhebung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Rebellion im Namen der Aufklärung. Wie die Amerikaner 1776 ihre Unabhängigkeit erklärten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Regierungsrat Hitl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Reichsfreiheit für Köln!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Reichskanzler Brüning und die erste deutsche Republik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Reichsmarschall auf dem Wasser (Hermann Göring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Reichsregent Karl Vog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Reinhold Tiling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Reise in die Französische Revolution. Deutsche Freiheitspilger auf "Wallfahrt" nach Pari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Reiter für vier Kaiser. Goan Lodovico Isolano - der gefürchtete Kroatenführer des Dreißigjährigen Krieges</text:p>
          </table:table-cell>
          <table:table-cell table:number-columns-repeated="3"/>
          <table:table-cell table:number-columns-repeated="2"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Reiterstandbild eines Condottier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Reliquien für Rialto (venezianischer Reliquienraub)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Rettet das klassische Weimar! Portrait einer bedrohten Stad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Revolution in Liechtenstei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Revolution in München, 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Revolution in München, 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Revolution in München, I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Revolutionär des Fortschritts. Kemal Atatürk - der "Vater" der modernen Türkei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Richard Strauss kämpft um Stefan Zwei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Richard Wagner, 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Richard Wagner, I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Robert Blum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Robespierres End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Roland Freisler. Der oberste Blutrichter des Dritten Reich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Roma Secunda. Aus der Glanzzeit des antiken Trier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Romantische Gotik in der Mark: Kloster Chori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Roosevelt und das Dritte Reich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Rosa Luxemburg. Die Revolution als Lösung der politischen Probleme</text:p>
          </table:table-cell>
          <table:table-cell table:number-columns-repeated="5"/>
          <table:table-cell table:number-columns-repeated="2"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Royalist wider den König. Bismarcks gescheiterte Gegenrevolution im März 1848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Rudolf von Habsburg und der falsche Kais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Ruhe vor dem Stur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Ruhrbesetzung 1923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Rußland im Bürgerkrieg, I. Teil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Rußland im Bürgerkrieg, II. Teil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Rußlands Aufbruch nach Sibirien. Kaufleute und Kosaken erobern eine "Neue Welt"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7"/>
        </table:table-row>
        <table:table-row table:style-name="ro15">
          <table:table-cell table:style-name="ce49" office:value-type="string">
            <text:p>Rußlands geistiger Aufbruch, I. Teil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Rußlands geistiger Aufbruch, II. Teil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Rußlands geistiger Aufbruch, III. Teil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Rußlands Völker in Aufruhr. Entstehung und Krisen eines multinationalen Staates, I. Teil</text:p>
          </table:table-cell>
          <table:table-cell table:number-columns-repeated="4"/>
          <table:table-cell table:number-columns-repeated="2"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Rußlands Völker in Aufruhr. Entstehung und Krisen eines multinationalen Staates, II. Teil</text:p>
          </table:table-cell>
          <table:table-cell table:number-columns-repeated="4"/>
          <table:table-cell table:number-columns-repeated="2"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1"/>
        </table:table-row>
        <table:table-row table:style-name="ro12">
          <table:table-cell table:style-name="ce50" office:value-type="string">
            <text:p>S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Saarstatut und Volksbefragung 1954/55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Sakralkunst der Vorzeit</text:p>
          </table:table-cell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San Marino - der Zwerg vom Monte Titano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San Stefano und die "Makedonien-Frage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Santori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Saß Herr Heinrich wirklich am Vogelherd? Aus dem Kuriositätenkabinett fürstlicher Beinam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Savonarol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Schädelbohrer in der Steinzeit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Schattenmann und Miese. NS-Propaganda im Zweiten Weltkrie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Schatzsucher, Abenteurer und Wissenschaftler (Höhlenforschung)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Schiffahrtsmuse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Schiffsfunde im Norden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5">
          <table:table-cell table:style-name="ce49" office:value-type="string">
            <text:p>Schlacht bei Pharsalo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Schloß Amerang bei Wasserbur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Schöntal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Seedienst Ostpreuß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6"/>
        </table:table-row>
        <table:table-row table:style-name="ro14">
          <table:table-cell table:style-name="ce49" office:value-type="string">
            <text:p>Seeräuber als Händler und Künstler. Die wirtschaftlichen und kulturellen Leistungen der Wikinger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Segelschiffe in Stein gehauen</text:p>
          </table:table-cell>
          <table:table-cell table:number-columns-repeated="1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Sehnsucht nach Arkadien. Die Pfaueninsel - am Rande der preußischen Geschichte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51" office:value-type="string">
            <text:p>September 1931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SHK "Atlantis" auf Kaperfahr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Sie feierten in Trümmern (Weihnachten 1945)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Sie heilen mit Roßäpfeln und Zaubersprüchen. "Wunderdoktoren" im frühen 19. Jahrhundert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Sieg über den Halbmond. Die Seeschlacht bei Lepanto 1571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Siegeszug der "cartulea luriosae"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Sind die Vertriebenen Revanchisten? Eine historisch-politische Betrachtun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Sixtus V. - der "Gewaltige"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Skandal beim Fest der "Guten Göttin". Amouröse Eskapaden eines römischen Politiker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Skandal in Wittenberg. Martin Luther heiratet Katharina von Bor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Skandal um ein Diamantcollier. Die Halsbandaffäre erschüttert das Ancien Régim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5">
          <table:table-cell table:style-name="ce49" office:value-type="string">
            <text:p>Skandal um Jesus von Nazareth. Reimarus - Lessing - Goeze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Sklaven im kaiserlichen Ro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Slawische Burgen zwischen Oder und Elbe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4">
          <table:table-cell table:style-name="ce49" office:value-type="string">
            <text:p>So wollte Hitler die Welt täuschen. Die deutschen Scheinüberfälle zu Beginn des Zweiten Weltkrieg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Söhne der Gelegenheit. Abenteurer im 18. Jahrhundert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Söhne des Ikarus: Die ersten Ballonfahrer wagen einen alten Menschheitstraum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Sommer 1939: Der Weg in den Krieg. "Seit 5.45 Uhr wird jetzt zurückgeschossen!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Spanien im Schnittpunkt der Kulturen. Von der Höhlenkunst Altamiras bis zur Reconquista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Spanien in Aufruhr. Teil I: Der Weg in den Bürgerkrieg 1936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Spanien in Aufruhr. Teil II: 1936: Der Bürgerkrieg bricht au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Spaniens Aufstieg zur Weltmacht. Die Ära der Katholischen König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Späte Rache Karls des Kühnen? Die Burgunderbeute und der eidgenössische "Sittenverfall"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Spuk und Geist von Tegel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SS-Sondereinheit Dirlewang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Staatsraison und "stilles Glück". Die englische Königskrise 1939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Stabkirchen in Norweg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Stadt im Weserbergland. In Karlshafen auf den Spuren der Hugenott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Stanley findet Livingstone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Starb Rom an Bleivergiftung?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Stauferherrschaft zwischen Orient und Okzident (Kaiser Friedrich II.)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4">
          <table:table-cell table:style-name="ce49" office:value-type="string">
            <text:p>Stauffenbergs geistiger Hintergrund. Zum 80. Geburtstag des Stabschefs der Verschwörung gegen die NS-Diktatu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Steinkammern der Vorzeit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Stetten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Stolzenfels - Schinkels Burg für den König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Stonehenge</text:p>
          </table:table-cell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Straßenpflaster der Eisenzeit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Strategie der Peripherie. Kriegsschauplatz Ostafrika 1940/4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Stresemann und Adenau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Struensee - der Arzt und die Königi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Sturm über dem Sudan. Der Mahdiaufstand 1881 bis 1885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2"/>
        </table:table-row>
        <table:table-row table:style-name="ro13">
          <table:table-cell table:style-name="ce49" office:value-type="string">
            <text:p>Submarine-Ingenieur Wilhelm Bauer, I. Teil</text:p>
          </table:table-cell>
          <table:table-cell table:number-columns-repeated="14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Submarine-Ingenieur Wilhelm Bauer, II. Teil</text:p>
          </table:table-cell>
          <table:table-cell table:number-columns-repeated="14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Symbol eines Zeitalters. Königin Victoria in der Glanzzeit des Empir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Symeon Stylites - der Heilige auf der Säul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Szenen aus dem Berliner Milieu. Vormärz und 48er Revolution im Werk Theodor Hosemanns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2">
          <table:table-cell table:style-name="ce50" office:value-type="string">
            <text:p>T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Tadsch Mahal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Tannenberg 1914. Wie die Umfassungsschlacht den Hindenburg-Mythos begründet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Tempel aus frühslawischer Zeit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5">
          <table:table-cell table:style-name="ce49" office:value-type="string">
            <text:p>Terrorist und zaristischer Geheimagent. Das blutige Doppelspiel von Ewgenij Asef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Theodelinde, Königin der Langobarden. Eine Herrscherin an der Schwelle zum Mittelalter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Theoderich und seine Got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Theoderichs Mausoleum in Ravenna. Ein ungelöstes Rätse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Theodor Heuss zum 100. Geburtstag. Sein Einfluß auf die Gestaltung der zweiten deutschen Demokratie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Theodor Momms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Theophanu - die byzantinische Heira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Thomas Müntzer und der christliche Kommunismus, 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Thomas Müntzer und der christliche Kommunismus, 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Thomas Müntzer und der christliche Kommunismus, III. Teil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Thors Hammer und Sonnenkreuz. Das Hakenkreuz - Vom religiösen Symbol zum politischen Emblem der Hybris und Vernichtun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Thukydide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Tiberius, 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Tiberius, II. Teil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Tirpitz und der Erste Weltkrieg. Der Streit um den deutschen Großflottenbau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Tod im Exil. Trotzkis vergebliche Flucht vor Stalins Häschern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Toleranz als politische Waffe. Dirk V. Coornhert - ein Philosoph im Freiheitskampf der Niederländer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Topiltzin Quetzalcoat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7"/>
        </table:table-row>
        <table:table-row table:style-name="ro13">
          <table:table-cell table:style-name="ce49" office:value-type="string">
            <text:p>Torcello, das ältere Venedi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Trinkgefäße aus zwei Jahrtausenden im Rüdesheimer Weinmuse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Tsushima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Tuchatschewski - Verräter oder Patriot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Turnier um die Tiara. Als Kaiser Maximilian 1511 den Papststuhl besteigen wollt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2">
          <table:table-cell table:style-name="ce50" office:value-type="string">
            <text:p>U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Über die Kunst mit Vögeln zu jagen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Ulrich von Hutten. Streitbarer Humanist einer Zeitenwend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Ulrike von Levetzow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Um 1000 post Christum natum …, 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Um 1000 post Christum natum …, I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Um 1000 post Christum natum …, III. Tei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Umweg über Moskau, I. Teil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Umweg über Moskau, II. Teil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Ungarns Kampf um Freiheit. Eine Hochburg der europäischen Revolution von 1848/49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Unser Vorfahr, der Neandertaler. Neues zur Entwicklungsgeschichte des Jetzt-Menschen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3">
          <table:table-cell table:style-name="ce49" office:value-type="string">
            <text:p>Unter dem Doppeladler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Unter den Linden. Eine Straße in Berlin</text:p>
          </table:table-cell>
          <table:table-cell table:number-columns-repeated="4"/>
          <table:table-cell table:number-columns-repeated="2"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Unter der Perücke fehlt der Kopf. Joseph Haydns Schädel auf makabrer Odyssee.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Unternehmen "Haifisch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Unternehmen "Merkur", 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Unternehmen "Merkur", 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Urartu - Assurs großer Gegenspieler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5">
          <table:table-cell table:style-name="ce49" office:value-type="string">
            <text:p>Usurpator Gaumata - der Vorgänger des großen Perserkönigs Dareio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2">
          <table:table-cell table:style-name="ce50" office:value-type="string">
            <text:p>V</text:p>
          </table:table-cell>
          <table:table-cell table:number-columns-repeated="1023"/>
        </table:table-row>
        <table:table-row table:style-name="ro15">
          <table:table-cell table:style-name="ce49" office:value-type="string">
            <text:p>Venedeys Flucht nach Frankreich</text:p>
          </table:table-cell>
          <table:table-cell table:number-columns-repeated="4"/>
          <table:table-cell table:number-columns-repeated="2"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Venedig: Rendezvous der Welt. Reisen in die Lagunenstadt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Venedigs Museo Correr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Venus des Empir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Vercingetori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Verfall und Festigun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Verspätete Nation (deutsche Einheit), Teil 1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Verspätete Nation (deutsche Einheit), Teil 2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Versuchsanstalt Demokratie. Die Weimarer Republik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Vertragsbruch als "Befreiung"? Die Besetzung des entmilitarisierten Rheinlands 1936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Vertrauen in die Politik. Müssen Politiker ehrlich sein?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Vietnam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5">
          <table:table-cell table:style-name="ce49" office:value-type="string">
            <text:p>Villa Massimo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Viva Zapata! Volksheld und Opfer der mexikanischen Revolution, I. Tei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Viva Zapata! Volksheld und Opfer der mexikanischen Revolution, II. Teil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Vom Beryll zur Brille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Vom Doppeldecker zum Jumbo-Jet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5">
          <table:table-cell table:style-name="ce49" office:value-type="string">
            <text:p>Vom Ende einer schönen Frau. Ungnade, Exil und Tod der Gräfin Dubarry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Vom Heiligen Land an die Weichsel. Aufstieg und Fall des Deutschordensstaates Preuß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Vom Jäger zum Bauern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5">
          <table:table-cell table:style-name="ce49" office:value-type="string">
            <text:p>Vom Klosterhof zum Centre Court. Kleine Kulturgeschichte des Tennisspiel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Vom Kutschbock ans Lenkrad. Die ersten Startversuche ins automobile Zeitalter vor 100 Jahren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Vom Menschenaffen zum Homo Sapiens. Über das Leben unserer Vorfahren in der Urzeit</text:p>
          </table:table-cell>
          <table:table-cell office:value-type="string">
            <text:p>x</text:p>
          </table:table-cell>
          <table:table-cell table:number-columns-repeated="1022"/>
        </table:table-row>
        <table:table-row table:style-name="ro15">
          <table:table-cell table:style-name="ce49" office:value-type="string">
            <text:p>Vom Rebellen zum Zarendiener. Das Kosakentum - Geschichte eines Mythos</text:p>
          </table:table-cell>
          <table:table-cell table:number-columns-repeated="4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Vom Ringwall zur Staatsherberge. Der Petersberg in seinen historischen Wandlungen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Vom Römerlager zur Weltstadt. Aufstieg und Blütezeit der Fuggermetropole Augsburg</text:p>
          </table:table-cell>
          <table:table-cell table:number-columns-repeated="2"/>
          <table:table-cell table:number-columns-repeated="3" office:value-type="string">
            <text:p>x</text:p>
          </table:table-cell>
          <table:table-cell table:number-columns-repeated="1018"/>
        </table:table-row>
        <table:table-row table:style-name="ro14">
          <table:table-cell table:style-name="ce49" office:value-type="string">
            <text:p>Vom Silberpfeil zum Überschalldreirad. Automobile auf der Jagd nach Geschwindigkeitsrekorden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Vom tragischen Ursprung des Christus-Ordens. Eine Auszeichnung bestätigt den Untergang der Templ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Vom Ursprung der Städte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3">
          <table:table-cell table:style-name="ce49" office:value-type="string">
            <text:p>Vom Wesen historischer Entscheidungen. Kreuzwege der Weltgeschichte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Von "Apostel der Iren" zum Nationalheiligen. Karriere und Legende des St. Patrick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Von "Kölblmachern" und "Ofangern". Die Tradition der Glashütten im Bayerischen Wald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Von Aquädukt in die Villa. Wie das Wasser zu den Römern ka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Von Aviomonte nach Bad Ems</text:p>
          </table:table-cell>
          <table:table-cell table:number-columns-repeated="11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Von Chinesen gefangen - von Tataren befreit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Von den Historien fremder Völker. Des Adam Olearius Gesandtschaftsreisen durch Rußland und Persien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3"/>
        </table:table-row>
        <table:table-row table:style-name="ro13">
          <table:table-cell table:style-name="ce49" office:value-type="string">
            <text:p>Von den Risiken, erwachsen zu werden. Kindheit im Mittelal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Von der Folter in die Flammen. Hexenprozesse in Deutschland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5"/>
        </table:table-row>
        <table:table-row table:style-name="ro14">
          <table:table-cell table:style-name="ce49" office:value-type="string">
            <text:p>Von der Nachwelt vergessen. Als der Papst 10 Tage ausfallen ließ. Die Gregorianische Kalenderreform von 1582</text:p>
          </table:table-cell>
          <table:table-cell table:number-columns-repeated="13"/>
          <table:table-cell table:number-columns-repeated="2"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Von der Nachwelt vergessen. Wie die Wikinger Amerika entdeckte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1"/>
          <table:table-cell table:number-columns-repeated="2"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Von der Prosa des Alltags im Biedermeier. Die Kehrseite der "guten alten Zeit"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Von General Steuben bis zu Wernher von Braun. Bedeutende Deutsche und ihre Leistungen in Nordamerika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Von Issos nach Gaugamela. Der imperiale Wandel in der Kriegspolitik Alexanders des Große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5">
          <table:table-cell table:style-name="ce49" office:value-type="string">
            <text:p>Von Prag nach Los Angeles. Die ungewöhnliche Lebensreise des Franz Werfel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Von Revolutionär zum Preuße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Von Tieren, die Geschichte machten. Ein Passionsweg im Dienste des Menschen</text:p>
          </table:table-cell>
          <table:table-cell office:value-type="string">
            <text:p>x</text:p>
          </table:table-cell>
          <table:table-cell table:number-columns-repeated="12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Von Wittenberg nach Augsburg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Vor 2000 Jahren: Germanische Opferplätze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3">
          <table:table-cell table:style-name="ce49" office:value-type="string">
            <text:p>Vor 2000 Jahren: Handelsgeschäfte zwischen Römern und Germanen</text:p>
          </table:table-cell>
          <table:table-cell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Vor 40 Jahren: Bomben auf Dresde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Vor 40 Jahren: Das Ende des Nürnberger Prozesses. Tragödie des absoluten Gehorsams. Alfred Jodl - Hitlers militärischer Berater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Vor 40 Jahren: Das Ende in Japan 1945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Vor 50 Jahren: Dogmatik - Diplomatie - Aufmarsch. Das Vorspiel zum Angriff auf die Sowjetunion 1941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Vor 70 Jahren: Der erwachende Riese am Beginn des ersten Weltkriegs. Der Eintritt der USA in die Weltpolitik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Vor dem Attentat: Henning von Tresckow. Ein Beitrag zum 20. Juli 1944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Vor fünfzig Jahren: Der Untergang der "Bismarck". Tragödie einer Seeschlach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6"/>
        </table:table-row>
        <table:table-row table:style-name="ro15">
          <table:table-cell table:style-name="ce49" office:value-type="string">
            <text:p>Vor fünfzig Jahren: Nonstop über den Atlantik. Der Rekordflug der "Condor"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8"/>
        </table:table-row>
        <table:table-row table:style-name="ro12">
          <table:table-cell table:style-name="ce50" office:value-type="string">
            <text:p>W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Waid - die Quelle Erfurter Reichtum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0"/>
        </table:table-row>
        <table:table-row table:style-name="ro13">
          <table:table-cell table:style-name="ce49" office:value-type="string">
            <text:p>Wallensteins Lager am Rhein (Gneisenau, Clausewitz, 1815/16)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War Kaspar Hauser ein Prinz?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Warme Quellen an der wilden Ahr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Warschau im September 1939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Warschau im September 1939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Warten auf Christi Wiederkehr Heilsdenken und Endzeitbewußtsein von der Zeitenwende bis zum Hochmittelalter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4"/>
        </table:table-row>
        <table:table-row table:style-name="ro14">
          <table:table-cell table:style-name="ce49" office:value-type="string">
            <text:p>Was geschah wirklich in Bazeilles? Ein düsteres Kapitel aus dem Deutsch-Französischen Krieg 1970/71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Was träumte Herr Kekulé? Ein Gelehrtenstreit über die Entdeckung der Benzolformel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3">
          <table:table-cell table:style-name="ce49" office:value-type="string">
            <text:p>Was war Preußen? I. Teil</text:p>
          </table:table-cell>
          <table:table-cell table:number-columns-repeated="4"/>
          <table:table-cell table:number-columns-repeated="2"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Was war Preußen? II. Teil</text:p>
          </table:table-cell>
          <table:table-cell table:number-columns-repeated="4"/>
          <table:table-cell table:number-columns-repeated="2"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1"/>
        </table:table-row>
        <table:table-row table:style-name="ro15">
          <table:table-cell table:style-name="ce49" office:value-type="string">
            <text:p>Wasilij III.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5">
          <table:table-cell table:style-name="ce49" office:value-type="string">
            <text:p>Wasserrad und Pferdegaipel. Impressionen aus dem Oberharz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Watergate, 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Watergate, II. Teil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Wege in die Ewigkeit (Santiago de Compostela)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Wege und Irrwege der Basken. Stamm? Volk? Nation?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3">
          <table:table-cell table:style-name="ce49" office:value-type="string">
            <text:p>Wege zum neuen Theater. Von Gottsched zu Goeth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Wehrmacht und S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Weimar am Abgrund. Das Krisenjahr 1923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Weimars "Küstenmarine" - Hitlers "Endsiegflotte". Die deutsche Flottenpolitik 1919 bis 1939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6"/>
        </table:table-row>
        <table:table-row table:style-name="ro13">
          <table:table-cell table:style-name="ce49" office:value-type="string">
            <text:p>Wem gehört die Deutsche Geschichte?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Wende bei Waterloo. Wie ein Nebenkriegsschauplatz entscheidend wurde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Wende der Zeit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Wenn Comics Geschichte machen. Historie als Folie des Amüsements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Wenn der Glaube Berge versetzt. Die Massensuggestion des Wunderheilers Bruno Grönin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Wenn Witz und Spott zur Waffe werden. Aus den Besatzungsjahren Elsaß-Lothringens im Zweiten Weltkrieg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Wer siegte 1077 in Canossa?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Wer war Homer?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Wer war Robinson Crusoe?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Wer war Tutanchamun wirklich? Mutmaßungen über einen Pharao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4">
          <table:table-cell table:style-name="ce49" office:value-type="string">
            <text:p>Westminster auf dem Pulverfaß. 1605: Der gescheiterte "Gunpowder Plot" im englischen Parlament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18"/>
        </table:table-row>
        <table:table-row table:style-name="ro13">
          <table:table-cell table:style-name="ce49" office:value-type="string">
            <text:p>Wettfahrt nach Chattanooga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5">
          <table:table-cell table:style-name="ce49" office:value-type="string">
            <text:p>Wettkampf der Spione. Österreich Geheimpolizei observiert den Wiener Kongreß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3">
          <table:table-cell table:style-name="ce49" office:value-type="string">
            <text:p>Wie der Name "Wandervogel" entstand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Wie ein Mythos Geschichte verdrängt. Friedrich Barbarossa als Herrscher und Reichsidol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1"/>
        </table:table-row>
        <table:table-row table:style-name="ro14">
          <table:table-cell table:style-name="ce49" office:value-type="string">
            <text:p>Wie entstand das räumliche Weltbild? Die antike Geographie auf dem Weg vom Mythos zur Wissenschaft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Wie sie waren und was die Tradition aus ihnen machte: Eine Freiburger Ausstellung zu den Zähringern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3">
          <table:table-cell table:style-name="ce49" office:value-type="string">
            <text:p>Wie Stalin Hitler half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5">
          <table:table-cell table:style-name="ce49" office:value-type="string">
            <text:p>Wie weit half der Marshall-Plan?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Wiener Alltag im Schatten der ungarischen Eroberung. Aus dem Tagebuch des Dr. Johannes Tichtel 1477 bis 1491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Wikingerburgen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3">
          <table:table-cell table:style-name="ce49" office:value-type="string">
            <text:p>Wikingerschiffe</text:p>
          </table:table-cell>
          <table:table-cell/>
          <table:table-cell office:value-type="string">
            <text:p>x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6"/>
        </table:table-row>
        <table:table-row table:style-name="ro14">
          <table:table-cell table:style-name="ce49" office:value-type="string">
            <text:p>Wilhelm von Humboldt in Königsberg. 1809: Das große Jahr eines Mannes von Welt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Willi Münzenberg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William E. Boeing - Ein Pionier der Luftfahrt und sein Werk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14"/>
        </table:table-row>
        <table:table-row table:style-name="ro13">
          <table:table-cell table:style-name="ce49" office:value-type="string">
            <text:p>Wilson und das Kaiserreich, 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3">
          <table:table-cell table:style-name="ce49" office:value-type="string">
            <text:p>Wilson und das Kaiserreich, II. Teil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Wissenschaft als Hafttherapie. Robert F. Stroud - der Vogelmann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05"/>
        </table:table-row>
        <table:table-row table:style-name="ro15">
          <table:table-cell table:style-name="ce49" office:value-type="string">
            <text:p>Wurtensiedlungen an der Nordsee</text:p>
          </table:table-cell>
          <table:table-cell/>
          <table:table-cell office:value-type="string">
            <text:p>x</text:p>
          </table:table-cell>
          <table:table-cell table:number-columns-repeated="1021"/>
        </table:table-row>
        <table:table-row table:style-name="ro12">
          <table:table-cell table:style-name="ce50" office:value-type="string">
            <text:p>Z</text:p>
          </table:table-cell>
          <table:table-cell table:number-columns-repeated="1023"/>
        </table:table-row>
        <table:table-row table:style-name="ro13">
          <table:table-cell table:style-name="ce49" office:value-type="string">
            <text:p>Zar Peter der Groß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Zehn Kopeken Tagessold. Aus dem Tagebuch eines bayerischen Kriegsgefangenen in Rußland 1812/14</text:p>
          </table:table-cell>
          <table:table-cell table:number-columns-repeated="5"/>
          <table:table-cell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Zeitkritik im Spiegel der Historie. Wie der deutsche Humanist Aventinus Investiturstreit und Völkerwanderung beurteilte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8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Zeitungsmuseum</text:p>
          </table:table-cell>
          <table:table-cell table:number-columns-repeated="18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Zenon und Epikur. Zwei Ahnherren der abendländischen Philosophie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4">
          <table:table-cell table:style-name="ce49" office:value-type="string">
            <text:p>Zeugnisse aus karolingischer Zeit. Die Kirchenbauen Einhards in Michelstadt und Seligenstadt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Zimbabwe</text:p>
          </table:table-cell>
          <table:table-cell/>
          <table:table-cell office:value-type="string">
            <text:p>x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Zipangu-Japan als mittelalterliche Vorstellung vom Paradies. Das abendländische Weltbild zwischen Glaube und Erfahrung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Zu 20. Juli 1944: Ein Offizier Gottes. Der Jesuitenpater Augustin Rösch im Widerstand gegen den Nationalsozialismus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Zu Gast im kaiserlichen Ro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8"/>
          <table:table-cell table:number-columns-repeated="2" office:value-type="string">
            <text:p>x</text:p>
          </table:table-cell>
          <table:table-cell table:number-columns-repeated="1010"/>
        </table:table-row>
        <table:table-row table:style-name="ro14">
          <table:table-cell table:style-name="ce49" office:value-type="string">
            <text:p>Zu immer lichteren Höhen. Das säkularisierte Heilsschema im Geschichtsdenken der Aufklärung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004"/>
        </table:table-row>
        <table:table-row table:style-name="ro13">
          <table:table-cell table:style-name="ce49" office:value-type="string">
            <text:p>Zucker aus Brandenburg</text:p>
          </table:table-cell>
          <table:table-cell table:number-columns-repeated="14"/>
          <table:table-cell office:value-type="string">
            <text:p>x</text:p>
          </table:table-cell>
          <table:table-cell table:number-columns-repeated="1008"/>
        </table:table-row>
        <table:table-row table:style-name="ro14">
          <table:table-cell table:style-name="ce49" office:value-type="string">
            <text:p>Zum 20. Juli 1944: Carl-Heinrich von Stülpnagel. Paris als Stützpunkt der Militäropposition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Zum 20. Juli 1944: Erwin von Witzleben. Geehrt - entlassen - gehenkt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Zum 20. Juli 1944: Paul von Hase. Der Wehrmachtskommandant von Groß-Berlin 1940-1944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3">
          <table:table-cell table:style-name="ce49" office:value-type="string">
            <text:p>Zum Lachen und zum Weinen (Karikaturen in der Sowjetunion)</text:p>
          </table:table-cell>
          <table:table-cell table:number-columns-repeated="7"/>
          <table:table-cell office:value-type="string">
            <text:p>x</text:p>
          </table:table-cell>
          <table:table-cell table:number-columns-repeated="1015"/>
        </table:table-row>
        <table:table-row table:style-name="ro13">
          <table:table-cell table:style-name="ce49" office:value-type="string">
            <text:p>Zur Geschichte der Falklandinseln</text:p>
          </table:table-cell>
          <table:table-cell table:number-columns-repeated="5"/>
          <table:table-cell table:number-columns-repeated="2" office:value-type="string">
            <text:p>x</text:p>
          </table:table-cell>
          <table:table-cell/>
          <table:table-cell office:value-type="string">
            <text:p>x</text:p>
          </table:table-cell>
          <table:table-cell table:number-columns-repeated="1014"/>
        </table:table-row>
        <table:table-row table:style-name="ro14">
          <table:table-cell table:style-name="ce49" office:value-type="string">
            <text:p>Zur Kur in den Bädern der Antike. Ganzheitliche Medizin unter dem Patronat des Heilgottes Asklepios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Zweimal religiöses Remis</text:p>
          </table:table-cell>
          <table:table-cell table:number-columns-repeated="4"/>
          <table:table-cell office:value-type="string">
            <text:p>x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4"/>
        </table:table-row>
        <table:table-row table:style-name="ro15">
          <table:table-cell table:style-name="ce49" office:value-type="string">
            <text:p>Zwischen Berufsverband und Verschwörung. Vom Vereinsleben im antiken Rom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9"/>
          <table:table-cell office:value-type="string">
            <text:p>x</text:p>
          </table:table-cell>
          <table:table-cell table:number-columns-repeated="1010"/>
        </table:table-row>
        <table:table-row table:style-name="ro15">
          <table:table-cell table:style-name="ce49" office:value-type="string">
            <text:p>Zwischen Himmel und Hölle. Zur Mentalitätsgeschichte des frühen Mittelalters</text:p>
          </table:table-cell>
          <table:table-cell table:number-columns-repeated="3"/>
          <table:table-cell office:value-type="string">
            <text:p>x</text:p>
          </table:table-cell>
          <table:table-cell table:number-columns-repeated="1019"/>
        </table:table-row>
        <table:table-row table:style-name="ro15">
          <table:table-cell table:style-name="ce49" office:value-type="string">
            <text:p>Zwischen Kunst und Staatsraison. Die Verbannung des Liebesdichters Ovid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"/>
          <table:table-cell office:value-type="string">
            <text:p>x</text:p>
          </table:table-cell>
          <table:table-cell table:number-columns-repeated="1009"/>
        </table:table-row>
        <table:table-row table:style-name="ro15">
          <table:table-cell table:style-name="ce49" office:value-type="string">
            <text:p>Zwischen letzter Ruhe und ewigem Frieden. Zwei Schriftsteller und die Beichte</text:p>
          </table:table-cell>
          <table:table-cell table:number-columns-repeated="13"/>
          <table:table-cell office:value-type="string">
            <text:p>x</text:p>
          </table:table-cell>
          <table:table-cell table:number-columns-repeated="1009"/>
        </table:table-row>
        <table:table-row table:style-name="ro13">
          <table:table-cell table:style-name="ce49" office:value-type="string">
            <text:p>Zwischen Papst und König. Rom im Zeitalter des Risorgimento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5">
          <table:table-cell table:style-name="ce49" office:value-type="string">
            <text:p>Zwischen Potsdam und Manchester. Friedrich II. - der Kaiser des Jahres 1888</text:p>
          </table:table-cell>
          <table:table-cell table:number-columns-repeated="5"/>
          <table:table-cell office:value-type="string">
            <text:p>x</text:p>
          </table:table-cell>
          <table:table-cell table:number-columns-repeated="1017"/>
        </table:table-row>
        <table:table-row table:style-name="ro14">
          <table:table-cell table:style-name="ce49" office:value-type="string">
            <text:p>Zwischen Revolution und Machtkalkül. Abrüstungspolitik der Sowjetunion in der Zwischenkriegszeit</text:p>
          </table:table-cell>
          <table:table-cell table:number-columns-repeated="6"/>
          <table:table-cell table:number-columns-repeated="2" office:value-type="string">
            <text:p>x</text:p>
          </table:table-cell>
          <table:table-cell table:number-columns-repeated="1015"/>
        </table:table-row>
        <table:table-row table:style-name="ro14">
          <table:table-cell table:style-name="ce49" office:value-type="string">
            <text:p>Zwischen Schah und Ayatollah. Ein Deutscher im Spannungsfeld der iranischen Revolution, Teil 1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Zwischen Schah und Ayatollah. Ein Deutscher im Spannungsfeld der iranischen Revolution, Teil 2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13"/>
        </table:table-row>
        <table:table-row table:style-name="ro14">
          <table:table-cell table:style-name="ce49" office:value-type="string">
            <text:p>Zwischen sportlichem Glanz und politischem Zynismus. 1936: Die Olympiade unterm Hakenkreuz</text:p>
          </table:table-cell>
          <table:table-cell table:number-columns-repeated="6"/>
          <table:table-cell office:value-type="string">
            <text:p>x</text:p>
          </table:table-cell>
          <table:table-cell table:number-columns-repeated="1016"/>
        </table:table-row>
        <table:table-row table:style-name="ro14">
          <table:table-cell table:style-name="ce49" office:value-type="string">
            <text:p>Zwischen Zirkus und Kaiserthron. Theodora - Stationen einer byzantinischen Kaiserin</text:p>
          </table:table-cell>
          <table:table-cell table:number-columns-repeated="2"/>
          <table:table-cell office:value-type="string">
            <text:p>x</text:p>
          </table:table-cell>
          <table:table-cell table:number-columns-repeated="1020"/>
        </table:table-row>
        <table:table-row table:style-name="ro13">
          <table:table-cell table:style-name="ce49" office:value-type="string">
            <text:p>Zypern</text:p>
          </table:table-cell>
          <table:table-cell table:number-columns-repeated="11"/>
          <table:table-cell office:value-type="string">
            <text:p>x</text:p>
          </table:table-cell>
          <table:table-cell table:number-columns-repeated="1011"/>
        </table:table-row>
        <table:table-row table:style-name="ro19" table:number-rows-repeated="1046888">
          <table:table-cell table:number-columns-repeated="1024"/>
        </table:table-row>
        <table:table-row table:style-name="ro19">
          <table:table-cell table:number-columns-repeated="1024"/>
        </table:table-row>
      </table:table>
      <table:named-expressions>
        <table:named-range table:name="Bereich1" table:base-cell-address="$Deckblatt.$A$1" table:cell-range-address="$Register.$A$1:.$G$1687"/>
        <table:named-range table:name="Bereich2" table:base-cell-address="$Deckblatt.$A$1" table:cell-range-address="$Register.$A$1:.$AMJ$1"/>
        <table:named-range table:name="Titel1" table:base-cell-address="$Deckblatt.$A$1" table:cell-range-address="$Titel.$A$1:.$T$1687"/>
        <table:named-range table:name="Titel2" table:base-cell-address="$Deckblatt.$A$1" table:cell-range-address="$Titel.$A$1:.$AMJ$2"/>
        <table:named-range table:name="_xlnm.Print_Area" table:base-cell-address="$Deckblatt.$A$1" table:cell-range-address="$Register.$A$1:.$G$1687" table:range-usable-as="print-range"/>
        <table:named-range table:name="_xlnm.Print_Area_1" table:base-cell-address="$Deckblatt.$A$1" table:cell-range-address="$Titel.$A$1:.$T$1687" table:range-usable-as="print-range"/>
        <table:named-range table:name="_xlnm.Print_Titles" table:base-cell-address="$Deckblatt.$A$1" table:cell-range-address="$Register.$A$1:.$AMJ$1" table:range-usable-as="repeat-column repeat-row"/>
        <table:named-range table:name="_xlnm.Print_Titles_1" table:base-cell-address="$Deckblatt.$A$1" table:cell-range-address="$Titel.$A$1:.$AMJ$2" table:range-usable-as="repeat-column repeat-row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adornments="Regular" style:font-charset="x-symbol"/>
    <style:font-face style:name="StarSymbol" svg:font-family="StarSymbol" style:font-adornments="Regular" style:font-charset="x-symbol"/>
    <style:font-face style:name="Cambria" svg:font-family="Cambria" style:font-family-generic="roman" style:font-pitch="variable"/>
    <style:font-face style:name="Centaur" svg:font-family="Centaur" style:font-family-generic="roman" style:font-pitch="variable"/>
    <style:font-face style:name="Century" svg:font-family="Century" style:font-family-generic="roman" style:font-pitch="variable"/>
    <style:font-face style:name="Elephant" svg:font-family="Elephant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adornments="Standard" style:font-family-generic="roman" style:font-pitch="variable"/>
    <style:font-face style:name="+" svg:font-family="+" style:font-family-generic="swiss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DejaVu Sans" style:language-asian="zh" style:country-asian="CN" style:font-name-complex="DejaVu Sans" style:language-complex="hi" style:country-complex="IN"/>
    </style:default-style>
    <number:currency-style style:name="N109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9P0"/>
    </number:currency-style>
    <number:number-style style:name="N5000" number:language="de" number:country="DE">
      <number:number number:min-integer-digits="1"/>
    </number:number-style>
    <number:number-style style:name="N110">
      <number:number number:decimal-places="0" number:min-integer-digits="2"/>
    </number:number-style>
    <number:number-style style:name="N5109P0" style:volatile="true" number:language="de" number:country="DE">
      <number:number number:decimal-places="0" number:min-integer-digits="1" number:grouping="true"/>
      <number:text> €</number:text>
    </number:number-style>
    <number:number-style style:name="N510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5109P0"/>
    </number:number-style>
    <number:number-style style:name="N5110P0" style:volatile="true" number:language="de" number:country="DE">
      <number:number number:decimal-places="0" number:min-integer-digits="1" number:grouping="true"/>
      <number:text> €</number:text>
    </number:number-style>
    <number:number-style style:name="N511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10P0"/>
    </number:number-style>
    <number:number-style style:name="N5112P0" style:volatile="true" number:language="de" number:country="DE">
      <number:number number:decimal-places="2" number:min-integer-digits="1" number:grouping="true"/>
      <number:text> €</number:text>
    </number:number-style>
    <number:number-style style:name="N511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5112P0"/>
    </number:number-style>
    <number:number-style style:name="N5113P0" style:volatile="true" number:language="de" number:country="DE">
      <number:number number:decimal-places="2" number:min-integer-digits="1" number:grouping="true"/>
      <number:text> €</number:text>
    </number:number-style>
    <number:number-style style:name="N511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13P0"/>
    </number:number-style>
    <number:date-style style:name="N5114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5115" number:language="de" number:country="DE">
      <number:day number:style="long"/>
      <number:text>. </number:text>
      <number:month number:textual="true"/>
    </number:date-style>
    <number:date-style style:name="N5116" number:language="de" number:country="DE">
      <number:month number:textual="true"/>
      <number:text> </number:text>
      <number:year/>
    </number:date-style>
    <number:time-style style:name="N5117" number:language="de" number:country="DE">
      <number:hours/>
      <number:text>:</number:text>
      <number:minutes number:style="long"/>
      <number:text> </number:text>
      <number:am-pm/>
    </number:time-style>
    <number:time-style style:name="N5118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9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5121P0" style:volatile="true" number:language="de" number:country="DE">
      <number:number number:decimal-places="0" number:min-integer-digits="1" number:grouping="true"/>
      <number:text>   </number:text>
    </number:number-style>
    <number:number-style style:name="N5121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5121P0"/>
    </number:number-style>
    <number:number-style style:name="N5122P0" style:volatile="true" number:language="de" number:country="DE">
      <number:number number:decimal-places="0" number:min-integer-digits="1" number:grouping="true"/>
      <number:text>   </number:text>
    </number:number-style>
    <number:number-style style:name="N5122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22P0"/>
    </number:number-style>
    <number:number-style style:name="N5124P0" style:volatile="true" number:language="de" number:country="DE">
      <number:number number:decimal-places="2" number:min-integer-digits="1" number:grouping="true"/>
      <number:text>   </number:text>
    </number:number-style>
    <number:number-style style:name="N5124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5124P0"/>
    </number:number-style>
    <number:number-style style:name="N5125P0" style:volatile="true" number:language="de" number:country="DE">
      <number:number number:decimal-places="2" number:min-integer-digits="1" number:grouping="true"/>
      <number:text>   </number:text>
    </number:number-style>
    <number:number-style style:name="N5125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25P0"/>
    </number:number-style>
    <number:number-style style:name="N5129P0" style:volatile="true" number:language="de" number:country="DE">
      <number:number number:decimal-places="0" number:min-integer-digits="1" number:grouping="true"/>
      <number:text>    </number:text>
    </number:number-style>
    <number:number-style style:name="N5129P1" style:volatile="true" number:language="de" number:country="DE">
      <number:text>-</number:text>
      <number:number number:decimal-places="0" number:min-integer-digits="1" number:grouping="true"/>
      <number:text>    </number:text>
    </number:number-style>
    <number:number-style style:name="N5129P2" style:volatile="true" number:language="de" number:country="DE">
      <number:text> -    </number:text>
    </number:number-style>
    <number:text-style style:name="N5129" number:language="de" number:country="DE">
      <number:text-content/>
      <number:text> </number:text>
      <style:map style:condition="value()&gt;0" style:apply-style-name="N5129P0"/>
      <style:map style:condition="value()&lt;0" style:apply-style-name="N5129P1"/>
      <style:map style:condition="value()=0" style:apply-style-name="N5129P2"/>
    </number:text-style>
    <number:number-style style:name="N5133P0" style:volatile="true" number:language="de" number:country="DE">
      <number:number number:decimal-places="0" number:min-integer-digits="1" number:grouping="true"/>
      <number:text> € </number:text>
    </number:number-style>
    <number:number-style style:name="N5133P1" style:volatile="true" number:language="de" number:country="DE">
      <number:text>-</number:text>
      <number:number number:decimal-places="0" number:min-integer-digits="1" number:grouping="true"/>
      <number:text> € </number:text>
    </number:number-style>
    <number:number-style style:name="N5133P2" style:volatile="true" number:language="de" number:country="DE">
      <number:text> - € </number:text>
    </number:number-style>
    <number:text-style style:name="N5133" number:language="de" number:country="DE"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number-style style:name="N5137P0" style:volatile="true" number:language="de" number:country="DE">
      <number:number number:decimal-places="2" number:min-integer-digits="1" number:grouping="true"/>
      <number:text>    </number:text>
    </number:number-style>
    <number:number-style style:name="N5137P1" style:volatile="true" number:language="de" number:country="DE">
      <number:text>-</number:text>
      <number:number number:decimal-places="2" number:min-integer-digits="1" number:grouping="true"/>
      <number:text>    </number:text>
    </number:number-style>
    <number:number-style style:name="N5137P2" style:volatile="true" number:language="de" number:country="DE">
      <number:text> -</number:text>
      <number:number number:decimal-places="0" number:min-integer-digits="0"/>
      <number:text>    </number:text>
    </number:number-style>
    <number:text-style style:name="N5137" number:language="de" number:country="DE">
      <number:text-content/>
      <number:text> </number:text>
      <style:map style:condition="value()&gt;0" style:apply-style-name="N5137P0"/>
      <style:map style:condition="value()&lt;0" style:apply-style-name="N5137P1"/>
      <style:map style:condition="value()=0" style:apply-style-name="N5137P2"/>
    </number:text-style>
    <number:number-style style:name="N5141P0" style:volatile="true" number:language="de" number:country="DE">
      <number:number number:decimal-places="2" number:min-integer-digits="1" number:grouping="true"/>
      <number:text> € </number:text>
    </number:number-style>
    <number:number-style style:name="N5141P1" style:volatile="true" number:language="de" number:country="DE">
      <number:text>-</number:text>
      <number:number number:decimal-places="2" number:min-integer-digits="1" number:grouping="true"/>
      <number:text> € </number:text>
    </number:number-style>
    <number:number-style style:name="N5141P2" style:volatile="true" number:language="de" number:country="DE">
      <number:text> -</number:text>
      <number:number number:decimal-places="0" number:min-integer-digits="0"/>
      <number:text> € </number:text>
    </number:number-style>
    <number:text-style style:name="N5141" number:language="de" number:country="DE"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time-style style:name="N5142" number:language="de" number:country="DE">
      <number:minutes number:style="long"/>
      <number:text>:</number:text>
      <number:seconds number:style="long"/>
    </number:time-style>
    <number:time-style style:name="N5143" number:language="de" number:country="DE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4" number:language="de" number:country="DE">
      <number:minutes number:style="long"/>
      <number:text>:</number:text>
      <number:seconds number:style="long" number:decimal-places="1"/>
    </number:time-style>
    <number:number-style style:name="N5145" number:language="de" number:country="DE">
      <number:scientific-number number:decimal-places="1" number:min-integer-digits="3" number:min-exponent-digits="1"/>
    </number:number-style>
    <style:style style:name="Default" style:family="table-cell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name-asian="AR PL UMing HK" style:font-size-asian="11pt" style:font-style-asian="normal" style:font-weight-asian="normal" style:font-name-complex="Lohit Devanagari" style:font-size-complex="11pt" style:font-style-complex="normal" style:font-weight-complex="norm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499cm" fo:margin-bottom="0.4cm" fo:margin-left="0.499cm" fo:margin-right="0.6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1.238cm" fo:margin-left="0cm" fo:margin-right="0cm" fo:margin-bottom="0.744cm"/>
      </style:header-style>
      <style:footer-style>
        <style:header-footer-properties fo:min-height="1.238cm" fo:margin-left="0cm" fo:margin-right="0cm" fo:margin-top="0.85cm"/>
      </style:footer-style>
    </style:page-layout>
    <style:page-layout style:name="Mpm5">
      <style:page-layout-properties fo:page-width="29.7cm" fo:page-height="21.001cm" style:num-format="1" style:print-orientation="landscape" fo:margin-top="0.801cm" fo:margin-bottom="0.801cm" fo:margin-left="1.499cm" fo:margin-right="1.799cm" style:print-page-order="ttb" style:first-page-number="continue" style:scale-to="80%" style:writing-mode="lr-tb" style:print="charts drawings grid objects zero-values"/>
      <style:header-style>
        <style:header-footer-properties fo:min-height="1.199cm" fo:margin-left="0cm" fo:margin-right="0cm" fo:margin-bottom="0.212cm"/>
      </style:header-style>
      <style:footer-style>
        <style:header-footer-properties fo:min-height="1.199cm" fo:margin-left="0cm" fo:margin-right="0cm" fo:margin-top="0.423cm"/>
      </style:footer-style>
    </style:page-layout>
    <style:page-layout style:name="Mpm6">
      <style:page-layout-properties fo:page-width="29.7cm" fo:page-height="21.001cm" style:num-format="1" style:print-orientation="landscape" fo:margin-top="0.801cm" fo:margin-bottom="0.801cm" fo:margin-left="1.799cm" fo:margin-right="1.799cm" style:print-page-order="ttb" style:first-page-number="continue" style:scale-to="80%" style:writing-mode="lr-tb" style:print="charts drawings grid objects zero-values"/>
      <style:header-style>
        <style:header-footer-properties fo:min-height="1.199cm" fo:margin-left="0cm" fo:margin-right="0cm" fo:margin-bottom="0.212cm"/>
      </style:header-style>
      <style:footer-style>
        <style:header-footer-properties fo:min-height="1.199cm" fo:margin-left="0cm" fo:margin-right="0cm" fo:margin-top="0.811cm"/>
      </style:footer-style>
    </style:page-layout>
    <style:style style:name="MT1" style:family="text">
      <style:text-properties fo:color="#000000" style:text-outline="false" style:text-line-through-style="none" style:text-position="0% 100%" style:font-name="Nimbus Roman No9 L1" fo:font-size="14pt" fo:font-style="normal" fo:text-shadow="none" style:text-underline-style="none" fo:font-weight="normal" style:font-size-asian="14pt" style:font-style-asian="normal" style:font-weight-asian="normal" style:font-name-complex="+" style:font-size-complex="14pt" style:font-style-complex="normal" style:font-weight-complex="normal"/>
    </style:style>
    <style:style style:name="MT2" style:family="text">
      <style:text-properties fo:color="#000000" style:text-outline="false" style:text-line-through-style="none" style:text-position="0% 100%" style:font-name="+" fo:font-size="11pt" fo:font-style="normal" fo:text-shadow="none" style:text-underline-style="none" fo:font-weight="normal" style:font-size-asian="11pt" style:font-style-asian="normal" style:font-weight-asian="normal" style:font-name-complex="+" style:font-size-complex="11pt" style:font-style-complex="normal" style:font-weight-complex="normal"/>
    </style:style>
    <style:style style:name="MT3" style:family="text">
      <style:text-properties fo:color="#000000" style:text-outline="false" style:text-line-through-style="none" style:text-position="0% 100%" style:font-name="+" fo:font-size="14pt" fo:font-style="normal" fo:text-shadow="none" style:text-underline-style="none" fo:font-weight="normal" style:font-size-asian="14pt" style:font-style-asian="normal" style:font-weight-asian="normal" style:font-name-complex="+" style:font-size-complex="14pt" style:font-style-complex="normal" style:font-weight-complex="normal"/>
    </style:style>
    <style:style style:name="MT4" style:family="text">
      <style:text-properties fo:color="#000000" style:text-outline="false" style:text-line-through-style="none" style:text-position="0% 100%" style:font-name="Nimbus Roman No9 L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MT5" style:family="text">
      <style:text-properties fo:color="#000000" style:text-outline="false" style:text-line-through-styl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7-24">24.07.2015</text:date>, <text:time>09:22:2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Deckblatt" style:display-name="PageStyle_Deckblat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Indizes" style:display-name="PageStyle_Indizes" style:page-layout-name="Mpm4">
      <style:header>
        <text:p><text:span text:style-name="MT1">Damals Gesamtregister 1969 - 1992</text:span></text:p>
      </style:header>
      <style:header-left style:display="false"/>
      <style:footer>
        <text:p><text:span text:style-name="MT2"><text:page-number>1</text:page-number></text:span></text:p>
      </style:footer>
      <style:footer-left style:display="false"/>
    </style:master-page>
    <style:master-page style:name="PageStyle_5f_Register" style:display-name="PageStyle_Register" style:page-layout-name="Mpm5">
      <style:header>
        <text:p><text:span text:style-name="MT1">DAMALS Gesamtregister 1969 - 1992</text:span></text:p>
        <text:p><text:span text:style-name="MT3"/></text:p>
      </style:header>
      <style:header-left style:display="false"/>
      <style:footer>
        <style:region-left>
          <text:p><text:span text:style-name="MT4"/></text:p>
          <text:p><text:span text:style-name="MT5"/></text:p>
        </style:region-left>
        <style:region-center>
          <text:p><text:span text:style-name="MT2"><text:page-number>1</text:page-number></text:span></text:p>
        </style:region-center>
      </style:footer>
      <style:footer-left style:display="false"/>
    </style:master-page>
    <style:master-page style:name="PageStyle_5f_Titel" style:display-name="PageStyle_Titel" style:page-layout-name="Mpm6">
      <style:header>
        <text:p><text:span text:style-name="MT1">DAMALS Gesamtregister 1969 - 1992</text:span></text:p>
        <text:p><text:span text:style-name="MT1">Auf Titel zutreffende Indizes</text:span></text:p>
      </style:header>
      <style:header-left style:display="false"/>
      <style:footer>
        <text:p><text:span text:style-name="MT2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5-07-24T09:22:25</dc:date>
    <dc:creator>Ulrich Guettich</dc:creator>
    <meta:generator>LibreOffice/3.4$Unix LibreOffice_project/340m1$Build-502</meta:generator>
    <meta:editing-duration>PT1H44M26S</meta:editing-duration>
    <meta:editing-cycles>9</meta:editing-cycles>
    <meta:document-statistic meta:table-count="4" meta:cell-count="15683" meta:object-count="0"/>
  </office:meta>
</office:document-meta>
</file>